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3cd7e3f6f535f95a385c67f263f691f.jpg"/>
  <manifest:file-entry manifest:media-type="image/jpeg" manifest:full-path="Pictures/71611b016093f60e03d576981f6e3e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angle_in_tetr"/><text:bookmark-start text:name="__RefHeading___теорема-1_1"/><text:bookmark-start text:name="теорема-1"/>Теорема 1<text:bookmark-end text:name="__RefHeading___теорема-1_1"/><text:bookmark-end text:name="теорема-1"/></text:h>
      <text:p text:style-name="Text_20_body">Рассмотрим тетраэдр , в котором . Угол между ребрами  и  обозначим . Тогда  можно вычислить по формуле: 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<draw:a xlink:type="simple" xlink:href="http://wiki.sch239.net/lib/exe/detail.php?id=math-public:angle_in_tetr&amp;media=math-public:angle_tetra.jpg"><draw:frame draw:style-name="mediaright" draw:name="0" text:anchor-type="paragraph" draw:z-index="0" svg:width="9.2604166666667cm" style:rel-width="100%" svg:height="9.3345cm" style:rel-height="scale"><draw:image xlink:href="Pictures/e3cd7e3f6f535f95a385c67f263f691f.jpg" xlink:type="simple" xlink:show="embed" xlink:actuate="onLoad"/></draw:frame></draw:a></text:p>
      <text:p text:style-name="Text_20_body">Построим отрезки  и  – средние линии треугольников  и . Тогда, в силу параллельности, .</text:p>
      <text:p text:style-name="Text_20_body">Найдем угол . Для этого найдем все стороны треугольника .</text:p>
      <text:p text:style-name="Text_20_body">, так как это средние линии.</text:p>
      <text:p text:style-name="Text_20_body">Отрезок  – это медиана треугольника . Отрезки  и , в свою очередь, являются медианами треугольников  и  соответственно. Тогда, применяя формулу для нахождения медианы, получаем: </text:p>
      <text:p text:style-name="Text_20_body">Используем эти соотношения для нахождения  по той же формуле: .</text:p>
      <text:p text:style-name="Text_20_body">Теперь нам известны все стороны в треугольнике . Тогда, по теореме косинусов: .</text:p>
      <text:p text:style-name="Text_20_body">Искомый угол  является углом между прямыми, а значит, . Кроме того, либо , либо . Из этого следует, что . А значит, </text:p>
      <text:h text:style-name="Heading_20_2" text:outline-level="2"><text:bookmark-start text:name="__RefHeading___теорема-2_3"/><text:bookmark-start text:name="теорема-2"/>Теорема 2<text:bookmark-end text:name="__RefHeading___теорема-2_3"/><text:bookmark-end text:name="теорема-2"/></text:h>
      <text:p text:style-name="Text_20_body">Рассмотрим тетраэдр , в котором . Угол между ребрами  и  обозначим . Тогда  можно вычислить по формуле: </text:p>
      <text:h text:style-name="Heading_20_3" text:outline-level="3"><text:bookmark-start text:name="__RefHeading___доказательство_4"/><text:bookmark-start text:name="доказательство1"/>Доказательство<text:bookmark-end text:name="__RefHeading___доказательство_4"/><text:bookmark-end text:name="доказательство1"/></text:h>
      <text:p text:style-name="Text_20_body"><draw:a xlink:type="simple" xlink:href="http://wiki.sch239.net/lib/exe/detail.php?id=math-public:angle_in_tetr&amp;media=math-public:angle_tetra2.jpg"><draw:frame draw:style-name="mediaright" draw:name="1" text:anchor-type="paragraph" draw:z-index="1" svg:width="9.2604166666667cm" style:rel-width="100%" svg:height="7.5579445218199cm" style:rel-height="scale"><draw:image xlink:href="Pictures/71611b016093f60e03d576981f6e3eb5.jpg" xlink:type="simple" xlink:show="embed" xlink:actuate="onLoad"/></draw:frame></draw:a></text:p>
      <text:p text:style-name="Text_20_body">Выпишем скалярное произведение векторов  и :</text:p>
      <text:p text:style-name="Text_20_body">.</text:p>
      <text:p text:style-name="Text_20_body">Тогда .</text:p>
      <text:p text:style-name="Text_20_body">Заметим, что . Подставим это соотношение в формулу для косинуса и раскроем скобки в числителе:</text:p>
      <text:p text:style-name="Text_20_body">Искомый угол  является углом между прямыми, а значит, . Кроме того, , либо . Из этого следует, что .</text:p>
      <text:p text:style-name="Text_20_body">Подставив обозначения из условия, получим формулу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14</meta:creation-date>
    <dc:creator>Generated</dc:creator>
    <dc:date>2026-08-20T13::59:14</dc:date>
    <dc:language>en-US</dc:language>
    <meta:editing-cycles>1</meta:editing-cycles>
    <meta:editing-duration>PT0S</meta:editing-duration>
    <dc:title>math-public:angle_in_tetr</dc:title>
  </office:meta>
</office:document-meta>
</file>