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6dfbece17c9ffb2790e352b5277d79.jpg"/>
  <manifest:file-entry manifest:media-type="image/jpeg" manifest:full-path="Pictures/e1e418c36a966f5a9bdae8d3e1965e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a_dlya_bissektrisy_treugolnika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Если  – биссектриса треугольника , то
.</text:p>
      <text:p text:style-name="Text_20_body"><draw:frame draw:style-name="media" draw:name="0" text:anchor-type="as-char" draw:z-index="0" svg:width="7.9375cm" style:rel-width="100%" svg:height="5.1133760107817cm" style:rel-height="scale"><draw:image xlink:href="Pictures/af6dfbece17c9ffb2790e352b5277d79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_3"/><text:bookmark-start text:name="первый-способ"/>Первый способ<text:bookmark-end text:name="__RefHeading___первый-способ_3"/><text:bookmark-end text:name="первый-способ"/></text:h>
      <text:p text:style-name="Text_20_body">Рассмотрим треугольник , в котором проведена биссектриса
.</text:p>
      <text:p text:style-name="Text_20_body">Пусть .</text:p>
      <text:p text:style-name="Text_20_body">Докажем, что .</text:p>
      <text:p text:style-name="Text_20_body">Рассмотрим случай, когда , то есть треугольник  – равнобедренный.</text:p>
      <text:p text:style-name="Text_20_body">Тогда  – биссектриса и высота, и требуемая формула обращается в
теорему Пифагора для треугольника : .</text:p>
      <text:p text:style-name="Text_20_body">Рассмотрим случай, когда .</text:p>
      <text:p text:style-name="Text_20_body">Обозначим половину угла  за , и выразим  по теореме косинусов двумя способам: из треугольников  и .</text:p>
      <text:p text:style-name="Text_20_body">Получим .</text:p>
      <text:p text:style-name="Text_20_body">Откуда .</text:p>
      <text:p text:style-name="Text_20_body">Тогда $l^2(b-a)=ab(b-a)+a_1^2b-b_1^2a=ab(b-a)+a_1\cdot a_1b-b_1\cdot
b_1a$.</text:p>
      <text:p text:style-name="Text_20_body">По свойству биссектрисы  или
.</text:p>
      <text:p text:style-name="Text_20_body">Следовательно, $l^2(b-a)=ab(b-a)+a_1\cdot b_1a-b_1\cdot
a_1b=ab(b-a)-a_1b_1(b-a)$.</text:p>
      <text:p text:style-name="Text_20_body">И поскольку треугольник , то  или .</text:p>
      <text:h text:style-name="Heading_20_4" text:outline-level="4"><text:bookmark-start text:name="__RefHeading___второй-способ_4"/><text:bookmark-start text:name="второй-способ"/>Второй способ<text:bookmark-end text:name="__RefHeading___второй-способ_4"/><text:bookmark-end text:name="второй-способ"/></text:h>
      <text:p text:style-name="Text_20_body">Рассмотрим треугольник , в котором проведена биссектриса
.</text:p>
      <text:p text:style-name="Text_20_body">Пусть .</text:p>
      <text:p text:style-name="Text_20_body">Докажем, что .</text:p>
      <text:p text:style-name="Text_20_body">По свойству биссектрисы , тогда , .</text:p>
      <text:p text:style-name="Text_20_body">По теореме косинусов для треугольника : .</text:p>
      <text:p text:style-name="Text_20_body">По теореме косинусов для треугольника :</text:p>
      <text:p text:style-name="Text_20_body">.</text:p>
      <text:p text:style-name="Text_20_body">Таким образом .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Если  – биссектриса треугольника , то
.</text:p>
      <text:p text:style-name="Text_20_body"><draw:frame draw:style-name="media" draw:name="1" text:anchor-type="as-char" draw:z-index="1" svg:width="21.669375cm" style:rel-width="100%" svg:height="12.170833333333cm" style:rel-height="scale"><draw:image xlink:href="Pictures/e1e418c36a966f5a9bdae8d3e1965e1a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Опишем окружность вокруг треугольника . </text:p>
      <text:p text:style-name="Text_20_body">Продлим биссектрису  до пересечения с окружностью в точке </text:p>
      <text:p text:style-name="Text_20_body">,
так как  и  </text:p>
      <text:p text:style-name="Text_20_body">.</text:p>
      <text:p text:style-name="Text_20_body">.</text:p>
      <text:p text:style-name="Text_20_body">.</text:p>
      <text:p text:style-name="Text_20_body">. (по теореме об отрезках хорд)</text:p>
      <text:p text:style-name="Text_20_body">.</text:p>
      <text:h text:style-name="Heading_20_2" text:outline-level="2"><text:bookmark-start text:name="__RefHeading___теорема_7"/><text:bookmark-start text:name="теорема2"/>Теорема<text:bookmark-end text:name="__RefHeading___теорема_7"/><text:bookmark-end text:name="теорема2"/></text:h>
      <text:p text:style-name="Text_20_body">Если  – биссектриса треугольника , проведенная из вершины , то</text:p>
      <text:list text:style-name="List_20_1" text:continue-numbering="false">
        <text:list-item>
          <text:p text:style-name="List_20_1_Content_First"> .</text:p>
        </text:list-item>
        <text:list-item>
          <text:p text:style-name="List_20_1_Content"> .</text:p>
        </text:list-item>
        <text:list-item>
          <text:p text:style-name="List_20_1_Content_Last">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0</meta:creation-date>
    <dc:creator>Generated</dc:creator>
    <dc:date>2026-08-20T14::01:10</dc:date>
    <dc:language>en-US</dc:language>
    <meta:editing-cycles>1</meta:editing-cycles>
    <meta:editing-duration>PT0S</meta:editing-duration>
    <dc:title>math-public:formula_dlya_bissektrisy_treugolnika</dc:title>
  </office:meta>
</office:document-meta>
</file>