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cdf6bb51d652267a570726268abf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a_dlya_mediany_treugolnika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Если  – медиана треугольника, проведенная к стороне , то
, где  и  – остальные
стороны треугольника.</text:p>
      <text:p text:style-name="Text_20_body"><draw:frame draw:style-name="media" draw:name="0" text:anchor-type="as-char" draw:z-index="0" svg:width="7.9375cm" style:rel-width="100%" svg:height="4.34578125cm" style:rel-height="scale"><draw:image xlink:href="Pictures/5dcdf6bb51d652267a570726268abfaa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еугольник  со сторонами  и медианой .</text:p>
      <text:p text:style-name="Text_20_body">Докажем, что .</text:p>
      <text:p text:style-name="Text_20_body">По теореме косинусов для треугольника  имеем: . </text:p>
      <text:p text:style-name="Text_20_body">По теореме косинусов для треугольника  имеем:
.</text:p>
      <text:p text:style-name="Text_20_body">Откуда после извлечения корня из обеих частей равенства и следует,
что .</text:p>
      <text:h text:style-name="Heading_20_2" text:outline-level="2"><text:bookmark-start text:name="__RefHeading___теорема_3"/><text:bookmark-start text:name="теорема1"/>Теорема<text:bookmark-end text:name="__RefHeading___теорема_3"/><text:bookmark-end text:name="теорема1"/></text:h>
      <text:p text:style-name="Text_20_body">Если  – медиана треугольника, проведенная к стороне , то
, где  и  – остальные
стороны треуголь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0</meta:creation-date>
    <dc:creator>Generated</dc:creator>
    <dc:date>2026-08-20T14::01:10</dc:date>
    <dc:language>en-US</dc:language>
    <meta:editing-cycles>1</meta:editing-cycles>
    <meta:editing-duration>PT0S</meta:editing-duration>
    <dc:title>math-public:formula_dlya_mediany_treugolnika</dc:title>
  </office:meta>
</office:document-meta>
</file>