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f893bde8b869f6843f74249fe6cc26.jpg"/>
  <manifest:file-entry manifest:media-type="image/jpeg" manifest:full-path="Pictures/ab5dfe97923d74579105db818ac93144.jpg"/>
  <manifest:file-entry manifest:media-type="image/jpeg" manifest:full-path="Pictures/16cb951c8654c195edaf453dd836bf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formuly_dlya_ploshchadej_figur_s_ispolzovaniem_sinusa"/><text:bookmark-start text:name="__RefHeading___теорема_1"/><text:bookmark-start text:name="теорема"/>Теорема<text:bookmark-end text:name="__RefHeading___теорема_1"/><text:bookmark-end text:name="теорема"/></text:h>
      <text:list text:style-name="Numbering_20_1" text:continue-numbering="false">
        <text:list-item>
          <text:p text:style-name="Numbering_20_1_Content_First"> Площадь треугольника равна половине произведения двух его сторон на синус угла, заключенного между ними.</text:p>
        </text:list-item>
        <text:list-item>
          <text:p text:style-name="Numbering_20_1_Content"> Площадь параллелограмма равна произведению двух его смежных сторон на синус угла, заключенного между ними.</text:p>
        </text:list-item>
        <text:list-item>
          <text:p text:style-name="Numbering_20_1_Content_Last"> Площадь выпуклого четырехугольника равна половине произведения его диагоналей на синус угла между ними.</text:p>
        </text:list-item>
      </text:list>
      <text:p text:style-name="Text_20_body"><draw:frame draw:style-name="media" draw:name="0" text:anchor-type="as-char" draw:z-index="0" svg:width="3.96875cm" style:rel-width="100%" svg:height="2.3201923076923cm" style:rel-height="scale"><draw:image xlink:href="Pictures/3cf893bde8b869f6843f74249fe6cc26.jpg" xlink:type="simple" xlink:show="embed" xlink:actuate="onLoad"/></draw:frame>
<draw:frame draw:style-name="media" draw:name="1" text:anchor-type="as-char" draw:z-index="1" svg:width="3.96875cm" style:rel-width="100%" svg:height="2.5020380434783cm" style:rel-height="scale"><draw:image xlink:href="Pictures/ab5dfe97923d74579105db818ac93144.jpg" xlink:type="simple" xlink:show="embed" xlink:actuate="onLoad"/></draw:frame>
<draw:frame draw:style-name="media" draw:name="2" text:anchor-type="as-char" draw:z-index="2" svg:width="3.96875cm" style:rel-width="100%" svg:height="3.6579442771084cm" style:rel-height="scale"><draw:image xlink:href="Pictures/16cb951c8654c195edaf453dd836bf2f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докажем-первый-пункт-теоремы_3"/><text:bookmark-start text:name="докажем-первый-пункт-теоремы"/>Докажем первый пункт теоремы.<text:bookmark-end text:name="__RefHeading___докажем-первый-пункт-теоремы_3"/><text:bookmark-end text:name="докажем-первый-пункт-теоремы"/></text:h>
      <text:p text:style-name="Text_20_body">Пусть в треугольнике  известны стороны  и угол  между ними.</text:p>
      <text:p text:style-name="Text_20_body">Докажем, что .</text:p>
      <text:p text:style-name="Text_20_body">Действительно, проведем высоту  из вершины .</text:p>
      <text:p text:style-name="Text_20_body">Тогда .</text:p>
      <text:p text:style-name="Text_20_body">Поэтому .</text:p>
      <text:p text:style-name="Text_20_body">Тогда .</text:p>
      <text:h text:style-name="Heading_20_4" text:outline-level="4"><text:bookmark-start text:name="__RefHeading___докажем-второй-пункт-теоремы_4"/><text:bookmark-start text:name="докажем-второй-пункт-теоремы"/>Докажем второй пункт теоремы.<text:bookmark-end text:name="__RefHeading___докажем-второй-пункт-теоремы_4"/><text:bookmark-end text:name="докажем-второй-пункт-теоремы"/></text:h>
      <text:p text:style-name="Text_20_body">Пусть в параллелограмме  известны стороны  и угол  между ними. </text:p>
      <text:p text:style-name="Text_20_body">Докажем, что .</text:p>
      <text:p text:style-name="Text_20_body">Действительно, проведем высоту  из вершины .</text:p>
      <text:p text:style-name="Text_20_body">Тогда .</text:p>
      <text:p text:style-name="Text_20_body">Поэтому . </text:p>
      <text:p text:style-name="Text_20_body">Тогда .</text:p>
      <text:h text:style-name="Heading_20_4" text:outline-level="4"><text:bookmark-start text:name="__RefHeading___докажем-третий-пункт-теоремы_5"/><text:bookmark-start text:name="докажем-третий-пункт-теоремы"/>Докажем третий пункт теоремы.<text:bookmark-end text:name="__RefHeading___докажем-третий-пункт-теоремы_5"/><text:bookmark-end text:name="докажем-третий-пункт-теоремы"/></text:h>
      <text:p text:style-name="Text_20_body">Рассмотрим произвольный выпуклый четырехугольник.</text:p>
      <text:p text:style-name="Text_20_body">Пусть его диагонали пересекаются в точке .</text:p>
      <text:p text:style-name="Text_20_body">Обозначим .</text:p>
      <text:p text:style-name="Text_20_body">Кроме того, , а углы $\angle
BOC\angle AOD$ являются смежными к ним.</text:p>
      <text:p text:style-name="Text_20_body">Следовательно, синусы углов
 и  равны.</text:p>
      <text:p text:style-name="Text_20_body">Обозначим .</text:p>
      <text:p text:style-name="Text_20_body">Тогда .</text:p>
      <text:h text:style-name="Heading_20_2" text:outline-level="2"><text:bookmark-start text:name="__RefHeading___теорема_6"/><text:bookmark-start text:name="теорема1"/>Теорема<text:bookmark-end text:name="__RefHeading___теорема_6"/><text:bookmark-end text:name="теорема1"/></text:h>
      <text:p text:style-name="Text_20_body">В любом выпуклом четырехугольнике  выполняется соотношение
.</text:p>
      <text:p text:style-name="Text_20_body"><draw:frame draw:style-name="media" draw:name="3" text:anchor-type="as-char" draw:z-index="3" svg:width="7.9375cm" style:rel-width="100%" svg:height="7.3158885542169cm" style:rel-height="scale"><draw:image xlink:href="Pictures/16cb951c8654c195edaf453dd836bf2f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Рассмотрим произвольный выпуклый четырехугольник.</text:p>
      <text:p text:style-name="Text_20_body">Пусть его диагонали пересекаются в точке .</text:p>
      <text:p text:style-name="Text_20_body">Обозначим .</text:p>
      <text:p text:style-name="Text_20_body">Кроме того, , а углы  и  являются смежными к ним.</text:p>
      <text:p text:style-name="Text_20_body">Следовательно, синусы углов  и  равны. </text:p>
      <text:p text:style-name="Text_20_body">Обозначим .</text:p>
      <text:p text:style-name="Text_20_body">Тогда $S_{ABO}\cdot S_{COD}=\dfrac{1}{2}\sin{\alpha}\cdot
ad\cdot\dfrac{1}{2}\sin{\alpha}\cdot
bc=\dfrac{1}{2}\sin{\alpha}\cdot
db\cdot\dfrac{1}{2}\sin{\alpha}\cdot ac=S_{BOC}\cdot S_{AOD}$.</text:p>
      <text:h text:style-name="Heading_20_2" text:outline-level="2"><text:bookmark-start text:name="__RefHeading___следствие_8"/><text:bookmark-start text:name="следствие"/>Следствие<text:bookmark-end text:name="__RefHeading___следствие_8"/><text:bookmark-end text:name="следствие"/></text:h>
      <text:p text:style-name="Text_20_body">В произвольной трапеции площади треугольников, на которые трапецию
делят диагонали, удовлетворяют соотношению .</text:p>
      <text:h text:style-name="Heading_20_3" text:outline-level="3"><text:bookmark-start text:name="__RefHeading___доказательство_9"/><text:bookmark-start text:name="доказательство2"/>Доказательство<text:bookmark-end text:name="__RefHeading___доказательство_9"/><text:bookmark-end text:name="доказательство2"/></text:h>
      <text:p text:style-name="Text_20_body">Рассмотрим трапецию  в которой диагонали  и 
пересекаются в точке .</text:p>
      <text:p text:style-name="Text_20_body">По теореме .</text:p>
      <text:p text:style-name="Text_20_body">Обозначим , .</text:p>
      <text:p text:style-name="Text_20_body">Тогда, учитывая теорему, получим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16</meta:creation-date>
    <dc:creator>Generated</dc:creator>
    <dc:date>2026-08-20T14::06:16</dc:date>
    <dc:language>en-US</dc:language>
    <meta:editing-cycles>1</meta:editing-cycles>
    <meta:editing-duration>PT0S</meta:editing-duration>
    <dc:title>math-public:formuly_dlya_ploshchadej_figur_s_ispolzovaniem_sinusa</dc:title>
  </office:meta>
</office:document-meta>
</file>