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c176cec79f851164bae4f59f6de4fcc.jpg"/>
  <manifest:file-entry manifest:media-type="image/jpeg" manifest:full-path="Pictures/c1a9b0368f3a51dc90be84a60fa2ba8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incentr"/><text:bookmark-start text:name="__RefHeading___теорема_1"/><text:bookmark-start text:name="теорема"/>Теорема<text:bookmark-end text:name="__RefHeading___теорема_1"/><text:bookmark-end text:name="теорема"/></text:h>
      <text:p text:style-name="Text_20_body">Инцентр делит биссектрису  треугольника в отношении
, где  и  – стороны треугольника.</text:p>
      <text:p text:style-name="Text_20_body"><draw:frame draw:style-name="media" draw:name="0" text:anchor-type="as-char" draw:z-index="0" svg:width="7.9375cm" style:rel-width="100%" svg:height="7.0576356132075cm" style:rel-height="scale"><draw:image xlink:href="Pictures/7c176cec79f851164bae4f59f6de4fcc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Рассмотрим треугольник  со сторонами  и , в котором
проведены биссектрисы  и .</text:p>
      <text:p text:style-name="Text_20_body">Докажем, что точка пересечения биссектрис  делит биссектрису  в
отношении .</text:p>
      <text:p text:style-name="Text_20_body">По теореме о биссектрисе .</text:p>
      <text:p text:style-name="Text_20_body">Тогда по теореме Менелая для треугольника  и секущей 
получаем</text:p>
      <text:p text:style-name="Text_20_body">,</text:p>
      <text:p text:style-name="Text_20_body">откуда .</text:p>
      <text:h text:style-name="Heading_20_2" text:outline-level="2"><text:bookmark-start text:name="__RefHeading___теорема_3"/><text:bookmark-start text:name="теорема1"/>Теорема<text:bookmark-end text:name="__RefHeading___теорема_3"/><text:bookmark-end text:name="теорема1"/></text:h>
      <text:p text:style-name="Text_20_body">Если  – точка касания со стороной  окружности, вписанной в
треугольник , то , где  – полупериметр
треугольника.</text:p>
      <text:p text:style-name="Text_20_body"><draw:frame draw:style-name="media" draw:name="1" text:anchor-type="as-char" draw:z-index="1" svg:width="7.9375cm" style:rel-width="100%" svg:height="9.2842223650386cm" style:rel-height="scale"><draw:image xlink:href="Pictures/c1a9b0368f3a51dc90be84a60fa2ba8a.jpg" xlink:type="simple" xlink:show="embed" xlink:actuate="onLoad"/></draw:frame></text:p>
      <text:h text:style-name="Heading_20_3" text:outline-level="3"><text:bookmark-start text:name="__RefHeading___доказательство_4"/><text:bookmark-start text:name="доказательство1"/>Доказательство<text:bookmark-end text:name="__RefHeading___доказательство_4"/><text:bookmark-end text:name="доказательство1"/></text:h>
      <text:p text:style-name="Text_20_body">Рассмотрим треугольник , в который вписана окружность.</text:p>
      <text:p text:style-name="Text_20_body">Пусть окружность касается сторон  и  в точках  и 
соответственно.</text:p>
      <text:p text:style-name="Text_20_body">Докажем, что .</text:p>
      <text:p text:style-name="Text_20_body">Так как касательные к окружности, проведённые из одной точки равны, то можно обозначить
.</text:p>
      <text:p text:style-name="Text_20_body">Тогда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46</meta:creation-date>
    <dc:creator>Generated</dc:creator>
    <dc:date>2026-08-20T13::59:46</dc:date>
    <dc:language>en-US</dc:language>
    <meta:editing-cycles>1</meta:editing-cycles>
    <meta:editing-duration>PT0S</meta:editing-duration>
    <dc:title>math-public:incentr</dc:title>
  </office:meta>
</office:document-meta>
</file>