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7c074adc926598df9342d248b844a0b.jpg"/>
  <manifest:file-entry manifest:media-type="image/jpeg" manifest:full-path="Pictures/e3416ba7043044d88707f68beb6eb62a.jpg"/>
  <manifest:file-entry manifest:media-type="image/jpeg" manifest:full-path="Pictures/2d8149131067a4418d42148b8c0afc0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krivye-vtorogo-poryadka-ehllips"/><text:bookmark-start text:name="__RefHeading___эллипс_1"/><text:bookmark-start text:name="эллипс"/>Эллипс<text:bookmark-end text:name="__RefHeading___эллипс_1"/><text:bookmark-end text:name="эллипс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Эллипс – это геометрическое место точек, сумма расстояний от которых до двух данных точек  и  постоянна и при этом больше, чем .</text:p>
      <text:h text:style-name="Heading_20_2" text:outline-level="2"><text:bookmark-start text:name="__RefHeading___теорема_3"/><text:bookmark-start text:name="теорема"/>Теорема<text:bookmark-end text:name="__RefHeading___теорема_3"/><text:bookmark-end text:name="теорема"/></text:h>
      <text:p text:style-name="Text_20_body">Каноническое уравнение эллипса имеет вид , число   называется большой
полуосью эллипса,  – малой полуосью, .</text:p>
      <text:p text:style-name="Text_20_body"><draw:frame draw:style-name="media" draw:name="0" text:anchor-type="as-char" draw:z-index="0" svg:width="7.9375cm" style:rel-width="100%" svg:height="4.2591463414634cm" style:rel-height="scale"><draw:image xlink:href="Pictures/d7c074adc926598df9342d248b844a0b.jpg" xlink:type="simple" xlink:show="embed" xlink:actuate="onLoad"/></draw:frame></text:p>
      <text:h text:style-name="Heading_20_2" text:outline-level="2"><text:bookmark-start text:name="__RefHeading___доказательство_4"/><text:bookmark-start text:name="доказательство"/>Доказательство<text:bookmark-end text:name="__RefHeading___доказательство_4"/><text:bookmark-end text:name="доказательство"/></text:h>
      <text:p text:style-name="Text_20_body">Пусть  – это произвольная точка, принадлежащая данному
эллипсу, а точки  и  – это его фокусы.</text:p>
      <text:p text:style-name="Text_20_body">Тогда по определению эллипса сумма  постоянна.</text:p>
      <text:p text:style-name="Text_20_body">Пусть эта сумма равна , то есть .</text:p>
      <text:p text:style-name="Text_20_body">Распишем это равенство с помощью формулы расстояния между двумя
точками:</text:p>
      <text:p text:style-name="Text_20_body">Возведём это равенство в квадрат, раскроем скобки и приведём подобные слагаемые:</text:p>
      <text:p text:style-name="Text_20_body">или</text:p>
      <text:p text:style-name="Text_20_body">При условии, что , данное уравнение можно
возвести в квадрат:</text:p>
      <text:p text:style-name="Text_20_body">или</text:p>
      <text:p text:style-name="Text_20_body">В левой части раскроем скобки, используя формулу разности квадратов:</text:p>
      <text:p text:style-name="Text_20_body">Сократив подобные слагаемые, перенеся все слагаемые в одну часть, и
сократив на , получим:</text:p>
      <text:p text:style-name="Text_20_body">Перегруппируем слагаемые:</text:p>
      <text:p text:style-name="Text_20_body">Так как , то можно разделить последнее равенство на :</text:p>
      <text:p text:style-name="Text_20_body">Обозначив , получим</text:p>
      <text:p text:style-name="Text_20_body">Теперь докажем, что любая пара чисел , удовлетворяющая последнему равенству, удовлетворяет условию
.</text:p>
      <text:p text:style-name="Text_20_body">Преобразуем левую часть: </text:p>
      <text:p text:style-name="Text_20_body">Из равенства \ref{eq010} следует, что , так как
.</text:p>
      <text:p text:style-name="Text_20_body">Аналогично .</text:p>
      <text:p text:style-name="Text_20_body">Следовательно, , а значит, или </text:p>
      <text:p text:style-name="Text_20_body">Следовательно, </text:p>
      <text:h text:style-name="Heading_20_2" text:outline-level="2"><text:bookmark-start text:name="__RefHeading___свойства-канонического-эллипса_5"/><text:bookmark-start text:name="свойства-канонического-эллипса"/>Свойства канонического эллипса<text:bookmark-end text:name="__RefHeading___свойства-канонического-эллипса_5"/><text:bookmark-end text:name="свойства-канонического-эллипса"/></text:h>
      <text:list text:style-name="Numbering_20_1" text:continue-numbering="false">
        <text:list-item>
          <text:p text:style-name="Numbering_20_1_Content_First"> Вершины эллипса имеют координаты  и .</text:p>
        </text:list-item>
        <text:list-item>
          <text:p text:style-name="Numbering_20_1_Content"> Фокусы канонической эллипса имеют координаты  и   , при этом  и .</text:p>
        </text:list-item>
        <text:list-item>
          <text:p text:style-name="Numbering_20_1_Content_Last"> Эксцентриситетом эллипса называется число .</text:p>
        </text:list-item>
      </text:list>
      <text:h text:style-name="Heading_20_2" text:outline-level="2"><text:bookmark-start text:name="__RefHeading___теорема-о-касательной-к-эллипсу_6"/><text:bookmark-start text:name="теорема-о-касательной-к-эллипсу"/>Теорема о касательной к эллипсу<text:bookmark-end text:name="__RefHeading___теорема-о-касательной-к-эллипсу_6"/><text:bookmark-end text:name="теорема-о-касательной-к-эллипсу"/></text:h>
      <text:p text:style-name="Text_20_body">Пусть точка  – произвольная точка эллипса . Тогда уравнение касательной к эллипсу, проведенной в этой точке имеет вид .</text:p>
      <text:p text:style-name="Text_20_body"><draw:frame draw:style-name="media" draw:name="1" text:anchor-type="as-char" draw:z-index="1" svg:width="7.9375cm" style:rel-width="100%" svg:height="4.2591463414634cm" style:rel-height="scale"><draw:image xlink:href="Pictures/e3416ba7043044d88707f68beb6eb62a.jpg" xlink:type="simple" xlink:show="embed" xlink:actuate="onLoad"/></draw:frame></text:p>
      <text:h text:style-name="Heading_20_2" text:outline-level="2"><text:bookmark-start text:name="__RefHeading___доказательство_7"/><text:bookmark-start text:name="доказательство1"/>Доказательство<text:bookmark-end text:name="__RefHeading___доказательство_7"/><text:bookmark-end text:name="доказательство1"/></text:h>
      <text:p text:style-name="Text_20_body">По определению касательной к кривой в данной токе  называется предельное положение секущей  при условии, что точка  стремится к точке  по данной кривой.</text:p>
      <text:p text:style-name="Text_20_body">Рассмотрим уравнение секущей к эллипсу, проходящей через точку  и не совпадающую с
ней точку .</text:p>
      <text:p text:style-name="Text_20_body">Поскольку точка  стремиться к точке , можно считать, что знаки их соответствующих координат совпадают (если одна из координат точки  равна 0, то соответствующую координату точки  будем брать с каким-либо определённым знаком).</text:p>
      <text:p text:style-name="Text_20_body">Рассмотрим случай, когда абсциссы точек  и  неотрицательны.</text:p>
      <text:p text:style-name="Text_20_body">Так как обе точки лежат на эллипсе , то их координаты можно записать в виде .</text:p>
      <text:p text:style-name="Text_20_body">Запишем уравнение прямой :</text:p>
      <text:p text:style-name="Text_20_body">Если точка  стремиться к точке  по эллипсу, то  стремиться к .</text:p>
      <text:p text:style-name="Text_20_body">Тогда последнее равенство можно записать в виде</text:p>
      <text:p text:style-name="Text_20_body">Разделим это равенство на :</text:p>
      <text:p text:style-name="Text_20_body">Учитывая, что , получаем:</text:p>
      <text:p text:style-name="Text_20_body">Случай, когда абсциссы точек  и  отрицательны рассматривается аналогично, с той лишь разницей, что теперь
координаты этих точек будут иметь вид .</text:p>
      <text:h text:style-name="Heading_20_2" text:outline-level="2"><text:bookmark-start text:name="__RefHeading___оптические-свойство-эллипса_8"/><text:bookmark-start text:name="оптические-свойство-эллипса"/>Оптические свойство эллипса<text:bookmark-end text:name="__RefHeading___оптические-свойство-эллипса_8"/><text:bookmark-end text:name="оптические-свойство-эллипса"/></text:h>
      <text:p text:style-name="Text_20_body">Любой луч света, вышедший из одного фокуса эллипса, отразившись от
какой-либо точки эллипса, проходит через другой его фокус.</text:p>
      <text:p text:style-name="Text_20_body"><draw:frame draw:style-name="media" draw:name="2" text:anchor-type="as-char" draw:z-index="2" svg:width="7.9375cm" style:rel-width="100%" svg:height="4.2591463414634cm" style:rel-height="scale"><draw:image xlink:href="Pictures/2d8149131067a4418d42148b8c0afc03.jpg" xlink:type="simple" xlink:show="embed" xlink:actuate="onLoad"/></draw:frame></text:p>
      <text:h text:style-name="Heading_20_2" text:outline-level="2"><text:bookmark-start text:name="__RefHeading___доказательство_9"/><text:bookmark-start text:name="доказательство2"/>Доказательство<text:bookmark-end text:name="__RefHeading___доказательство_9"/><text:bookmark-end text:name="доказательство2"/></text:h>
      <text:p text:style-name="Text_20_body">Пусть к данному эллипсу в точке  проведена касательная.</text:p>
      <text:p text:style-name="Text_20_body">Пусть  – это произвольная точка этой касательной, отличная от точки . Очевидно, что точка  лежит вне эллипса, следовательно, .</text:p>
      <text:p text:style-name="Text_20_body">Таким образом минимум суммы  достигается, если точка  совпадает с точкой .</text:p>
      <text:p text:style-name="Text_20_body">Тогда по теореме \ref{174.1} лучи  и  образуют одинаковые углы с касательной, что соответствует правилу отражения лучей свет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19</meta:creation-date>
    <dc:creator>Generated</dc:creator>
    <dc:date>2026-08-20T14::03:19</dc:date>
    <dc:language>en-US</dc:language>
    <meta:editing-cycles>1</meta:editing-cycles>
    <meta:editing-duration>PT0S</meta:editing-duration>
    <dc:title>math-public:krivye-vtorogo-poryadka-ehllips</dc:title>
  </office:meta>
</office:document-meta>
</file>