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97a8f2e980df18acb0a67757d3d51a.jpg"/>
  <manifest:file-entry manifest:media-type="image/jpeg" manifest:full-path="Pictures/85c79ed2a3ee22c7045e75d578a76bf9.jpg"/>
  <manifest:file-entry manifest:media-type="image/jpeg" manifest:full-path="Pictures/b20a06e25a554b2da4ad31610ef5cdcf.jpg"/>
  <manifest:file-entry manifest:media-type="image/jpeg" manifest:full-path="Pictures/ce62aefe3a8ac92bea729bbb101803cb.jpg"/>
  <manifest:file-entry manifest:media-type="image/jpeg" manifest:full-path="Pictures/3586967695f1e723443ff57827d39a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krivye-vtorogo-poryadka-giperbola"/><text:bookmark-start text:name="__RefHeading___гипербола_1"/><text:bookmark-start text:name="гипербола"/>Гипербола<text:bookmark-end text:name="__RefHeading___гипербола_1"/><text:bookmark-end text:name="гипербола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Гипербола – это геометрическое место точек, модуль разности расстояний от которых до двух данных точек  и  постоянен и при этом меньше, чем 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Каноническое уравнение гиперболы имеет вид , число   называется
вещественной полуосью гиперболы,  – мнимой полуосью.</text:p>
      <text:p text:style-name="Text_20_body"><draw:frame draw:style-name="media" draw:name="0" text:anchor-type="as-char" draw:z-index="0" svg:width="7.9375cm" style:rel-width="100%" svg:height="4.5306969026549cm" style:rel-height="scale"><draw:image xlink:href="Pictures/1897a8f2e980df18acb0a67757d3d51a.jpg" xlink:type="simple" xlink:show="embed" xlink:actuate="onLoad"/></draw:frame>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Пусть  – это произвольная точка, принадлежащая данной
гиперболе, а точки  и  – это её фокусы (рис.
\ref{pic159}).</text:p>
      <text:p text:style-name="Text_20_body">Тогда по определению гиперболы  постоянен.</text:p>
      <text:p text:style-name="Text_20_body">Пусть этот модуль равен , то есть .</text:p>
      <text:p text:style-name="Text_20_body">Распишем это равенство с помощью формулы расстояния между двумя точками:</text:p>
      <text:p text:style-name="Text_20_body">Возведём это равенство в квадрат, раскроем скобки и приведём подобные слагаемые:</text:p>
      <text:p text:style-name="Text_20_body">или</text:p>
      <text:p text:style-name="Text_20_body">При условии, что , данное уравнение можно
возвести в квадрат:</text:p>
      <text:p text:style-name="Text_20_body">или</text:p>
      <text:p text:style-name="Text_20_body">В левой части раскроем скобки, используя формулу разности квадратов:</text:p>
      <text:p text:style-name="Text_20_body">Сократив подобные слагаемые, перенеся все слагаемые в одну часть, и сократив на , получим:</text:p>
      <text:p text:style-name="Text_20_body">Перегруппируем слагаемые:</text:p>
      <text:p text:style-name="Text_20_body">Так как , то можно разделить последнее равенство на :</text:p>
      <text:p text:style-name="Text_20_body">Обозначив , получим</text:p>
      <text:p text:style-name="Text_20_body">Теперь докажем, что любая пара чисел , удовлетворяющая последнему равенству, удовлетворяет условию
.</text:p>
      <text:p text:style-name="Text_20_body">Преобразуем левую часть:</text:p>
      <text:p text:style-name="Text_20_body">Из равенства \ref{eq011} следует, что , так как
.</text:p>
      <text:p text:style-name="Text_20_body">Следовательно, , а значит,</text:p>
      <text:p text:style-name="Text_20_body">или</text:p>
      <text:p text:style-name="Text_20_body">Следовательно,</text:p>
      <text:h text:style-name="Heading_20_2" text:outline-level="2"><text:bookmark-start text:name="__RefHeading___свойства-канонической-гиперболы_5"/><text:bookmark-start text:name="свойства-канонической-гиперболы"/>Свойства канонической гиперболы<text:bookmark-end text:name="__RefHeading___свойства-канонической-гиперболы_5"/><text:bookmark-end text:name="свойства-канонической-гиперболы"/></text:h>
      <text:list text:style-name="Numbering_20_1" text:continue-numbering="false">
        <text:list-item>
          <text:p text:style-name="Numbering_20_1_Content_First"> Вершины гиперболы имеют координаты .</text:p>
        </text:list-item>
        <text:list-item>
          <text:p text:style-name="Numbering_20_1_Content"> Каноническая гипербола имеет две асимптоты с уравнениями .</text:p>
        </text:list-item>
        <text:list-item>
          <text:p text:style-name="Numbering_20_1_Content"> Фокусы канонической гиперболы имеют координаты  и , при этом  и .</text:p>
        </text:list-item>
        <text:list-item>
          <text:p text:style-name="Numbering_20_1_Content_Last"> Эксцентриситетом гиперболы называется число .</text:p>
        </text:list-item>
      </text:list>
      <text:h text:style-name="Heading_20_2" text:outline-level="2"><text:bookmark-start text:name="__RefHeading___теорема-о-касательной-к-гиперболе_6"/><text:bookmark-start text:name="теорема-о-касательной-к-гиперболе"/>Теорема о касательной к гиперболе<text:bookmark-end text:name="__RefHeading___теорема-о-касательной-к-гиперболе_6"/><text:bookmark-end text:name="теорема-о-касательной-к-гиперболе"/></text:h>
      <text:p text:style-name="Text_20_body">Пусть точка  – произвольная точка гиперболы
. Тогда уравнение касательной к
гиперболе, проведенной в этой точке имеет вид
.</text:p>
      <text:p text:style-name="Text_20_body"><draw:frame draw:style-name="media" draw:name="1" text:anchor-type="as-char" draw:z-index="1" svg:width="7.9375cm" style:rel-width="100%" svg:height="4.6836180124224cm" style:rel-height="scale"><draw:image xlink:href="Pictures/85c79ed2a3ee22c7045e75d578a76bf9.jpg" xlink:type="simple" xlink:show="embed" xlink:actuate="onLoad"/></draw:frame></text:p>
      <text:h text:style-name="Heading_20_2" text:outline-level="2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о определению касательной к кривой в данной токе  называется предельное положение секущей  при условии, что точка  стремится к точке  по данной кривой.</text:p>
      <text:p text:style-name="Text_20_body">Рассмотрим уравнение секущей к эллипсу, проходящей через точку  и не совпадающую с ней точку .</text:p>
      <text:p text:style-name="Text_20_body">Поскольку точка  стремится к точке , знаки их абсцисс совпадают.</text:p>
      <text:p text:style-name="Text_20_body">Рассмотрим случай, когда абсциссы точек  и  положительны.</text:p>
      <text:p text:style-name="Text_20_body">Так как обе точки лежат на гиперболе , то их координаты можно записать
в виде .</text:p>
      <text:p text:style-name="Text_20_body">Запишем уравнение прямой :</text:p>
      <text:p text:style-name="Text_20_body">Если точка  стремиться к точке  по гиперболе, то  стремиться к .</text:p>
      <text:p text:style-name="Text_20_body">Тогда последнее равенство можно записать в виде</text:p>
      <text:p text:style-name="Text_20_body">Разделим это равенство на :</text:p>
      <text:p text:style-name="Text_20_body">Учитывая, что , получаем:</text:p>
      <text:p text:style-name="Text_20_body">Случай, когда абсциссы точек  и  отрицательны рассматривается аналогично, с той лишь разницей, что теперь
координаты этих точек будут иметь вид .</text:p>
      <text:h text:style-name="Heading_20_3" text:outline-level="3"><text:bookmark-start text:name="__RefHeading___лемма_8"/><text:bookmark-start text:name="лемма"/>Лемма<text:bookmark-end text:name="__RefHeading___лемма_8"/><text:bookmark-end text:name="лемма"/></text:h>
      <text:p text:style-name="Text_20_body">Максимум модуля разности расстояний от точки данной прямой  до точек  и , лежащих по разные стороны от данной прямой достигается в такой точке , для которой лучи  и  образуют равные углы с прямой .</text:p>
      <text:p text:style-name="Text_20_body"><draw:frame draw:style-name="media" draw:name="2" text:anchor-type="as-char" draw:z-index="2" svg:width="7.9375cm" style:rel-width="100%" svg:height="5.3209833795014cm" style:rel-height="scale"><draw:image xlink:href="Pictures/b20a06e25a554b2da4ad31610ef5cdcf.jpg" xlink:type="simple" xlink:show="embed" xlink:actuate="onLoad"/></draw:frame></text:p>
      <text:h text:style-name="Heading_20_2" text:outline-level="2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p text:style-name="Text_20_body">Обозначим через  точку, симметричную  относительно прямой .</text:p>
      <text:p text:style-name="Text_20_body">Очевидно, что  для любой точки  на прямой .</text:p>
      <text:p text:style-name="Text_20_body">Нам достаточно найти такую точку , что разность расстояний от  до  и  будет как можно больше.</text:p>
      <text:p text:style-name="Text_20_body">Из неравенства треугольника следует, что .</text:p>
      <text:p text:style-name="Text_20_body">И достигается этот максимум тогда и только тогда, когда точки  лежат на одной прямой.</text:p>
      <text:p text:style-name="Text_20_body">Поскольку точки  и  симметричны, углы, которые образуют прямые  и  с прямой
, равны.</text:p>
      <text:h text:style-name="Heading_20_2" text:outline-level="2"><text:bookmark-start text:name="__RefHeading___оптическое-свойство-гиперболы_10"/><text:bookmark-start text:name="оптическое-свойство-гиперболы"/>Оптическое свойство гиперболы<text:bookmark-end text:name="__RefHeading___оптическое-свойство-гиперболы_10"/><text:bookmark-end text:name="оптическое-свойство-гиперболы"/></text:h>
      <text:p text:style-name="Text_20_body">Луч света, вышедший из фокуса , отразившись от какой-либо точки  гиперболы, распространяется далее вдоль луча , то есть так, как если бы луч света исходил из фокуса  и распространялся бы без помех.</text:p>
      <text:p text:style-name="Text_20_body"><draw:frame draw:style-name="media" draw:name="3" text:anchor-type="as-char" draw:z-index="3" svg:width="7.9375cm" style:rel-width="100%" svg:height="4.8976063829787cm" style:rel-height="scale"><draw:image xlink:href="Pictures/ce62aefe3a8ac92bea729bbb101803cb.jpg" xlink:type="simple" xlink:show="embed" xlink:actuate="onLoad"/></draw:frame>
<draw:frame draw:style-name="media" draw:name="4" text:anchor-type="as-char" draw:z-index="4" svg:width="7.9375cm" style:rel-width="100%" svg:height="5.6216176470588cm" style:rel-height="scale"><draw:image xlink:href="Pictures/3586967695f1e723443ff57827d39ae0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3"/>Доказательство<text:bookmark-end text:name="__RefHeading___доказательство_11"/><text:bookmark-end text:name="доказательство3"/></text:h>
      <text:p text:style-name="Text_20_body">Переформулируем утверждение: если прямая  касается гиперболы в точке , то  является биссектрисой угла , где  и  – фокусы гиперболы.</text:p>
      <text:p text:style-name="Text_20_body">Предположим, что биссектриса  угла  пересекает гиперболу ещё в какой-нибудь точке  (лежащей на той же дуге, что и ).</text:p>
      <text:p text:style-name="Text_20_body">Для удобства будем считать, что точка  лежит на дуге, которая ближе к фокусу .</text:p>
      <text:p text:style-name="Text_20_body">Обозначим через  точку, симметричную  относительно . Тогда , ; </text:p>
      <text:p text:style-name="Text_20_body">кроме того, точки  и  лежат на одной прямой.</text:p>
      <text:p text:style-name="Text_20_body">Итак, . В силу вышеуказанных равенств получаем .</text:p>
      <text:p text:style-name="Text_20_body">Но по неравенству треугольника .</text:p>
      <text:p text:style-name="Text_20_body">Таким образом получено противоречие, что и доказывает утверждение теорем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5</meta:creation-date>
    <dc:creator>Generated</dc:creator>
    <dc:date>2026-08-20T14::03:55</dc:date>
    <dc:language>en-US</dc:language>
    <meta:editing-cycles>1</meta:editing-cycles>
    <meta:editing-duration>PT0S</meta:editing-duration>
    <dc:title>math-public:krivye-vtorogo-poryadka-giperbola</dc:title>
  </office:meta>
</office:document-meta>
</file>