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bfccc6aa3df52994cfc4a579fe50d3b9.jpg"/>
  <manifest:file-entry manifest:media-type="image/jpeg" manifest:full-path="Pictures/f560a98b22fe1dd9f74c40479db40117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th-public:kvadrat"/><text:bookmark-start text:name="__RefHeading___квадрат_1"/><text:bookmark-start text:name="квадрат"/>Квадрат<text:bookmark-end text:name="__RefHeading___квадрат_1"/><text:bookmark-end text:name="квадрат"/></text:h>
      <text:h text:style-name="Heading_20_2" text:outline-level="2"><text:bookmark-start text:name="__RefHeading___определение_2"/><text:bookmark-start text:name="определение"/>Определение<text:bookmark-end text:name="__RefHeading___определение_2"/><text:bookmark-end text:name="определение"/></text:h>
      <text:p text:style-name="Text_20_body"><draw:frame draw:style-name="media" draw:name="0" text:anchor-type="as-char" draw:z-index="0" svg:width="7.9375cm" style:rel-width="100%" svg:height="4.350583090379cm" style:rel-height="scale"><draw:image xlink:href="Pictures/bfccc6aa3df52994cfc4a579fe50d3b9.jpg" xlink:type="simple" xlink:show="embed" xlink:actuate="onLoad"/></draw:frame></text:p>
      <text:list text:style-name="Numbering_20_1" text:continue-numbering="false">
        <text:list-item>
          <text:p text:style-name="Numbering_20_1_Content_First"> Квадрат – это ромб с прямым углом.</text:p>
        </text:list-item>
        <text:list-item>
          <text:p text:style-name="Numbering_20_1_Content_Last"> Квадрат – это прямоугольник, у которого все стороны равны.</text:p>
        </text:list-item>
      </text:list>
      <text:h text:style-name="Heading_20_2" text:outline-level="2"><text:bookmark-start text:name="__RefHeading___замечание_3"/><text:bookmark-start text:name="замечание"/>Замечание<text:bookmark-end text:name="__RefHeading___замечание_3"/><text:bookmark-end text:name="замечание"/></text:h>
      <text:p text:style-name="Text_20_body">Пункты 1 и 2 определения эквивалентны.</text:p>
      <text:h text:style-name="Heading_20_3" text:outline-level="3"><text:bookmark-start text:name="__RefHeading___доказательство_4"/><text:bookmark-start text:name="доказательство"/>Доказательство<text:bookmark-end text:name="__RefHeading___доказательство_4"/><text:bookmark-end text:name="доказательство"/></text:h>
      <text:p text:style-name="Text_20_body">Действительно, если в ромбе есть один прямой угол, то и все
остальные углы ромба прямые, то есть это прямоугольник, у которого
все стороны равны.</text:p>
      <text:p text:style-name="Text_20_body">Обратно, если в прямоугольнике все стороны
равны, то это ромб с прямым углом.</text:p>
      <text:h text:style-name="Heading_20_2" text:outline-level="2"><text:bookmark-start text:name="__RefHeading___замечание_5"/><text:bookmark-start text:name="замечание1"/>Замечание<text:bookmark-end text:name="__RefHeading___замечание_5"/><text:bookmark-end text:name="замечание1"/></text:h>
      <text:p text:style-name="Text_20_body">Квадрат наследует все свойства параллелограмма, прямоугольника и
ромба.</text:p>
      <text:h text:style-name="Heading_20_2" text:outline-level="2"><text:bookmark-start text:name="__RefHeading___признак-квадрата_6"/><text:bookmark-start text:name="признак-квадрата"/>Признак квадрата<text:bookmark-end text:name="__RefHeading___признак-квадрата_6"/><text:bookmark-end text:name="признак-квадрата"/></text:h>
      <text:p text:style-name="Text_20_body">Если диагонали прямоугольника взаимно перпендикулярны, то этот
прямоугольник - квадрат.</text:p>
      <text:p text:style-name="Text_20_body"><draw:frame draw:style-name="media" draw:name="1" text:anchor-type="as-char" draw:z-index="1" svg:width="3.96875cm" style:rel-width="100%" svg:height="4.0219029017857cm" style:rel-height="scale"><draw:image xlink:href="Pictures/f560a98b22fe1dd9f74c40479db40117.jpg" xlink:type="simple" xlink:show="embed" xlink:actuate="onLoad"/></draw:frame></text:p>
      <text:h text:style-name="Heading_20_3" text:outline-level="3"><text:bookmark-start text:name="__RefHeading___доказательство_7"/><text:bookmark-start text:name="доказательство1"/>Доказательство<text:bookmark-end text:name="__RefHeading___доказательство_7"/><text:bookmark-end text:name="доказательство1"/></text:h>
      <text:p text:style-name="Text_20_body">Действительно, если в прямоугольнике диагонали перпендикулярны, то это ромб, а
следовательно, и квадрат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0T14::00:18</meta:creation-date>
    <dc:creator>Generated</dc:creator>
    <dc:date>2026-08-20T14::00:18</dc:date>
    <dc:language>en-US</dc:language>
    <meta:editing-cycles>1</meta:editing-cycles>
    <meta:editing-duration>PT0S</meta:editing-duration>
    <dc:title>math-public:kvadrat</dc:title>
  </office:meta>
</office:document-meta>
</file>