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f1d3d5ff0fc5c013b9c26d87a61bb35.jpg"/>
  <manifest:file-entry manifest:media-type="image/jpeg" manifest:full-path="Pictures/6466d45fb2ca94931764695b6e7ab5a6.jpg"/>
  <manifest:file-entry manifest:media-type="image/jpeg" manifest:full-path="Pictures/599c4d798eab8816decfd2ba78616fa2.jpg"/>
  <manifest:file-entry manifest:media-type="image/jpeg" manifest:full-path="Pictures/b3873913d4dea78eb6501ec71c46dc37.jpg"/>
  <manifest:file-entry manifest:media-type="image/jpeg" manifest:full-path="Pictures/da6bda9102a09b2341521537af18c685.jpg"/>
  <manifest:file-entry manifest:media-type="image/jpeg" manifest:full-path="Pictures/e3fa2453a16c2d0f6062991b0109d9de.jpg"/>
  <manifest:file-entry manifest:media-type="image/jpeg" manifest:full-path="Pictures/5db8ffd74fa5cba05547bd36c61785bc.jpg"/>
  <manifest:file-entry manifest:media-type="image/jpeg" manifest:full-path="Pictures/da28b6d9e124670f4eb4741cae9a020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4">
            <text:p text:style-name="Table_20_Heading"><text:a xlink:type="simple" xlink:href="http://wiki.sch239.net/math-public/matod_sledov_anim" text:style-name="Internet_20_link" text:visited-style-name="Visited_20_Internet_20_Link">включить анимацию</text:a>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<text:bookmark text:name="math-public:matod_sledov_stat"/>1.</text:p>
          </table:table-cell>
          <table:table-cell office:value-type="string" table:style-name="tableheader">
            <text:p text:style-name="Table_20_Heading">2.</text:p>
          </table:table-cell>
          <table:table-cell office:value-type="string" table:style-name="tableheader">
            <text:p text:style-name="Table_20_Heading">3.</text:p>
          </table:table-cell>
          <table:table-cell office:value-type="string" table:style-name="tableheader">
            <text:p text:style-name="Table_20_Heading">4.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5f1d3d5ff0fc5c013b9c26d87a61bb3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2.197291666667cm" svg:height="12.197291666667cm"><draw:image xlink:href="Pictures/6466d45fb2ca94931764695b6e7ab5a6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12.197291666667cm" svg:height="12.197291666667cm"><draw:image xlink:href="Pictures/599c4d798eab8816decfd2ba78616fa2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12.197291666667cm" svg:height="12.197291666667cm"><draw:image xlink:href="Pictures/b3873913d4dea78eb6501ec71c46dc37.jp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Задание текстом</text:p>
          </table:table-cell>
          <table:table-cell office:value-type="string" table:style-name="tablecell">
            <text:p text:style-name="tablealignleft">Задание текстом</text:p>
          </table:table-cell>
          <table:table-cell office:value-type="string" table:style-name="tablecell">
            <text:p text:style-name="tablealignleft">Задание текстом</text:p>
          </table:table-cell>
          <table:table-cell office:value-type="string" table:style-name="tablecell">
            <text:p text:style-name="tablealignleft">Задание текстом</text:p>
          </table:table-cell>
        </table:table-row>
        <table:table-row>
          <table:table-cell office:value-type="string" table:style-name="tablecell">
            <text:p text:style-name="tablealignleft">Решение</text:p>
          </table:table-cell>
          <table:table-cell office:value-type="string" table:style-name="tablecell">
            <text:p text:style-name="tablealignleft">Решение</text:p>
          </table:table-cell>
          <table:table-cell office:value-type="string" table:style-name="tablecell">
            <text:p text:style-name="tablealignleft">Решение</text:p>
          </table:table-cell>
          <table:table-cell office:value-type="string" table:style-name="tablecell">
            <text:p text:style-name="tablealignleft">Решение</text:p>
          </table:table-cell>
        </table:table-row>
        <table:table-row>
          <table:table-cell office:value-type="string" table:style-name="tableheader">
            <text:p text:style-name="Table_20_Heading">5.</text:p>
          </table:table-cell>
          <table:table-cell office:value-type="string" table:style-name="tableheader">
            <text:p text:style-name="Table_20_Heading">6.</text:p>
          </table:table-cell>
          <table:table-cell office:value-type="string" table:style-name="tableheader">
            <text:p text:style-name="Table_20_Heading">7.</text:p>
          </table:table-cell>
          <table:table-cell office:value-type="string" table:style-name="tableheader">
            <text:p text:style-name="Table_20_Heading">8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12.197291666667cm" svg:height="12.197291666667cm"><draw:image xlink:href="Pictures/da6bda9102a09b2341521537af18c68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5" text:anchor-type="as-char" draw:z-index="5" svg:width="12.197291666667cm" svg:height="12.197291666667cm"><draw:image xlink:href="Pictures/e3fa2453a16c2d0f6062991b0109d9de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6" text:anchor-type="as-char" draw:z-index="6" svg:width="12.197291666667cm" svg:height="12.197291666667cm"><draw:image xlink:href="Pictures/5db8ffd74fa5cba05547bd36c61785b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12.197291666667cm" svg:height="12.197291666667cm"><draw:image xlink:href="Pictures/da28b6d9e124670f4eb4741cae9a0204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51</meta:creation-date>
    <dc:creator>Generated</dc:creator>
    <dc:date>2026-08-20T14::02:51</dc:date>
    <dc:language>en-US</dc:language>
    <meta:editing-cycles>1</meta:editing-cycles>
    <meta:editing-duration>PT0S</meta:editing-duration>
    <dc:title>math-public:matod_sledov_stat</dc:title>
  </office:meta>
</office:document-meta>
</file>