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00b5e0498474e9d5469267de84cfdc.jpg"/>
  <manifest:file-entry manifest:media-type="image/jpeg" manifest:full-path="Pictures/d812814f1e6e13bfe9fd9de8c51cda76.jpg"/>
  <manifest:file-entry manifest:media-type="image/jpeg" manifest:full-path="Pictures/d081dbbb27f890cf7853a6222f1b415b.jpg"/>
  <manifest:file-entry manifest:media-type="image/jpeg" manifest:full-path="Pictures/e51a111c39bda07b7488fd7dcaa60f6e.jpg"/>
  <manifest:file-entry manifest:media-type="image/jpeg" manifest:full-path="Pictures/83b5776d78d8e9d6dacc9c00bead4db6.jpg"/>
  <manifest:file-entry manifest:media-type="image/jpeg" manifest:full-path="Pictures/b81afc45ce1f9870e69e80f9a79cf059.jpg"/>
  <manifest:file-entry manifest:media-type="image/jpeg" manifest:full-path="Pictures/d81afc6103a9474337959b627c6db1f7.jpg"/>
  <manifest:file-entry manifest:media-type="image/jpeg" manifest:full-path="Pictures/105c48369d7c24eb8c89d95baa1f5253.jpg"/>
  <manifest:file-entry manifest:media-type="image/jpeg" manifest:full-path="Pictures/4631beff38a800e6b404b5eb53033ecf.jpg"/>
  <manifest:file-entry manifest:media-type="image/jpeg" manifest:full-path="Pictures/fedde1880abd364f9c5fa53e0b9d6d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metody_postroyeniya_secheniy" text:style-name="Internet_20_link" text:visited-style-name="Visited_20_Internet_20_Link">назад</text:a></text:p>
      <text:h text:style-name="Heading_20_1" text:outline-level="1"><text:bookmark text:name="math-public:metod-parallelnyh-ploskostej-stat"/><text:bookmark-start text:name="__RefHeading___теорема-о-плоскости-параллельной-ребру-двугранного-угла_1"/><text:bookmark-start text:name="теорема-о-плоскости-параллельной-ребру-двугранного-угла"/>Теорема о плоскости, параллельной ребру двугранного угла<text:bookmark-end text:name="__RefHeading___теорема-о-плоскости-параллельной-ребру-двугранного-угла_1"/><text:bookmark-end text:name="теорема-о-плоскости-параллельной-ребру-двугранного-угла"/></text:h>
      <text:p text:style-name="Text_20_body"><text:span text:style-name="Strong_20_Emphasis"><text:a xlink:type="simple" xlink:href="http://wiki.sch239.net/math-public/metod-parallelnyh-ploskostej" text:style-name="Internet_20_link" text:visited-style-name="Visited_20_Internet_20_Link">Включить анимацию</text:a>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Теорема</text:p>
          </table:table-cell>
          <table:table-cell office:value-type="string" table:style-name="tableheader">
            <text:p text:style-name="Table_20_Heading">Условия для печати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4300b5e0498474e9d5469267de84cfd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2.6458333333333cm" style:rel-width="100%" svg:height="3.7425739247312cm" style:rel-height="scale"><draw:image xlink:href="Pictures/d812814f1e6e13bfe9fd9de8c51cda76.jpg" xlink:type="simple" xlink:show="embed" xlink:actuate="onLoad"/></draw:frame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Разбор и задачи по отдельности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1.</text:p>
          </table:table-cell>
          <table:table-cell office:value-type="string" table:style-name="tableheader">
            <text:p text:style-name="Table_20_Heading">2.</text:p>
          </table:table-cell>
          <table:table-cell office:value-type="string" table:style-name="tableheader">
            <text:p text:style-name="Table_20_Heading">3.</text:p>
          </table:table-cell>
          <table:table-cell office:value-type="string" table:style-name="tableheader">
            <text:p text:style-name="Table_20_Heading">4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metod_par_plosk_z_1_"><draw:frame draw:style-name="medialeft" draw:name="1 Legend" text:anchor-type="paragraph" draw:z-index="0" svg:width="12.197291666667cm"><draw:text-box><text:p text:style-name="legendcenter"><draw:frame draw:style-name="medialeft" draw:name="1" text:anchor-type="paragraph" draw:z-index="2" svg:width="12.197291666667cm" svg:height="12.197291666667cm"><draw:image xlink:href="Pictures/d081dbbb27f890cf7853a6222f1b415b.jpg" xlink:type="simple" xlink:show="embed" xlink:actuate="onLoad"/></draw:frame>1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2_"><draw:frame draw:style-name="medialeft" draw:name="2 Legend" text:anchor-type="paragraph" draw:z-index="0" svg:width="12.197291666667cm"><draw:text-box><text:p text:style-name="legendcenter"><draw:frame draw:style-name="medialeft" draw:name="2" text:anchor-type="paragraph" draw:z-index="3" svg:width="12.197291666667cm" svg:height="12.197291666667cm"><draw:image xlink:href="Pictures/e51a111c39bda07b7488fd7dcaa60f6e.jpg" xlink:type="simple" xlink:show="embed" xlink:actuate="onLoad"/></draw:frame>2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3_"><draw:frame draw:style-name="medialeft" draw:name="3 Legend" text:anchor-type="paragraph" draw:z-index="0" svg:width="12.197291666667cm"><draw:text-box><text:p text:style-name="legendcenter"><draw:frame draw:style-name="medialeft" draw:name="3" text:anchor-type="paragraph" draw:z-index="4" svg:width="12.197291666667cm" svg:height="12.197291666667cm"><draw:image xlink:href="Pictures/83b5776d78d8e9d6dacc9c00bead4db6.jpg" xlink:type="simple" xlink:show="embed" xlink:actuate="onLoad"/></draw:frame>3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4_"><draw:frame draw:style-name="medialeft" draw:name="4 Legend" text:anchor-type="paragraph" draw:z-index="0" svg:width="12.197291666667cm"><draw:text-box><text:p text:style-name="legendcenter"><draw:frame draw:style-name="medialeft" draw:name="4" text:anchor-type="paragraph" draw:z-index="5" svg:width="12.197291666667cm" svg:height="12.197291666667cm"><draw:image xlink:href="Pictures/b81afc45ce1f9870e69e80f9a79cf059.jpg" xlink:type="simple" xlink:show="embed" xlink:actuate="onLoad"/></draw:frame>4</text:p></draw:text-box></draw:frame></draw:a></text:p>
          </table:table-cell>
        </table:table-row>
        <table:table-row>
          <table:table-cell office:value-type="string" table:style-name="tableheader">
            <text:p text:style-name="Table_20_Heading">5.</text:p>
          </table:table-cell>
          <table:table-cell office:value-type="string" table:style-name="tableheader">
            <text:p text:style-name="Table_20_Heading">6.</text:p>
          </table:table-cell>
          <table:table-cell office:value-type="string" table:style-name="tableheader">
            <text:p text:style-name="Table_20_Heading">7.</text:p>
          </table:table-cell>
          <table:table-cell office:value-type="string" table:style-name="tableheader">
            <text:p text:style-name="Table_20_Heading">8.</text:p>
          </table:table-cell>
        </table:table-row>
        <table:table-row>
          <table:table-cell office:value-type="string" table:style-name="tablecell">
            <text:p text:style-name="tablealignleft"><draw:a xlink:type="simple" xlink:href="http://wiki.sch239.net/math-public/metod_par_plosk_z_2_"><draw:frame draw:style-name="medialeft" draw:name="5 Legend" text:anchor-type="paragraph" draw:z-index="0" svg:width="12.197291666667cm"><draw:text-box><text:p text:style-name="legendcenter"><draw:frame draw:style-name="medialeft" draw:name="5" text:anchor-type="paragraph" draw:z-index="6" svg:width="12.197291666667cm" svg:height="12.197291666667cm"><draw:image xlink:href="Pictures/d81afc6103a9474337959b627c6db1f7.jpg" xlink:type="simple" xlink:show="embed" xlink:actuate="onLoad"/></draw:frame>5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6_"><draw:frame draw:style-name="medialeft" draw:name="6 Legend" text:anchor-type="paragraph" draw:z-index="0" svg:width="12.197291666667cm"><draw:text-box><text:p text:style-name="legendcenter"><draw:frame draw:style-name="medialeft" draw:name="6" text:anchor-type="paragraph" draw:z-index="7" svg:width="12.197291666667cm" svg:height="12.197291666667cm"><draw:image xlink:href="Pictures/105c48369d7c24eb8c89d95baa1f5253.jpg" xlink:type="simple" xlink:show="embed" xlink:actuate="onLoad"/></draw:frame>6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7_"><draw:frame draw:style-name="medialeft" draw:name="7 Legend" text:anchor-type="paragraph" draw:z-index="0" svg:width="12.197291666667cm"><draw:text-box><text:p text:style-name="legendcenter"><draw:frame draw:style-name="medialeft" draw:name="7" text:anchor-type="paragraph" draw:z-index="8" svg:width="12.197291666667cm" svg:height="12.197291666667cm"><draw:image xlink:href="Pictures/4631beff38a800e6b404b5eb53033ecf.jpg" xlink:type="simple" xlink:show="embed" xlink:actuate="onLoad"/></draw:frame>7</text:p></draw:text-box></draw:frame></draw:a></text:p>
          </table:table-cell>
          <table:table-cell office:value-type="string" table:style-name="tablecell">
            <text:p text:style-name="tablealignleft"><draw:a xlink:type="simple" xlink:href="http://wiki.sch239.net/math-public/metod_par_plosk_z_8_"><draw:frame draw:style-name="medialeft" draw:name="8 Legend" text:anchor-type="paragraph" draw:z-index="0" svg:width="12.197291666667cm"><draw:text-box><text:p text:style-name="legendcenter"><draw:frame draw:style-name="medialeft" draw:name="8" text:anchor-type="paragraph" draw:z-index="9" svg:width="12.197291666667cm" svg:height="12.197291666667cm"><draw:image xlink:href="Pictures/fedde1880abd364f9c5fa53e0b9d6deb.jpg" xlink:type="simple" xlink:show="embed" xlink:actuate="onLoad"/></draw:frame>8</text:p></draw:text-box></draw:frame></draw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4</meta:creation-date>
    <dc:creator>Generated</dc:creator>
    <dc:date>2026-08-20T14::02:44</dc:date>
    <dc:language>en-US</dc:language>
    <meta:editing-cycles>1</meta:editing-cycles>
    <meta:editing-duration>PT0S</meta:editing-duration>
    <dc:title>math-public:metod-parallelnyh-ploskostej-stat</dc:title>
  </office:meta>
</office:document-meta>
</file>