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81dbbb27f890cf7853a6222f1b415b.jpg"/>
  <manifest:file-entry manifest:media-type="image/gif" manifest:full-path="Pictures/375b8939e8fd03b0434160b6833a274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1"/><text:bookmark-start text:name="__RefHeading___задача-1_1"/><text:bookmark-start text:name="задача-1"/>Задача 1<text:bookmark-end text:name="__RefHeading___задача-1_1"/><text:bookmark-end text:name="задача-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d081dbbb27f890cf7853a6222f1b415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329583333333cm" svg:height="11.668125cm"><draw:image xlink:href="Pictures/375b8939e8fd03b0434160b6833a274a.gif" xlink:type="simple" xlink:show="embed" xlink:actuate="onLoad"/></draw:frame></text:p>
          </table:table-cell>
        </table:table-row>
      </table:table>
      <text:p text:style-name="Text_20_body">&lt;iframe src='<text:a xlink:type="simple" xlink:href="https://gfycat.com/ifr/GoodSarcasticEgret" text:style-name="Internet_20_link" text:visited-style-name="Visited_20_Internet_20_Link">https://gfycat.com/ifr/GoodSarcasticEgret</text:a>' frameborder='0' scrolling='no' width='640' height='606' allowfullscreen&gt;&lt;/iframe&gt;
&lt;iframe src='<text:a xlink:type="simple" xlink:href="https://gfycat.com/ifr/GoodSarcasticEgret" text:style-name="Internet_20_link" text:visited-style-name="Visited_20_Internet_20_Link">https://gfycat.com/ifr/GoodSarcasticEgret</text:a>' frameborder='0' scrolling='no' width='640' height='606' allowfullscreen&gt;&lt;/ifr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6</meta:creation-date>
    <dc:creator>Generated</dc:creator>
    <dc:date>2026-08-20T14::03:26</dc:date>
    <dc:language>en-US</dc:language>
    <meta:editing-cycles>1</meta:editing-cycles>
    <meta:editing-duration>PT0S</meta:editing-duration>
    <dc:title>math-public:metod_par_plosk_z_1</dc:title>
  </office:meta>
</office:document-meta>
</file>