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0e9d3a01a0046e21bc74fc622e7b72.jpg"/>
  <manifest:file-entry manifest:media-type="image/jpeg" manifest:full-path="Pictures/78bf256b54c700668dfe49fb7577c0fe.jpg"/>
  <manifest:file-entry manifest:media-type="image/jpeg" manifest:full-path="Pictures/884b45f1777194f89c1e025adc2d3418.jpg"/>
  <manifest:file-entry manifest:media-type="image/jpeg" manifest:full-path="Pictures/080e5afe8bee9b888df461df113d908e.jpg"/>
  <manifest:file-entry manifest:media-type="image/jpeg" manifest:full-path="Pictures/11f6785591ccb2bebba44c4c11dcf53c.jpg"/>
  <manifest:file-entry manifest:media-type="image/jpeg" manifest:full-path="Pictures/59d48673043442f15a1796a040d7fe4b.jpg"/>
  <manifest:file-entry manifest:media-type="image/jpeg" manifest:full-path="Pictures/32a6d1c28176747694ba1f6564c6d81e.jpg"/>
  <manifest:file-entry manifest:media-type="image/jpeg" manifest:full-path="Pictures/6381b0b69ca14469b91cbeb16b732907.jpg"/>
  <manifest:file-entry manifest:media-type="image/jpeg" manifest:full-path="Pictures/be7c0028b5c0de3bdb398e5b0626b31e.jpg"/>
  <manifest:file-entry manifest:media-type="image/jpeg" manifest:full-path="Pictures/c6a1eaa8c7310bfc3b34bcbbfaae003a.jpg"/>
  <manifest:file-entry manifest:media-type="image/jpeg" manifest:full-path="Pictures/32197021daaa0dc522771e67792c4d1b.jpg"/>
  <manifest:file-entry manifest:media-type="image/jpeg" manifest:full-path="Pictures/59f5d2f93b65d047313ec6a4e4893ae3.jpg"/>
  <manifest:file-entry manifest:media-type="image/jpeg" manifest:full-path="Pictures/2f1d200d8600b9e9ffec5836101da487.jpg"/>
  <manifest:file-entry manifest:media-type="image/jpeg" manifest:full-path="Pictures/68e608d7806f647a866d6d63226f58ca.jpg"/>
  <manifest:file-entry manifest:media-type="image/jpeg" manifest:full-path="Pictures/cd1da43edaa76a8b10e203be94da1ab4.jpg"/>
  <manifest:file-entry manifest:media-type="image/jpeg" manifest:full-path="Pictures/9b28e328a9bfc33b220592503b962639.jpg"/>
  <manifest:file-entry manifest:media-type="image/jpeg" manifest:full-path="Pictures/ac26ce3e396388c70c6ccd5fa8e4404a.jpg"/>
  <manifest:file-entry manifest:media-type="image/jpeg" manifest:full-path="Pictures/407af7e2a3600c4250de517e9bfa84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parallelogramm" text:style-name="Internet_20_link" text:visited-style-name="Visited_20_Internet_20_Link">Назад</text:a> <text:bookmark text:name="math-public:mnogougolniki"/>— <text:a xlink:type="simple" xlink:href="http://wiki.sch239.net/math-public/index" text:style-name="Internet_20_link" text:visited-style-name="Visited_20_Internet_20_Link">Оглавление</text:a> — <text:a xlink:type="simple" xlink:href="http://wiki.sch239.net/math-public/parallelogramm" text:style-name="Internet_20_link" text:visited-style-name="Visited_20_Internet_20_Link">Вперед</text:a></text:p>
      <text:h text:style-name="Heading_20_1" text:outline-level="1"><text:bookmark-start text:name="__RefHeading___многоугольники_1"/><text:bookmark-start text:name="многоугольники"/>Многоугольники.<text:bookmark-end text:name="__RefHeading___многоугольники_1"/><text:bookmark-end text:name="многоугольники"/></text:h>
      <text:h text:style-name="Heading_20_1" text:outline-level="1"><text:bookmark-start text:name="__RefHeading___ломаная_2"/><text:bookmark-start text:name="ломаная"/>Ломаная<text:bookmark-end text:name="__RefHeading___ломаная_2"/><text:bookmark-end text:name="ломаная"/></text:h>
      <text:h text:style-name="Heading_20_2" text:outline-level="2"><text:bookmark-start text:name="__RefHeading___определение_3"/><text:bookmark-start text:name="определение"/>Определение<text:bookmark-end text:name="__RefHeading___определение_3"/><text:bookmark-end text:name="определение"/></text:h>
      <text:p text:style-name="Text_20_body"><text:span text:style-name="Strong_20_Emphasis">Ломаной линией</text:span>, или короче, <text:span text:style-name="Strong_20_Emphasis">ломаной</text:span>, называется конечная последовательность отрезков, такая, что один из концов первого отрезка служит концом второго, другой конец второго отрезка служит концом третьего и т.д. При этом соседние отрезки не лежат на одной прямой. Эти отрезки называют звеньями ломаной.</text:p>
      <text:p text:style-name="Text_20_body"><draw:frame draw:style-name="media" draw:name="0" text:anchor-type="as-char" draw:z-index="0" svg:width="7.9375cm" style:rel-width="100%" svg:height="4.3252245508982cm" style:rel-height="scale"><draw:image xlink:href="Pictures/260e9d3a01a0046e21bc74fc622e7b72.jpg" xlink:type="simple" xlink:show="embed" xlink:actuate="onLoad"/></draw:frame></text:p>
      <text:h text:style-name="Heading_20_2" text:outline-level="2"><text:bookmark-start text:name="__RefHeading___виды-ломаной_4"/><text:bookmark-start text:name="виды-ломаной"/>Виды ломаной<text:bookmark-end text:name="__RefHeading___виды-ломаной_4"/><text:bookmark-end text:name="виды-ломаной"/></text:h>
      <text:list text:style-name="Numbering_20_1" text:continue-numbering="false">
        <text:list-item>
          <text:p text:style-name="Numbering_20_1_Content_First"> Ломаная называется <text:span text:style-name="Strong_20_Emphasis">замкнутой</text:span>, если начало первого отрезка совпадает с концом последнего.</text:p>
        </text:list-item>
        <text:list-item>
          <text:p text:style-name="Numbering_20_1_Content_Last"> Ломаная может пересекать сама себя, коснуться сама себя, налегать на себя. Если таких особенностей нет, то такая ломаная называется <text:span text:style-name="Strong_20_Emphasis">простой</text:span>.</text:p>
        </text:list-item>
      </text:list>
      <text:p text:style-name="Text_20_body"><draw:frame draw:style-name="media" draw:name="1" text:anchor-type="as-char" draw:z-index="1" svg:width="2.6458333333333cm" style:rel-width="100%" svg:height="2.5240585774059cm" style:rel-height="scale"><draw:image xlink:href="Pictures/78bf256b54c700668dfe49fb7577c0fe.jpg" xlink:type="simple" xlink:show="embed" xlink:actuate="onLoad"/></draw:frame>
<draw:frame draw:style-name="media" draw:name="2" text:anchor-type="as-char" draw:z-index="2" svg:width="2.6458333333333cm" style:rel-width="100%" svg:height="2.6790446304045cm" style:rel-height="scale"><draw:image xlink:href="Pictures/884b45f1777194f89c1e025adc2d3418.jpg" xlink:type="simple" xlink:show="embed" xlink:actuate="onLoad"/></draw:frame>
<draw:frame draw:style-name="media" draw:name="3" text:anchor-type="as-char" draw:z-index="3" svg:width="2.6458333333333cm" style:rel-width="100%" svg:height="2.2352729885057cm" style:rel-height="scale"><draw:image xlink:href="Pictures/080e5afe8bee9b888df461df113d908e.jpg" xlink:type="simple" xlink:show="embed" xlink:actuate="onLoad"/></draw:frame>
<draw:frame draw:style-name="media" draw:name="4" text:anchor-type="as-char" draw:z-index="4" svg:width="2.6458333333333cm" style:rel-width="100%" svg:height="2.5867745535714cm" style:rel-height="scale"><draw:image xlink:href="Pictures/11f6785591ccb2bebba44c4c11dcf53c.jpg" xlink:type="simple" xlink:show="embed" xlink:actuate="onLoad"/></draw:frame></text:p>
      <text:h text:style-name="Heading_20_1" text:outline-level="1"><text:bookmark-start text:name="__RefHeading___многоугольники_5"/><text:bookmark-start text:name="многоугольники1"/>Многоугольники<text:bookmark-end text:name="__RefHeading___многоугольники_5"/><text:bookmark-end text:name="многоугольники1"/></text:h>
      <text:h text:style-name="Heading_20_2" text:outline-level="2"><text:bookmark-start text:name="__RefHeading___определение_6"/><text:bookmark-start text:name="определение1"/>Определение<text:bookmark-end text:name="__RefHeading___определение_6"/><text:bookmark-end text:name="определение1"/></text:h>
      <text:p text:style-name="Text_20_body">Простая замкнутая ломаная вместе с частью плоскости, ограниченной ею, называется <text:span text:style-name="Strong_20_Emphasis">многоугольником</text:span>.</text:p>
      <text:p text:style-name="Text_20_body"><draw:frame draw:style-name="media" draw:name="5" text:anchor-type="as-char" draw:z-index="5" svg:width="3.96875cm" style:rel-width="100%" svg:height="4.1225775193798cm" style:rel-height="scale"><draw:image xlink:href="Pictures/59d48673043442f15a1796a040d7fe4b.jpg" xlink:type="simple" xlink:show="embed" xlink:actuate="onLoad"/></draw:frame></text:p>
      <text:h text:style-name="Heading_20_2" text:outline-level="2"><text:bookmark-start text:name="__RefHeading___замечание_7"/><text:bookmark-start text:name="замечание"/>Замечание<text:bookmark-end text:name="__RefHeading___замечание_7"/><text:bookmark-end text:name="замечание"/></text:h>
      <text:p text:style-name="Text_20_body">В каждой вершине многоугольника его стороны задают некоторый угол многоугольника. Он может быть как меньше развернутого, так и больше развернутого.</text:p>
      <text:p text:style-name="Text_20_body"><draw:frame draw:style-name="media" draw:name="6" text:anchor-type="as-char" draw:z-index="6" svg:width="3.96875cm" style:rel-width="100%" svg:height="3.9389097744361cm" style:rel-height="scale"><draw:image xlink:href="Pictures/32a6d1c28176747694ba1f6564c6d81e.jpg" xlink:type="simple" xlink:show="embed" xlink:actuate="onLoad"/></draw:frame></text:p>
      <text:h text:style-name="Heading_20_2" text:outline-level="2"><text:bookmark-start text:name="__RefHeading___свойство_8"/><text:bookmark-start text:name="свойство"/>Свойство<text:bookmark-end text:name="__RefHeading___свойство_8"/><text:bookmark-end text:name="свойство"/></text:h>
      <text:p text:style-name="Text_20_body">У каждого многоугольника есть угол, меньший .</text:p>
      <text:h text:style-name="Heading_20_3" text:outline-level="3"><text:bookmark-start text:name="__RefHeading___доказательство_9"/><text:bookmark-start text:name="доказательство"/>Доказательство<text:bookmark-end text:name="__RefHeading___доказательство_9"/><text:bookmark-end text:name="доказательство"/></text:h>
      <text:p text:style-name="Text_20_body"><draw:frame draw:style-name="media" draw:name="7" text:anchor-type="as-char" draw:z-index="7" svg:width="7.9375cm" style:rel-width="100%" svg:height="3.1830583756345cm" style:rel-height="scale"><draw:image xlink:href="Pictures/6381b0b69ca14469b91cbeb16b732907.jpg" xlink:type="simple" xlink:show="embed" xlink:actuate="onLoad"/></draw:frame></text:p>
      <text:p text:style-name="Text_20_body">Пусть дан многоугольник .</text:p>
      <text:p text:style-name="Text_20_body">Проведем какую-нибудь прямую, не пересекающую его. Будем перемещать ее параллельно в сторону многоугольника. В некоторый момент мы впервые получим прямую , имеющую с многоугольником  хотя бы одну общую точку. От этой прямой многоугольник лежит по одну сторону (при этом некоторые его точки лежат на прямой ).</text:p>
      <text:p text:style-name="Text_20_body">На прямой  лежит хотя бы одна вершина многоугольника. В ней сходится две его стороны, расположенные по одну сторону от прямой  (считая и тот случай, когда одна из них лежит на этой прямой). А значит, при этой вершине угол меньше развернутого.</text:p>
      <text:h text:style-name="Heading_20_2" text:outline-level="2"><text:bookmark-start text:name="__RefHeading___определение_10"/><text:bookmark-start text:name="определение2"/>Определение<text:bookmark-end text:name="__RefHeading___определение_10"/><text:bookmark-end text:name="определение2"/></text:h>
      <text:p text:style-name="Text_20_body">Многоугольник называется <text:span text:style-name="Strong_20_Emphasis">выпуклым</text:span>, если он лежит по одну сторону от каждой прямой, содержащей его сторону. Если многоугольник не является выпуклым, его называют <text:span text:style-name="Strong_20_Emphasis">невыпуклым</text:span>.</text:p>
      <text:p text:style-name="Text_20_body"><draw:frame draw:style-name="media" draw:name="8" text:anchor-type="as-char" draw:z-index="8" svg:width="3.96875cm" style:rel-width="100%" svg:height="2.6148620401338cm" style:rel-height="scale"><draw:image xlink:href="Pictures/be7c0028b5c0de3bdb398e5b0626b31e.jpg" xlink:type="simple" xlink:show="embed" xlink:actuate="onLoad"/></draw:frame> <draw:frame draw:style-name="media" draw:name="9" text:anchor-type="as-char" draw:z-index="9" svg:width="3.96875cm" style:rel-width="100%" svg:height="2.778125cm" style:rel-height="scale"><draw:image xlink:href="Pictures/c6a1eaa8c7310bfc3b34bcbbfaae003a.jpg" xlink:type="simple" xlink:show="embed" xlink:actuate="onLoad"/></draw:frame></text:p>
      <text:h text:style-name="Heading_20_3" text:outline-level="3"><text:bookmark-start text:name="__RefHeading___замечание_11"/><text:bookmark-start text:name="замечание1"/>Замечание<text:bookmark-end text:name="__RefHeading___замечание_11"/><text:bookmark-end text:name="замечание1"/></text:h>
      <text:p text:style-name="Text_20_body">Выпуклый многоугольник является пересечением полуплоскостей, ограниченных прямыми, которые содержат стороны многоугольника.</text:p>
      <text:p text:style-name="Text_20_body"><draw:frame draw:style-name="media" draw:name="10" text:anchor-type="as-char" draw:z-index="10" svg:width="5.2916666666667cm" style:rel-width="100%" svg:height="4.6178830227743cm" style:rel-height="scale"><draw:image xlink:href="Pictures/32197021daaa0dc522771e67792c4d1b.jpg" xlink:type="simple" xlink:show="embed" xlink:actuate="onLoad"/></draw:frame></text:p>
      <text:h text:style-name="Heading_20_2" text:outline-level="2"><text:bookmark-start text:name="__RefHeading___свойства-выпуклого-многоугольника_12"/><text:bookmark-start text:name="свойства-выпуклого-многоугольника"/>Свойства выпуклого многоугольника<text:bookmark-end text:name="__RefHeading___свойства-выпуклого-многоугольника_12"/><text:bookmark-end text:name="свойства-выпуклого-многоугольника"/></text:h>
      <text:list text:style-name="Numbering_20_1" text:continue-numbering="false">
        <text:list-item>
          <text:p text:style-name="Numbering_20_1_Content_First"> У выпуклого многоугольника все углы меньше .</text:p>
        </text:list-item>
        <text:list-item>
          <text:p text:style-name="Numbering_20_1_Content_Last"> Отрезок, соединяющий любые две точки выпуклого многоугольника (в частности, любая его диагональ), содержится в этом многоугольнике.</text:p>
        </text:list-item>
      </text:list>
      <text:h text:style-name="Heading_20_3" text:outline-level="3"><text:bookmark-start text:name="__RefHeading___доказательство_13"/><text:bookmark-start text:name="доказательство1"/>Доказательство<text:bookmark-end text:name="__RefHeading___доказательство_13"/><text:bookmark-end text:name="доказательство1"/></text:h>
      <text:h text:style-name="Heading_20_4" text:outline-level="4"><text:bookmark-start text:name="__RefHeading___докажем-первое-свойство_14"/><text:bookmark-start text:name="докажем-первое-свойство"/>Докажем первое свойство<text:bookmark-end text:name="__RefHeading___докажем-первое-свойство_14"/><text:bookmark-end text:name="докажем-первое-свойство"/></text:h>
      <text:p text:style-name="Text_20_body"><draw:frame draw:style-name="media" draw:name="11" text:anchor-type="as-char" draw:z-index="11" svg:width="3.96875cm" style:rel-width="100%" svg:height="3.4634122670807cm" style:rel-height="scale"><draw:image xlink:href="Pictures/59f5d2f93b65d047313ec6a4e4893ae3.jpg" xlink:type="simple" xlink:show="embed" xlink:actuate="onLoad"/></draw:frame></text:p>
      <text:p text:style-name="Text_20_body">Возьмем любой угол  выпуклого многоугольника  и его сторону , идущую из вершины . Пусть  – прямая, содержащая сторону . Так как многоугольник  выпуклый, то он лежит по одну сторону от прямой . Следовательно, и его угол  лежит по одну сторону от этой прямой. Значит угол  меньше развернутого угла, то есть меньше .</text:p>
      <text:h text:style-name="Heading_20_4" text:outline-level="4"><text:bookmark-start text:name="__RefHeading___докажем-второе-свойство_15"/><text:bookmark-start text:name="докажем-второе-свойство"/>Докажем второе свойство<text:bookmark-end text:name="__RefHeading___докажем-второе-свойство_15"/><text:bookmark-end text:name="докажем-второе-свойство"/></text:h>
      <text:p text:style-name="Text_20_body"><draw:frame draw:style-name="media" draw:name="12" text:anchor-type="as-char" draw:z-index="12" svg:width="3.96875cm" style:rel-width="100%" svg:height="3.4634122670807cm" style:rel-height="scale"><draw:image xlink:href="Pictures/2f1d200d8600b9e9ffec5836101da487.jpg" xlink:type="simple" xlink:show="embed" xlink:actuate="onLoad"/></draw:frame></text:p>
      <text:p text:style-name="Text_20_body">Возьмем любые две точки  и  выпуклого многоугольника . Многоугольник  является пересечением нескольких полуплоскостей. Отрезок  содержится в каждой из этих полуплоскостей. Поэтому он содержится и в многоугольнике .</text:p>
      <text:h text:style-name="Heading_20_2" text:outline-level="2"><text:bookmark-start text:name="__RefHeading___определение_16"/><text:bookmark-start text:name="определение3"/>Определение<text:bookmark-end text:name="__RefHeading___определение_16"/><text:bookmark-end text:name="определение3"/></text:h>
      <text:p text:style-name="Text_20_body"><text:span text:style-name="Strong_20_Emphasis">Диагональю многоугольника</text:span> называется отрезок, соединяющий его несоседние вершины.</text:p>
      <text:p text:style-name="Text_20_body"><draw:frame draw:style-name="media" draw:name="13" text:anchor-type="as-char" draw:z-index="13" svg:width="3.96875cm" style:rel-width="100%" svg:height="3.4634122670807cm" style:rel-height="scale"><draw:image xlink:href="Pictures/68e608d7806f647a866d6d63226f58ca.jpg" xlink:type="simple" xlink:show="embed" xlink:actuate="onLoad"/></draw:frame></text:p>
      <text:h text:style-name="Heading_20_2" text:outline-level="2"><text:bookmark-start text:name="__RefHeading___теорема-о-количестве-диагоналей-n-угольника_17"/><text:bookmark-start text:name="теорема-о-количестве-диагоналей-n-угольника"/>Теорема (о количестве диагоналей n-угольника)<text:bookmark-end text:name="__RefHeading___теорема-о-количестве-диагоналей-n-угольника_17"/><text:bookmark-end text:name="теорема-о-количестве-диагоналей-n-угольника"/></text:h>
      <text:p text:style-name="Text_20_body">Количество диагоналей выпуклого -угольника вычисляется по формуле .</text:p>
      <text:h text:style-name="Heading_20_3" text:outline-level="3"><text:bookmark-start text:name="__RefHeading___доказательство_18"/><text:bookmark-start text:name="доказательство2"/>Доказательство<text:bookmark-end text:name="__RefHeading___доказательство_18"/><text:bookmark-end text:name="доказательство2"/></text:h>
      <text:p text:style-name="Text_20_body"><draw:frame draw:style-name="media" draw:name="14" text:anchor-type="as-char" draw:z-index="14" svg:width="3.96875cm" style:rel-width="100%" svg:height="3.4634122670807cm" style:rel-height="scale"><draw:image xlink:href="Pictures/cd1da43edaa76a8b10e203be94da1ab4.jpg" xlink:type="simple" xlink:show="embed" xlink:actuate="onLoad"/></draw:frame></text:p>
      <text:p text:style-name="Text_20_body">Из каждой вершины n-угольника можно провести  диагонали (нельзя провести диагональ в соседние вершины и в саму эту вершину). Если посчитать все такие возможные отрезки, то их будет , так как вершин . Но каждая диагональ будет посчитана дважды. Таким образом, количество диагоналей n-угольника равно .</text:p>
      <text:h text:style-name="Heading_20_2" text:outline-level="2"><text:bookmark-start text:name="__RefHeading___теорема-о-сумме-углов-n-угольника_19"/><text:bookmark-start text:name="теорема-о-сумме-углов-n-угольника"/>Теорема (о сумме углов n-угольника)<text:bookmark-end text:name="__RefHeading___теорема-о-сумме-углов-n-угольника_19"/><text:bookmark-end text:name="теорема-о-сумме-углов-n-угольника"/></text:h>
      <text:p text:style-name="Text_20_body">Сумма углов выпуклого -угольника равна .</text:p>
      <text:p text:style-name="Text_20_body"><draw:frame draw:style-name="media" draw:name="15" text:anchor-type="as-char" draw:z-index="15" svg:width="7.9375cm" style:rel-width="100%" svg:height="7.6322115384615cm" style:rel-height="scale"><draw:image xlink:href="Pictures/9b28e328a9bfc33b220592503b962639.jpg" xlink:type="simple" xlink:show="embed" xlink:actuate="onLoad"/></draw:frame></text:p>
      <text:h text:style-name="Heading_20_3" text:outline-level="3"><text:bookmark-start text:name="__RefHeading___доказательство_20"/><text:bookmark-start text:name="доказательство3"/>Доказательство<text:bookmark-end text:name="__RefHeading___доказательство_20"/><text:bookmark-end text:name="доказательство3"/></text:h>
      <text:p text:style-name="Text_20_body">Рассмотрим -угольник .</text:p>
      <text:p text:style-name="Text_20_body">Возьмём внутри этого многоугольника произвольную точку .</text:p>
      <text:p text:style-name="Text_20_body">Сумма углов всех треугольников , , , , 
равна .</text:p>
      <text:p text:style-name="Text_20_body">C другой стороны эта сумма складывается из суммы всех внутренних углов многоугольника и полного угла .</text:p>
      <text:p text:style-name="Text_20_body">Тогда сумма углов рассматриваемого -угольника равна .</text:p>
      <text:h text:style-name="Heading_20_2" text:outline-level="2"><text:bookmark-start text:name="__RefHeading___теорема_21"/><text:bookmark-start text:name="теорема"/>Теорема<text:bookmark-end text:name="__RefHeading___теорема_21"/><text:bookmark-end text:name="теорема"/></text:h>
      <text:p text:style-name="Text_20_body">Сумма углов невыпуклого -угольника равна .</text:p>
      <text:p text:style-name="Text_20_body"><draw:frame draw:style-name="media" draw:name="16" text:anchor-type="as-char" draw:z-index="16" svg:width="7.9375cm" style:rel-width="100%" svg:height="7.4770372928177cm" style:rel-height="scale"><draw:image xlink:href="Pictures/ac26ce3e396388c70c6ccd5fa8e4404a.jpg" xlink:type="simple" xlink:show="embed" xlink:actuate="onLoad"/></draw:frame></text:p>
      <text:p text:style-name="Text_20_body">(без доказательства)</text:p>
      <text:h text:style-name="Heading_20_2" text:outline-level="2"><text:bookmark-start text:name="__RefHeading___теорема-о-сумме-внешних-углов-выпуклого-n-угольника_22"/><text:bookmark-start text:name="теорема-о-сумме-внешних-углов-выпуклого-n-угольника"/>Теорема (о сумме внешних углов выпуклого n-угольника)<text:bookmark-end text:name="__RefHeading___теорема-о-сумме-внешних-углов-выпуклого-n-угольника_22"/><text:bookmark-end text:name="теорема-о-сумме-внешних-углов-выпуклого-n-угольника"/></text:h>
      <text:p text:style-name="Text_20_body">Сумма внешних углов выпуклого -угольника равна .</text:p>
      <text:p text:style-name="Text_20_body"><draw:frame draw:style-name="media" draw:name="17" text:anchor-type="as-char" draw:z-index="17" svg:width="7.9375cm" style:rel-width="100%" svg:height="7.5319343065693cm" style:rel-height="scale"><draw:image xlink:href="Pictures/407af7e2a3600c4250de517e9bfa849e.jpg" xlink:type="simple" xlink:show="embed" xlink:actuate="onLoad"/></draw:frame></text:p>
      <text:h text:style-name="Heading_20_3" text:outline-level="3"><text:bookmark-start text:name="__RefHeading___доказательство_23"/><text:bookmark-start text:name="доказательство4"/>Доказательство<text:bookmark-end text:name="__RefHeading___доказательство_23"/><text:bookmark-end text:name="доказательство4"/></text:h>
      <text:p text:style-name="Text_20_body">Внешний угол при вершине  равен .</text:p>
      <text:p text:style-name="Text_20_body">Сумма всех внешних углов равна:</text:p>
      <text:p text:style-name="Text_20_body">$\sum\limits_{n}(180^\circ-\angle A_n)=n\cdot180^\circ -
\sum\limits_{n}A_n=n\cdot180^\circ - 180^\circ\cdot(n-2)=360^\circ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33</meta:creation-date>
    <dc:creator>Generated</dc:creator>
    <dc:date>2026-08-20T14::02:33</dc:date>
    <dc:language>en-US</dc:language>
    <meta:editing-cycles>1</meta:editing-cycles>
    <meta:editing-duration>PT0S</meta:editing-duration>
    <dc:title>math-public:mnogougolniki</dc:title>
  </office:meta>
</office:document-meta>
</file>