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math-public:neobhodimo_i_dostatchno"/>1</text:p>
          </table:table-cell>
          <table:table-cell office:value-type="string" table:style-name="tableheader">
            <text:p text:style-name="Table_20_Heading">2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- <text:span text:style-name="Strong_20_Emphasis">Необходимо</text:span></text:p>
      <text:list text:style-name="List_20_1" text:continue-numbering="false">
        <text:list-item>
          <text:p text:style-name="LastListParagraph_List_20_1_Content_First"> Для того, чтобы предмет был морковкой, необходимо, что он был овощем. ВЕРНО (все морковки - овощи; если предмет не овощь, то уж точно и не морковка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Достаточно</text:span></text:p>
        </text:list-item>
      </text:list>
      <text:list text:style-name="List_20_1" text:continue-numbering="false">
        <text:list-item>
          <text:p text:style-name="LastListParagraph_List_20_1_Content_First"> Для того, чтобы предмет был морковкой, достаточно, чтобы он был овощем. НЕВЕРНО (бывают овощи и не морковки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Тогда, когда (если)</text:span></text:p>
        </text:list-item>
      </text:list>
      <text:list text:style-name="List_20_1" text:continue-numbering="false">
        <text:list-item>
          <text:p text:style-name="List_20_1_Content_First"> Предмет будет морковкой тогда, когда он будет овощем. НЕВЕРНО (бывают овощи и не морковки)</text:p>
        </text:list-item>
        <text:list-item>
          <text:p text:style-name="List_20_1_Content_Last"> Предмет будет морковкой, если он будет овощем. НЕВЕРНО (бывают овощи и не морковки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Только тогда, когда (только если)</text:span></text:p>
        </text:list-item>
      </text:list>
      <text:list text:style-name="List_20_1" text:continue-numbering="false">
        <text:list-item>
          <text:p text:style-name="List_20_1_Content_First"> Предмет будет морковкой только тогда, когда он будет овощем. ВЕРНО (если не овощь, то уж точно и не морковка)</text:p>
        </text:list-item>
        <text:list-item>
          <text:p text:style-name="List_20_1_Content_Last"> Предмет будет морковкой, только если он будет овощем. ВЕРНО (если не овощь, то уж точно и не морковка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Следовательно</text:span></text:p>
        </text:list-item>
      </text:list>
      <text:list text:style-name="List_20_1" text:continue-numbering="false">
        <text:list-item>
          <text:p text:style-name="LastListParagraph_List_20_1_Content_First"> Из того, что предмет являетя морковкой, следует, что предмет является овощем. ВЕРНО (если уж предмет - это морковка, то он обязательно овощь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Обратное следствие</text:span></text:p>
        </text:list-item>
      </text:list>
      <text:list text:style-name="List_20_1" text:continue-numbering="false">
        <text:list-item>
          <text:p text:style-name="LastListParagraph_List_20_1_Content_First"> То, что предмет является морковкой, следует из того, что предмет является овощем. НЕВЕРНО (не все овощи это морковки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Свойство</text:span></text:p>
        </text:list-item>
      </text:list>
      <text:list text:style-name="List_20_1" text:continue-numbering="false">
        <text:list-item>
          <text:p text:style-name="LastListParagraph_List_20_1_Content_First"> У всех морковок есть такое свойство: «быть овощем». ВЕРНО (действительно, все морковки являются овощами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Признак</text:span></text:p>
        </text:list-item>
      </text:list>
      <text:list text:style-name="List_20_1" text:continue-numbering="false">
        <text:list-item>
          <text:p text:style-name="LastListParagraph_List_20_1_Content_First"> У морковок есть такой признак: «если овошь, то морковка». НЕВЕРНО (бывают и другие овощи, которые не морковки)</text:p>
        </text:list-item>
      </text:list>
      <text:p text:style-name="Text_20_body">|  - <text:span text:style-name="Strong_20_Emphasis">Необходимо</text:span></text:p>
      <text:list text:style-name="List_20_1" text:continue-numbering="false">
        <text:list-item>
          <text:p text:style-name="LastListParagraph_List_20_1_Content_First"> Для того, чтобы предмет был морковкой, необходимо, что он был овощем. ВЕРНО (все морковки - овощи; если предмет не овощь, то уж точно и не морковка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Достаточно</text:span></text:p>
        </text:list-item>
      </text:list>
      <text:list text:style-name="List_20_1" text:continue-numbering="false">
        <text:list-item>
          <text:p text:style-name="LastListParagraph_List_20_1_Content_First"> Для того, чтобы предмет был морковкой, достаточно, чтобы он был овощем. НЕВЕРНО (бывают овощи и не морковки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Тогда, когда (если)</text:span></text:p>
        </text:list-item>
      </text:list>
      <text:list text:style-name="List_20_1" text:continue-numbering="false">
        <text:list-item>
          <text:p text:style-name="List_20_1_Content_First"> Предмет будет морковкой тогда, когда он будет овощем. НЕВЕРНО (бывают овощи и не морковки)</text:p>
        </text:list-item>
        <text:list-item>
          <text:p text:style-name="List_20_1_Content_Last"> Предмет будет морковкой, если он будет овощем. НЕВЕРНО (бывают овощи и не морковки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Только тогда, когда (только если)</text:span></text:p>
        </text:list-item>
      </text:list>
      <text:list text:style-name="List_20_1" text:continue-numbering="false">
        <text:list-item>
          <text:p text:style-name="List_20_1_Content_First"> Предмет будет морковкой только тогда, когда он будет овощем. ВЕРНО (если не овощь, то уж точно и не морковка)</text:p>
        </text:list-item>
        <text:list-item>
          <text:p text:style-name="List_20_1_Content_Last"> Предмет будет морковкой, только если он будет овощем. ВЕРНО (если не овощь, то уж точно и не морковка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Следовательно</text:span></text:p>
        </text:list-item>
      </text:list>
      <text:list text:style-name="List_20_1" text:continue-numbering="false">
        <text:list-item>
          <text:p text:style-name="LastListParagraph_List_20_1_Content_First"> Из того, что предмет являетя морковкой, следует, что предмет является овощем. ВЕРНО (если уж предмет - это морковка, то он обязательно овощь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Обратное следствие</text:span></text:p>
        </text:list-item>
      </text:list>
      <text:list text:style-name="List_20_1" text:continue-numbering="false">
        <text:list-item>
          <text:p text:style-name="LastListParagraph_List_20_1_Content_First"> То, что предмет является морковкой, следует из того, что предмет является овощем. НЕВЕРНО (не все овощи это морковки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Свойство</text:span></text:p>
        </text:list-item>
      </text:list>
      <text:list text:style-name="List_20_1" text:continue-numbering="false">
        <text:list-item>
          <text:p text:style-name="LastListParagraph_List_20_1_Content_First"> У всех морковок есть такое свойство: «быть овощем». ВЕРНО (действительно, все морковки являются овощами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Признак</text:span></text:p>
        </text:list-item>
      </text:list>
      <text:list text:style-name="List_20_1" text:continue-numbering="false">
        <text:list-item>
          <text:p text:style-name="LastListParagraph_List_20_1_Content_First"> У морковок есть такой признак: «если овошь, то морковка». НЕВЕРНО (бывают и другие овощи, которые не морковки)</text:p>
        </text:list-item>
      </text:list>
      <text:p text:style-name="Text_20_body">|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48</meta:creation-date>
    <dc:creator>Generated</dc:creator>
    <dc:date>2026-08-20T14::02:48</dc:date>
    <dc:language>en-US</dc:language>
    <meta:editing-cycles>1</meta:editing-cycles>
    <meta:editing-duration>PT0S</meta:editing-duration>
    <dc:title>math-public:neobhodimo_i_dostatchno</dc:title>
  </office:meta>
</office:document-meta>
</file>