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c5149f969f853087bc98bf954b1b5d8.jpg"/>
  <manifest:file-entry manifest:media-type="image/jpeg" manifest:full-path="Pictures/ef3b3f2bf86b421ef6e8f560fd08fdb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neravenstvo-treugolnika"/><text:bookmark-start text:name="__RefHeading___неравенство-треугольника_1"/><text:bookmark-start text:name="неравенство-треугольника"/>Неравенство треугольника<text:bookmark-end text:name="__RefHeading___неравенство-треугольника_1"/><text:bookmark-end text:name="неравенство-треугольника"/></text:h>
      <text:h text:style-name="Heading_20_2" text:outline-level="2"><text:bookmark-start text:name="__RefHeading___теорема_2"/><text:bookmark-start text:name="теорема"/>Теорема<text:bookmark-end text:name="__RefHeading___теорема_2"/><text:bookmark-end text:name="теорема"/></text:h>
      <text:list text:style-name="Numbering_20_1" text:continue-numbering="false">
        <text:list-item>
          <text:p text:style-name="Numbering_20_1_Content_First"> Против большей стороны треугольника лежит больший угол.</text:p>
        </text:list-item>
        <text:list-item>
          <text:p text:style-name="Numbering_20_1_Content_Last"> Против большего угла треугольника лежит большая сторона.</text:p>
        </text:list-item>
      </text:list>
      <text:p text:style-name="Text_20_body"><draw:a xlink:type="simple" xlink:href="http://wiki.sch239.net/lib/exe/fetch.php?media=math-public:014.jpg"><draw:frame draw:style-name="media" draw:name="014.jpg Legend" text:anchor-type="as-char" draw:z-index="0" svg:width="7.9375cm" style:rel-width="100%"><draw:text-box><text:p text:style-name="legendcenter"><draw:frame draw:style-name="media" draw:name="014.jpg" text:anchor-type="as-char" draw:z-index="0" svg:width="7.9375cm" style:rel-width="100%" svg:height="10.255530973451cm" style:rel-height="scale"><draw:image xlink:href="Pictures/ec5149f969f853087bc98bf954b1b5d8.jpg" xlink:type="simple" xlink:show="embed" xlink:actuate="onLoad"/></draw:frame>014.jpg</text:p></draw:text-box></draw:frame></draw:a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h text:style-name="Heading_20_4" text:outline-level="4"><text:bookmark-start text:name="__RefHeading___докажем-первый-пункт-теоремы_4"/><text:bookmark-start text:name="докажем-первый-пункт-теоремы"/>Докажем первый пункт теоремы.<text:bookmark-end text:name="__RefHeading___докажем-первый-пункт-теоремы_4"/><text:bookmark-end text:name="докажем-первый-пункт-теоремы"/></text:h>
      <text:p text:style-name="Text_20_body">Рассмотрим произвольный треугольник .</text:p>
      <text:p text:style-name="Text_20_body">Пусть .</text:p>
      <text:p text:style-name="Text_20_body">Докажем, что .</text:p>
      <text:p text:style-name="Text_20_body">Отложим на стороне  отрезок , равный стороне .</text:p>
      <text:p text:style-name="Text_20_body">Так как $A D</text:p>
      <text:p text:style-name="Text_20_body">Следовательно, угол  является частью угла  и, значит, .</text:p>
      <text:p text:style-name="Text_20_body">Угол  – внешний угол треугольника , поэтому .</text:p>
      <text:p text:style-name="Text_20_body">Углы  и  равны, как углы при основании равнобедренного треугольника .</text:p>
      <text:p text:style-name="Text_20_body">Таким образом, .</text:p>
      <text:h text:style-name="Heading_20_4" text:outline-level="4"><text:bookmark-start text:name="__RefHeading___докажем-второй-пункт-теоремы_5"/><text:bookmark-start text:name="докажем-второй-пункт-теоремы"/>Докажем второй пункт теоремы.<text:bookmark-end text:name="__RefHeading___докажем-второй-пункт-теоремы_5"/><text:bookmark-end text:name="докажем-второй-пункт-теоремы"/></text:h>
      <text:p text:style-name="Text_20_body">Пусть в треугольнике  .</text:p>
      <text:p text:style-name="Text_20_body">Докажем, что .</text:p>
      <text:p text:style-name="Text_20_body">Предположим противное.</text:p>
      <text:p text:style-name="Text_20_body">Тогда либо  либо </text:p>
      <text:p text:style-name="Text_20_body">В первом случае треугольник  – равнобедренный и, значит, .</text:p>
      <text:p text:style-name="Text_20_body">Во втором случае  (против большей стороны лежит больший угол).</text:p>
      <text:p text:style-name="Text_20_body">И то, и другое противоречит условию .</text:p>
      <text:p text:style-name="Text_20_body">Поэтому предположение неверно, и, следовательно, .</text:p>
      <text:h text:style-name="Heading_20_2" text:outline-level="2"><text:bookmark-start text:name="__RefHeading___следствие_6"/><text:bookmark-start text:name="следствие"/>Следствие<text:bookmark-end text:name="__RefHeading___следствие_6"/><text:bookmark-end text:name="следствие"/></text:h>
      <text:p text:style-name="Text_20_body">Гипотенуза прямоугольного треугольника больше катета.</text:p>
      <text:h text:style-name="Heading_20_2" text:outline-level="2"><text:bookmark-start text:name="__RefHeading___следствие_7"/><text:bookmark-start text:name="следствие1"/>Следствие<text:bookmark-end text:name="__RefHeading___следствие_7"/><text:bookmark-end text:name="следствие1"/></text:h>
      <text:p text:style-name="Text_20_body">Если из одной точки проведены к прямой перпендикуляр и наклонные, то перпендикуляр короче наклонных, а большей наклонной соответствует большая проекция и наоборот.</text:p>
      <text:h text:style-name="Heading_20_2" text:outline-level="2"><text:bookmark-start text:name="__RefHeading___неравенство-треугольника_8"/><text:bookmark-start text:name="неравенство-треугольника1"/>Неравенство треугольника<text:bookmark-end text:name="__RefHeading___неравенство-треугольника_8"/><text:bookmark-end text:name="неравенство-треугольника1"/></text:h>
      <text:p text:style-name="Text_20_body">Каждая сторона треугольника меньше суммы двух других сторон.</text:p>
      <text:p text:style-name="Text_20_body"><draw:a xlink:type="simple" xlink:href="http://wiki.sch239.net/lib/exe/fetch.php?media=math-public:015.jpg"><draw:frame draw:style-name="media" draw:name="015.jpg Legend" text:anchor-type="as-char" draw:z-index="0" svg:width="7.9375cm" style:rel-width="100%"><draw:text-box><text:p text:style-name="legendcenter"><draw:frame draw:style-name="media" draw:name="015.jpg" text:anchor-type="as-char" draw:z-index="1" svg:width="7.9375cm" style:rel-width="100%" svg:height="5.7375936329588cm" style:rel-height="scale"><draw:image xlink:href="Pictures/ef3b3f2bf86b421ef6e8f560fd08fdb0.jpg" xlink:type="simple" xlink:show="embed" xlink:actuate="onLoad"/></draw:frame>015.jpg</text:p></draw:text-box></draw:frame></draw:a></text:p>
      <text:h text:style-name="Heading_20_3" text:outline-level="3"><text:bookmark-start text:name="__RefHeading___доказательство_9"/><text:bookmark-start text:name="доказательство1"/>Доказательство<text:bookmark-end text:name="__RefHeading___доказательство_9"/><text:bookmark-end text:name="доказательство1"/></text:h>
      <text:p text:style-name="Text_20_body">Рассмотрим треугольник  и докажем, что $AB</text:p>
      <text:h text:style-name="Heading_20_4" text:outline-level="4"><text:bookmark-start text:name="__RefHeading___первый-способ_10"/><text:bookmark-start text:name="первый-способ"/>Первый способ.<text:bookmark-end text:name="__RefHeading___первый-способ_10"/><text:bookmark-end text:name="первый-способ"/></text:h>
      <text:p text:style-name="Text_20_body">Отложим на продолжении стороны  отрезок , равный стороне .</text:p>
      <text:p text:style-name="Text_20_body">В равнобедренном треугольнике  , а в треугольнике   и, значит, .</text:p>
      <text:p text:style-name="Text_20_body">Тогда по теореме </text:p>
      <text:h text:style-name="Heading_20_4" text:outline-level="4"><text:bookmark-start text:name="__RefHeading___второй-способ_11"/><text:bookmark-start text:name="второй-способ"/>Второй способ.<text:bookmark-end text:name="__RefHeading___второй-способ_11"/><text:bookmark-end text:name="второй-способ"/></text:h>
      <text:p text:style-name="Text_20_body">По теореме косинусов .</text:p>
      <text:p text:style-name="Text_20_body">Здесь в первом неравенстве использовали то, что , а в последнем неравенстве использовали алгебраическое свойства модуля: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36</meta:creation-date>
    <dc:creator>Generated</dc:creator>
    <dc:date>2026-08-20T14::05:36</dc:date>
    <dc:language>en-US</dc:language>
    <meta:editing-cycles>1</meta:editing-cycles>
    <meta:editing-duration>PT0S</meta:editing-duration>
    <dc:title>math-public:neravenstvo-treugolnika</dc:title>
  </office:meta>
</office:document-meta>
</file>