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8b81e441b41fe9a6dbe13d6bfe46fc3.jpg"/>
  <manifest:file-entry manifest:media-type="image/jpeg" manifest:full-path="Pictures/3435eff4c916c9f16ef5fb85e5941d67.jpg"/>
  <manifest:file-entry manifest:media-type="image/jpeg" manifest:full-path="Pictures/652c6173a515d41db81b3f11a50c0a3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obobshchennaya_teorema_sinusov"/><text:bookmark-start text:name="__RefHeading___обобщенная-теорема-синусов_1"/><text:bookmark-start text:name="обобщенная-теорема-синусов"/>Обобщенная теорема синусов<text:bookmark-end text:name="__RefHeading___обобщенная-теорема-синусов_1"/><text:bookmark-end text:name="обобщенная-теорема-синусов"/></text:h>
      <text:p text:style-name="Text_20_body">В треугольнике со сторонами , углами  и
радиусом описанной окружности  выполняется соотношение
.</text:p>
      <text:p text:style-name="Text_20_body"><draw:frame draw:style-name="media" draw:name="0" text:anchor-type="as-char" draw:z-index="0" svg:width="3.96875cm" style:rel-width="100%" svg:height="3.9949175824176cm" style:rel-height="scale"><draw:image xlink:href="Pictures/38b81e441b41fe9a6dbe13d6bfe46fc3.jpg" xlink:type="simple" xlink:show="embed" xlink:actuate="onLoad"/></draw:frame>
<draw:frame draw:style-name="media" draw:name="1" text:anchor-type="as-char" draw:z-index="1" svg:width="3.96875cm" style:rel-width="100%" svg:height="4.0567488913526cm" style:rel-height="scale"><draw:image xlink:href="Pictures/3435eff4c916c9f16ef5fb85e5941d67.jpg" xlink:type="simple" xlink:show="embed" xlink:actuate="onLoad"/></draw:frame>
<draw:frame draw:style-name="media" draw:name="2" text:anchor-type="as-char" draw:z-index="2" svg:width="3.96875cm" style:rel-width="100%" svg:height="3.6641124733475cm" style:rel-height="scale"><draw:image xlink:href="Pictures/652c6173a515d41db81b3f11a50c0a36.jpg" xlink:type="simple" xlink:show="embed" xlink:actuate="onLoad"/></draw:frame>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p text:style-name="Text_20_body">Рассмотрим треугольник , около которого описана окружность с
центром  и радиусом .</text:p>
      <text:p text:style-name="Text_20_body">Обозначим .</text:p>
      <text:p text:style-name="Text_20_body">Докажем, что  или .</text:p>
      <text:p text:style-name="Text_20_body">Возможны три случая: когда угол  прямой, острый или
тупой.</text:p>
      <text:h text:style-name="Heading_20_4" text:outline-level="4"><text:bookmark-start text:name="__RefHeading___рассмотрим-первый-случай_3"/><text:bookmark-start text:name="рассмотрим-первый-случай"/>Рассмотрим первый случай.<text:bookmark-end text:name="__RefHeading___рассмотрим-первый-случай_3"/><text:bookmark-end text:name="рассмотрим-первый-случай"/></text:h>
      <text:p text:style-name="Text_20_body">Пусть угол  прямой.</text:p>
      <text:p text:style-name="Text_20_body">Так как вписанный угол равный  опирается на диаметр, то .</text:p>
      <text:p text:style-name="Text_20_body">Но так как , то .</text:p>
      <text:h text:style-name="Heading_20_4" text:outline-level="4"><text:bookmark-start text:name="__RefHeading___рассмотрим-второй-случай_4"/><text:bookmark-start text:name="рассмотрим-второй-случай"/>Рассмотрим второй случай.<text:bookmark-end text:name="__RefHeading___рассмотрим-второй-случай_4"/><text:bookmark-end text:name="рассмотрим-второй-случай"/></text:h>
      <text:p text:style-name="Text_20_body">Пусть угол  – острый.</text:p>
      <text:p text:style-name="Text_20_body">Проведем диаметр  и рассмотрим треугольник .</text:p>
      <text:p text:style-name="Text_20_body">Так как углы  и  опираются на одну и туже дугу , то .</text:p>
      <text:p text:style-name="Text_20_body">Кроме того, угол  опирается на диаметр, следовательно, .</text:p>
      <text:p text:style-name="Text_20_body">Тогда из прямоугольного треугольника   или .</text:p>
      <text:h text:style-name="Heading_20_4" text:outline-level="4"><text:bookmark-start text:name="__RefHeading___рассмотрим-третий-случай_5"/><text:bookmark-start text:name="рассмотрим-третий-случай"/>Рассмотрим третий случай.<text:bookmark-end text:name="__RefHeading___рассмотрим-третий-случай_5"/><text:bookmark-end text:name="рассмотрим-третий-случай"/></text:h>
      <text:p text:style-name="Text_20_body">Пусть угол  – тупой.</text:p>
      <text:p text:style-name="Text_20_body">Проведем диаметр  и рассмотрим треугольник .</text:p>
      <text:p text:style-name="Text_20_body">Так как угол  опирается на дугу , а угол  опирается на дугу , то .</text:p>
      <text:p text:style-name="Text_20_body">Кроме того, угол  опирается на диаметр, следовательно, $\angle
BCD=90^\circ$.</text:p>
      <text:p text:style-name="Text_20_body">Тогда из прямоугольного треугольника  получим  или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45</meta:creation-date>
    <dc:creator>Generated</dc:creator>
    <dc:date>2026-08-20T14::03:45</dc:date>
    <dc:language>en-US</dc:language>
    <meta:editing-cycles>1</meta:editing-cycles>
    <meta:editing-duration>PT0S</meta:editing-duration>
    <dc:title>math-public:obobshchennaya_teorema_sinusov</dc:title>
  </office:meta>
</office:document-meta>
</file>