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7672135e7a71949cb1f5537ac2929b.jpg"/>
  <manifest:file-entry manifest:media-type="image/jpeg" manifest:full-path="Pictures/24da766a1c38312e313eff68e98175fe.jpg"/>
  <manifest:file-entry manifest:media-type="image/jpeg" manifest:full-path="Pictures/ab8aa75659c90ce84846b09ecd8f7449.jpg"/>
  <manifest:file-entry manifest:media-type="image/jpeg" manifest:full-path="Pictures/18b85374d7edd1924c792141aafe51e3.jpg"/>
  <manifest:file-entry manifest:media-type="image/jpeg" manifest:full-path="Pictures/e84a3a3bd0f84522057baee963a81761.jpg"/>
  <manifest:file-entry manifest:media-type="image/jpeg" manifest:full-path="Pictures/e11de7a6a223cd66ae0f6391734a4503.jpg"/>
  <manifest:file-entry manifest:media-type="image/jpeg" manifest:full-path="Pictures/b5ac693b10f2bc7a5bf98473ffbafc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kruzhnost"/><text:bookmark-start text:name="__RefHeading___окружность_1"/><text:bookmark-start text:name="окружность"/>Окружность<text:bookmark-end text:name="__RefHeading___окружность_1"/><text:bookmark-end text:name="окружность"/></text:h>
      <text:p text:style-name="Text_20_body">1. Окружность – это геометрическое место точек, равноудаленных от данной точки.</text:p>
      <text:p text:style-name="Text_20_body">2. Геометрическое место точек, удаленных от заданной точки  на заданное расстояние , называют окружностью с центром в точке  и радиусом .</text:p>
      <text:p text:style-name="Text_20_body">Обозначают такую окружность так: .</text:p>
      <text:h text:style-name="Heading_20_1" text:outline-level="1"><text:bookmark-start text:name="__RefHeading___касательные-и-хорды_2"/><text:bookmark-start text:name="касательные-и-хорды"/>Касательные и хорды<text:bookmark-end text:name="__RefHeading___касательные-и-хорды_2"/><text:bookmark-end text:name="касательные-и-хорды"/></text:h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Если  – это расстояние от точки  до прямой , а  – окружность с центром в точке  и радиусом , тогда</text:p>
      <text:list text:style-name="Numbering_20_1" text:continue-numbering="false">
        <text:list-item>
          <text:p text:style-name="Numbering_20_1_Content_First"> если , то прямая не пересекает окружность;</text:p>
        </text:list-item>
        <text:list-item>
          <text:p text:style-name="Numbering_20_1_Content"> если , то прямая является касательной к окружности;</text:p>
        </text:list-item>
        <text:list-item>
          <text:p text:style-name="Numbering_20_1_Content_Last"> если , то прямая пересекает окружность в двух точках.</text:p>
        </text:list-item>
      </text:list>
      <text:p text:style-name="Text_20_body"><draw:a xlink:type="simple" xlink:href="http://wiki.sch239.net/lib/exe/fetch.php?media=math-public:078a.jpg"><draw:frame draw:style-name="media" draw:name="078a.jpg Legend" text:anchor-type="as-char" draw:z-index="0" svg:width="3.96875cm" style:rel-width="100%"><draw:text-box><text:p text:style-name="legendcenter"><draw:frame draw:style-name="media" draw:name="078a.jpg" text:anchor-type="as-char" draw:z-index="0" svg:width="3.96875cm" style:rel-width="100%" svg:height="3.3166835699797cm" style:rel-height="scale"><draw:image xlink:href="Pictures/207672135e7a71949cb1f5537ac2929b.jpg" xlink:type="simple" xlink:show="embed" xlink:actuate="onLoad"/></draw:frame>078a.jpg</text:p></draw:text-box></draw:frame></draw:a>
<draw:a xlink:type="simple" xlink:href="http://wiki.sch239.net/lib/exe/fetch.php?media=math-public:078b.jpg"><draw:frame draw:style-name="media" draw:name="078b.jpg Legend" text:anchor-type="as-char" draw:z-index="0" svg:width="3.96875cm" style:rel-width="100%"><draw:text-box><text:p text:style-name="legendcenter"><draw:frame draw:style-name="media" draw:name="078b.jpg" text:anchor-type="as-char" draw:z-index="1" svg:width="3.96875cm" style:rel-width="100%" svg:height="3.3166835699797cm" style:rel-height="scale"><draw:image xlink:href="Pictures/24da766a1c38312e313eff68e98175fe.jpg" xlink:type="simple" xlink:show="embed" xlink:actuate="onLoad"/></draw:frame>078b.jpg</text:p></draw:text-box></draw:frame></draw:a>
<draw:a xlink:type="simple" xlink:href="http://wiki.sch239.net/lib/exe/fetch.php?media=math-public:078c.jpg"><draw:frame draw:style-name="media" draw:name="078c.jpg Legend" text:anchor-type="as-char" draw:z-index="0" svg:width="3.96875cm" style:rel-width="100%"><draw:text-box><text:p text:style-name="legendcenter"><draw:frame draw:style-name="media" draw:name="078c.jpg" text:anchor-type="as-char" draw:z-index="2" svg:width="3.96875cm" style:rel-width="100%" svg:height="3.1690764925373cm" style:rel-height="scale"><draw:image xlink:href="Pictures/ab8aa75659c90ce84846b09ecd8f7449.jpg" xlink:type="simple" xlink:show="embed" xlink:actuate="onLoad"/></draw:frame>078c.jpg</text:p></draw:text-box></draw:frame></draw:a>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h text:style-name="Heading_20_4" text:outline-level="4"><text:bookmark-start text:name="__RefHeading___первый-случай_5"/><text:bookmark-start text:name="первый-случай"/>Первый случай<text:bookmark-end text:name="__RefHeading___первый-случай_5"/><text:bookmark-end text:name="первый-случай"/></text:h>
      <text:p text:style-name="Text_20_body">Пусть .</text:p>
      <text:p text:style-name="Text_20_body">На прямой  от точки  отложим два отрезка  и , длины которых равны .</text:p>
      <text:p text:style-name="Text_20_body">По теореме Пифагора .</text:p>
      <text:p text:style-name="Text_20_body">Следовательно, точки  и  лежат на окружности и, значит, являются общими точками прямой  и данной окружности.</text:p>
      <text:p text:style-name="Text_20_body">Докажем, что прямая  и данная окружность не имеют других общих точек.</text:p>
      <text:p text:style-name="Text_20_body">Предположим, что они имеют ещё одну общую точку .</text:p>
      <text:p text:style-name="Text_20_body">Тогда медиана  равнобедренного треугольника , проведенная к основанию , является высотой этого треугольника, поэтому .</text:p>
      <text:p text:style-name="Text_20_body">Отрезки  и  не совпадают, так как середина  отрезка  не совпадает с точкой  – серединой отрезка .</text:p>
      <text:p text:style-name="Text_20_body">Получается, что из точки  проведены два перпендикуляра: отрезки  и  – к прямой , что невозможно.</text:p>
      <text:h text:style-name="Heading_20_4" text:outline-level="4"><text:bookmark-start text:name="__RefHeading___второй-случай_6"/><text:bookmark-start text:name="второй-случай"/>Второй случай<text:bookmark-end text:name="__RefHeading___второй-случай_6"/><text:bookmark-end text:name="второй-случай"/></text:h>
      <text:p text:style-name="Text_20_body">Пусть .</text:p>
      <text:p text:style-name="Text_20_body">В этом случае , то есть точка  лежит на окружности и, значит, является общей точкой прямой и окружности.</text:p>
      <text:p text:style-name="Text_20_body">Прямая  и окружность не имеют других общих точек, так как для любой точки  прямой , отличной от точки ,  (наклонная  больше перпендикуляра ), и, следовательно, точка  не лежит на окружности.</text:p>
      <text:h text:style-name="Heading_20_4" text:outline-level="4"><text:bookmark-start text:name="__RefHeading___третий-случай_7"/><text:bookmark-start text:name="третий-случай"/>Третий случай<text:bookmark-end text:name="__RefHeading___третий-случай_7"/><text:bookmark-end text:name="третий-случай"/></text:h>
      <text:p text:style-name="Text_20_body">Пусть .</text:p>
      <text:p text:style-name="Text_20_body">В этом случае , поэтому для любой точки  прямой  .</text:p>
      <text:p text:style-name="Text_20_body">Следовательно, точка  не лежит на окружности.</text:p>
      <text:h text:style-name="Heading_20_2" text:outline-level="2"><text:bookmark-start text:name="__RefHeading___определение_8"/><text:bookmark-start text:name="определение"/>Определение<text:bookmark-end text:name="__RefHeading___определение_8"/><text:bookmark-end text:name="определение"/></text:h>
      <text:list text:style-name="Numbering_20_1" text:continue-numbering="false">
        <text:list-item>
          <text:p text:style-name="Numbering_20_1_Content_First"> Прямая, имеющая с окружностью только одну общую точку, называется касательной к этой окружности.</text:p>
        </text:list-item>
        <text:list-item>
          <text:p text:style-name="Numbering_20_1_Content_Last"> Прямая, имеющая с окружностью две общие точки, называется секущей к данной окружностью.</text:p>
        </text:list-item>
      </text:list>
      <text:h text:style-name="Heading_20_2" text:outline-level="2"><text:bookmark-start text:name="__RefHeading___определение_9"/><text:bookmark-start text:name="определение1"/>Определение<text:bookmark-end text:name="__RefHeading___определение_9"/><text:bookmark-end text:name="определение1"/></text:h>
      <text:p text:style-name="Text_20_body">Касательная к кривой – это предельное положение секущей.</text:p>
      <text:h text:style-name="Heading_20_2" text:outline-level="2"><text:bookmark-start text:name="__RefHeading___теорема-о-характерном-свойстве-касательной_10"/><text:bookmark-start text:name="теорема-о-характерном-свойстве-касательной"/>Теорема о характерном свойстве касательной<text:bookmark-end text:name="__RefHeading___теорема-о-характерном-свойстве-касательной_10"/><text:bookmark-end text:name="теорема-о-характерном-свойстве-касательной"/></text:h>
      <text:list text:style-name="Numbering_20_1" text:continue-numbering="false">
        <text:list-item>
          <text:p text:style-name="Numbering_20_1_Content_First"> (Свойство касательной): касательная к окружности перпендикулярна радиусу, проведенному в точку касания.</text:p>
        </text:list-item>
        <text:list-item>
          <text:p text:style-name="Numbering_20_1_Content_Last"> (Признак касательной): если прямая, проходящая через точку окружности, перпендикулярна радиусу, проведенному в эту точку, то она является касательной.</text:p>
        </text:list-item>
      </text:list>
      <text:p text:style-name="Text_20_body"><draw:a xlink:type="simple" xlink:href="http://wiki.sch239.net/lib/exe/fetch.php?media=math-public:083.jpg"><draw:frame draw:style-name="media" draw:name="083.jpg Legend" text:anchor-type="as-char" draw:z-index="0" svg:width="7.9375cm" style:rel-width="100%"><draw:text-box><text:p text:style-name="legendcenter"><draw:frame draw:style-name="media" draw:name="083.jpg" text:anchor-type="as-char" draw:z-index="3" svg:width="7.9375cm" style:rel-width="100%" svg:height="5.6183127572016cm" style:rel-height="scale"><draw:image xlink:href="Pictures/18b85374d7edd1924c792141aafe51e3.jpg" xlink:type="simple" xlink:show="embed" xlink:actuate="onLoad"/></draw:frame>083.jpg</text:p></draw:text-box></draw:frame></draw:a></text:p>
      <text:h text:style-name="Heading_20_3" text:outline-level="3"><text:bookmark-start text:name="__RefHeading___доказательство_11"/><text:bookmark-start text:name="доказательство1"/>Доказательство<text:bookmark-end text:name="__RefHeading___доказательство_11"/><text:bookmark-end text:name="доказательство1"/></text:h>
      <text:h text:style-name="Heading_20_4" text:outline-level="4"><text:bookmark-start text:name="__RefHeading___докажем-первый-пункт-теоремы_12"/><text:bookmark-start text:name="докажем-первый-пункт-теоремы"/>Докажем первый пункт теоремы.<text:bookmark-end text:name="__RefHeading___докажем-первый-пункт-теоремы_12"/><text:bookmark-end text:name="докажем-первый-пункт-теоремы"/></text:h>
      <text:p text:style-name="Text_20_body">Пусть  – касательная к окружности с центром ,  – точка касания.</text:p>
      <text:p text:style-name="Text_20_body">Докажем, что .</text:p>
      <text:p text:style-name="Text_20_body">Предположим, что это не так.</text:p>
      <text:p text:style-name="Text_20_body">Тогда радиус  является наклонной к прямой .</text:p>
      <text:p text:style-name="Text_20_body">Так как перпендикуляр, проведенный из точки  к прямой , меньше наклонной , то расстояние от от точки  до прямой  меньше радиуса.</text:p>
      <text:p text:style-name="Text_20_body">Следовательно, прямая  и окружность имеют две общие точки.</text:p>
      <text:p text:style-name="Text_20_body">Но это противоречит условию, так как  – это касательная.</text:p>
      <text:p text:style-name="Text_20_body">Таким образом .</text:p>
      <text:h text:style-name="Heading_20_4" text:outline-level="4"><text:bookmark-start text:name="__RefHeading___докажем-второй-пункт-теоремы_13"/><text:bookmark-start text:name="докажем-второй-пункт-теоремы"/>Докажем второй пункт теоремы.<text:bookmark-end text:name="__RefHeading___докажем-второй-пункт-теоремы_13"/><text:bookmark-end text:name="докажем-второй-пункт-теоремы"/></text:h>
      <text:p text:style-name="Text_20_body">Из условия следует, что данный радиус является перпендикуляром, проведенным из центра окружности к данной прямой.</text:p>
      <text:p text:style-name="Text_20_body">Поэтому расстояние от центра окружности до прямой равно радиусу, и, следовательно, прямая и окружность имеют только одну общую точку.</text:p>
      <text:p text:style-name="Text_20_body">Но это и означает, что данная прямая является касательной к окружности.</text:p>
      <text:h text:style-name="Heading_20_2" text:outline-level="2"><text:bookmark-start text:name="__RefHeading___теорема_14"/><text:bookmark-start text:name="теорема1"/>Теорема<text:bookmark-end text:name="__RefHeading___теорема_14"/><text:bookmark-end text:name="теорема1"/></text:h>
      <text:list text:style-name="Numbering_20_1" text:continue-numbering="false">
        <text:list-item>
          <text:p text:style-name="Numbering_20_1_Content_First"> Центр окружности, вписанной в угол, лежит на биссектрисе этого угла.</text:p>
        </text:list-item>
        <text:list-item>
          <text:p text:style-name="Numbering_20_1_Content"> Если прямые, проходящие через точку , касаются окружности в точках  и , то .</text:p>
        </text:list-item>
        <text:list-item>
          <text:p text:style-name="Numbering_20_1_Content_Last"> Если прямые, проходящие через точку , касаются окружности в точках  и , и  пересекает  в точке , то  и </text:p>
        </text:list-item>
      </text:list>
      <text:p text:style-name="Text_20_body"><draw:a xlink:type="simple" xlink:href="http://wiki.sch239.net/lib/exe/fetch.php?media=math-public:083.jpg"><draw:frame draw:style-name="media" draw:name="083.jpg Legend" text:anchor-type="as-char" draw:z-index="0" svg:width="7.9375cm" style:rel-width="100%"><draw:text-box><text:p text:style-name="legendcenter"><draw:frame draw:style-name="media" draw:name="083.jpg" text:anchor-type="as-char" draw:z-index="4" svg:width="7.9375cm" style:rel-width="100%" svg:height="5.6183127572016cm" style:rel-height="scale"><draw:image xlink:href="Pictures/18b85374d7edd1924c792141aafe51e3.jpg" xlink:type="simple" xlink:show="embed" xlink:actuate="onLoad"/></draw:frame>083.jpg</text:p></draw:text-box></draw:frame></draw:a></text:p>
      <text:h text:style-name="Heading_20_3" text:outline-level="3"><text:bookmark-start text:name="__RefHeading___доказательство_15"/><text:bookmark-start text:name="доказательство2"/>Доказательство<text:bookmark-end text:name="__RefHeading___доказательство_15"/><text:bookmark-end text:name="доказательство2"/></text:h>
      <text:p text:style-name="Text_20_body">Рассмотрим окружность с центром в точке , вписанную в угол .</text:p>
      <text:p text:style-name="Text_20_body">Пусть данная окружность касается сторон угла в точках  и .</text:p>
      <text:p text:style-name="Text_20_body">Докажем, что .</text:p>
      <text:p text:style-name="Text_20_body">Действительно, треугольники  и  равны, по катету и гипотенузе (,  – общая).</text:p>
      <text:p text:style-name="Text_20_body">Тогда  и .</text:p>
      <text:p text:style-name="Text_20_body">Кроме того, так как треугольник  равнобедренный, а  – не только биссектриса угла , но и медиана и высота, то есть .</text:p>
      <text:h text:style-name="Heading_20_2" text:outline-level="2"><text:bookmark-start text:name="__RefHeading___свойства-хорд-окружности_16"/><text:bookmark-start text:name="свойства-хорд-окружности"/>Свойства хорд окружности<text:bookmark-end text:name="__RefHeading___свойства-хорд-окружности_16"/><text:bookmark-end text:name="свойства-хорд-окружности"/></text:h>
      <text:list text:style-name="Numbering_20_1" text:continue-numbering="false">
        <text:list-item>
          <text:p text:style-name="Numbering_20_1_Content_First"> Диаметр перпендикулярен хорде, тогда и только тогда, когда он проходит через ее середину.</text:p>
        </text:list-item>
        <text:list-item>
          <text:p text:style-name="Numbering_20_1_Content"> Хорды одной окружности равны тогда и только тогда, когда они равноудалены от ее центра.</text:p>
        </text:list-item>
        <text:list-item>
          <text:p text:style-name="Numbering_20_1_Content_Last"> Хорды одной окружности равны тогда и только тогда, когда они стягивают равные центральные углы.</text:p>
        </text:list-item>
      </text:list>
      <text:p text:style-name="Text_20_body"><draw:a xlink:type="simple" xlink:href="http://wiki.sch239.net/lib/exe/fetch.php?media=math-public:079a.jpg"><draw:frame draw:style-name="media" draw:name="079a.jpg Legend" text:anchor-type="as-char" draw:z-index="0" svg:width="3.96875cm" style:rel-width="100%"><draw:text-box><text:p text:style-name="legendcenter"><draw:frame draw:style-name="media" draw:name="079a.jpg" text:anchor-type="as-char" draw:z-index="5" svg:width="3.96875cm" style:rel-width="100%" svg:height="4.3332270408163cm" style:rel-height="scale"><draw:image xlink:href="Pictures/e84a3a3bd0f84522057baee963a81761.jpg" xlink:type="simple" xlink:show="embed" xlink:actuate="onLoad"/></draw:frame>079a.jpg</text:p></draw:text-box></draw:frame></draw:a> <draw:a xlink:type="simple" xlink:href="http://wiki.sch239.net/lib/exe/fetch.php?media=math-public:079b.jpg"><draw:frame draw:style-name="media" draw:name="079b.jpg Legend" text:anchor-type="as-char" draw:z-index="0" svg:width="3.96875cm" style:rel-width="100%"><draw:text-box><text:p text:style-name="legendcenter"><draw:frame draw:style-name="media" draw:name="079b.jpg" text:anchor-type="as-char" draw:z-index="6" svg:width="3.96875cm" style:rel-width="100%" svg:height="4.3332270408163cm" style:rel-height="scale"><draw:image xlink:href="Pictures/e11de7a6a223cd66ae0f6391734a4503.jpg" xlink:type="simple" xlink:show="embed" xlink:actuate="onLoad"/></draw:frame>079b.jpg</text:p></draw:text-box></draw:frame></draw:a> <draw:a xlink:type="simple" xlink:href="http://wiki.sch239.net/lib/exe/fetch.php?media=math-public:079c.jpg"><draw:frame draw:style-name="media" draw:name="079c.jpg Legend" text:anchor-type="as-char" draw:z-index="0" svg:width="3.96875cm" style:rel-width="100%"><draw:text-box><text:p text:style-name="legendcenter"><draw:frame draw:style-name="media" draw:name="079c.jpg" text:anchor-type="as-char" draw:z-index="7" svg:width="3.96875cm" style:rel-width="100%" svg:height="4.3332270408163cm" style:rel-height="scale"><draw:image xlink:href="Pictures/b5ac693b10f2bc7a5bf98473ffbafc1c.jpg" xlink:type="simple" xlink:show="embed" xlink:actuate="onLoad"/></draw:frame>079c.jpg</text:p></draw:text-box></draw:frame></draw:a></text:p>
      <text:h text:style-name="Heading_20_3" text:outline-level="3"><text:bookmark-start text:name="__RefHeading___доказательство_17"/><text:bookmark-start text:name="доказательство3"/>Доказательство<text:bookmark-end text:name="__RefHeading___доказательство_17"/><text:bookmark-end text:name="доказательство3"/></text:h>
      <text:h text:style-name="Heading_20_4" text:outline-level="4"><text:bookmark-start text:name="__RefHeading___докажем-первый-пункт-теоремы_18"/><text:bookmark-start text:name="докажем-первый-пункт-теоремы1"/>Докажем первый пункт теоремы.<text:bookmark-end text:name="__RefHeading___докажем-первый-пункт-теоремы_18"/><text:bookmark-end text:name="докажем-первый-пункт-теоремы1"/></text:h>
      <text:p text:style-name="Text_20_body">Рассмотрим окружность с центром , в которой хорда  пересекает диаметр  в точке .</text:p>
      <text:p text:style-name="Text_20_body">Если  – это середина , то  – это медиана равнобедренного треугольника , а, следовательно, и  – высота.</text:p>
      <text:p text:style-name="Text_20_body">Обратно, если  - высота, то и медиана.</text:p>
      <text:h text:style-name="Heading_20_4" text:outline-level="4"><text:bookmark-start text:name="__RefHeading___докажем-второй-пункт-теоремы_19"/><text:bookmark-start text:name="докажем-второй-пункт-теоремы1"/>Докажем второй пункт теоремы.<text:bookmark-end text:name="__RefHeading___докажем-второй-пункт-теоремы_19"/><text:bookmark-end text:name="докажем-второй-пункт-теоремы1"/></text:h>
      <text:p text:style-name="Text_20_body">Рассмотрим окружность с центром , в которой проведены хорды  и .</text:p>
      <text:p text:style-name="Text_20_body">Пусть расстояния  и  до этих хорд равны.</text:p>
      <text:p text:style-name="Text_20_body">Тогда треугольники  и  равны по катету и гипотенузе (, так как это радиусы).</text:p>
      <text:p text:style-name="Text_20_body">Тогда , и, следовательно, .</text:p>
      <text:h text:style-name="Heading_20_4" text:outline-level="4"><text:bookmark-start text:name="__RefHeading___докажем-третий-пункт-теоремы_20"/><text:bookmark-start text:name="докажем-третий-пункт-теоремы"/>Докажем третий пункт теоремы.<text:bookmark-end text:name="__RefHeading___докажем-третий-пункт-теоремы_20"/><text:bookmark-end text:name="докажем-третий-пункт-теоремы"/></text:h>
      <text:p text:style-name="Text_20_body">Рассмотрим окружность с центром , в которой проведены хорды  и .</text:p>
      <text:p text:style-name="Text_20_body">Если , то  по первому признаку равенства (, так как это радиусы), следовательно, .</text:p>
      <text:p text:style-name="Text_20_body">Обратно, если , то  по третьему признаку равенства, следовательно, .</text:p>
      <text:h text:style-name="Heading_20_1" text:outline-level="1"><text:bookmark-start text:name="__RefHeading___две-окружности_21"/><text:bookmark-start text:name="две-окружности"/>Две окружности<text:bookmark-end text:name="__RefHeading___две-окружности_21"/><text:bookmark-end text:name="две-окружности"/></text:h>
      <text:h text:style-name="Heading_20_2" text:outline-level="2"><text:bookmark-start text:name="__RefHeading___теорема_22"/><text:bookmark-start text:name="теорема2"/>Теорема<text:bookmark-end text:name="__RefHeading___теорема_22"/><text:bookmark-end text:name="теорема2"/></text:h>
      <text:list text:style-name="Numbering_20_1" text:continue-numbering="false">
        <text:list-item>
          <text:p text:style-name="Numbering_20_1_Content_First"> Точка касания двух окружностей лежит на прямой, соединяющей их центры.</text:p>
        </text:list-item>
        <text:list-item>
          <text:p text:style-name="Numbering_20_1_Content_Last"> Центры двух пересекающихся окружностей лежат на серединном перпендикуляре к их общей хорде.</text:p>
        </text:list-item>
      </text:list>
      <text:h text:style-name="Heading_20_2" text:outline-level="2"><text:bookmark-start text:name="__RefHeading___теорема-о-взаимном-расположении-двух-окружностей_23"/><text:bookmark-start text:name="теорема-о-взаимном-расположении-двух-окружностей"/>Теорема о взаимном расположении двух окружностей<text:bookmark-end text:name="__RefHeading___теорема-о-взаимном-расположении-двух-окружностей_23"/><text:bookmark-end text:name="теорема-о-взаимном-расположении-двух-окружностей"/></text:h>
      <text:list text:style-name="Numbering_20_1" text:continue-numbering="false">
        <text:list-item>
          <text:p text:style-name="Numbering_20_1_Content_First"> Если $R+r</text:p>
        </text:list-item>
        <text:list-item>
          <text:p text:style-name="Numbering_20_1_Content"> Если , то окружности касаются внешним образом.</text:p>
        </text:list-item>
        <text:list-item>
          <text:p text:style-name="Numbering_20_1_Content"> Если $R-r</text:p>
        </text:list-item>
        <text:list-item>
          <text:p text:style-name="Numbering_20_1_Content"> Если , то окружности касаются внешним образом.</text:p>
        </text:list-item>
        <text:list-item>
          <text:p text:style-name="Numbering_20_1_Content_Last"> Если , то окружности не пересекаются, и одна окружность лежит внутри другой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3</meta:creation-date>
    <dc:creator>Generated</dc:creator>
    <dc:date>2026-08-20T14::02:53</dc:date>
    <dc:language>en-US</dc:language>
    <meta:editing-cycles>1</meta:editing-cycles>
    <meta:editing-duration>PT0S</meta:editing-duration>
    <dc:title>math-public:okruzhnost</dc:title>
  </office:meta>
</office:document-meta>
</file>