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d3dbe4637378244b62515034eefa8fb.jpg"/>
  <manifest:file-entry manifest:media-type="image/jpeg" manifest:full-path="Pictures/ff512be583ee1790e678bdd861df15b2.jpg"/>
  <manifest:file-entry manifest:media-type="image/jpeg" manifest:full-path="Pictures/eccfcde8eeb37a20b5e20e229f61e39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okruzhnost_opisannaya_okolo_chetyrekhugolnika"/><text:bookmark-start text:name="__RefHeading___теорема_1"/><text:bookmark-start text:name="теорема"/>Теорема<text:bookmark-end text:name="__RefHeading___теорема_1"/><text:bookmark-end text:name="теорема"/></text:h>
      <text:p text:style-name="Text_20_body">Около четырехугольника можно описать окружность тогда и только тогда, когда сумма его противоположных углов равна .</text:p>
      <text:p text:style-name="Text_20_body"><draw:a xlink:type="simple" xlink:href="http://wiki.sch239.net/lib/exe/fetch.php?media=math-public:097a.jpg"><draw:frame draw:style-name="media" draw:name="0" text:anchor-type="as-char" draw:z-index="0" svg:width="3.96875cm" style:rel-width="100%" svg:height="4.1307397959184cm" style:rel-height="scale"><draw:image xlink:href="Pictures/0d3dbe4637378244b62515034eefa8fb.jpg" xlink:type="simple" xlink:show="embed" xlink:actuate="onLoad"/></draw:frame></draw:a> <draw:a xlink:type="simple" xlink:href="http://wiki.sch239.net/lib/exe/fetch.php?media=math-public:097b.jpg"><draw:frame draw:style-name="media" draw:name="1" text:anchor-type="as-char" draw:z-index="1" svg:width="3.96875cm" style:rel-width="100%" svg:height="4.1951552013423cm" style:rel-height="scale"><draw:image xlink:href="Pictures/ff512be583ee1790e678bdd861df15b2.jpg" xlink:type="simple" xlink:show="embed" xlink:actuate="onLoad"/></draw:frame></draw:a> <draw:a xlink:type="simple" xlink:href="http://wiki.sch239.net/lib/exe/fetch.php?media=math-public:097c.jpg"><draw:frame draw:style-name="media" draw:name="2" text:anchor-type="as-char" draw:z-index="2" svg:width="3.96875cm" style:rel-width="100%" svg:height="3.1260702054795cm" style:rel-height="scale"><draw:image xlink:href="Pictures/eccfcde8eeb37a20b5e20e229f61e39b.jpg" xlink:type="simple" xlink:show="embed" xlink:actuate="onLoad"/></draw:frame></draw:a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произвольный вписанный четырехугольник .</text:p>
      <text:p text:style-name="Text_20_body">Углы  и  вписанные, поэтому .</text:p>
      <text:p text:style-name="Text_20_body">Но так как , то .</text:p>
      <text:p text:style-name="Text_20_body">Докажем обратное.</text:p>
      <text:p text:style-name="Text_20_body">Пусть в произвольном четырёхугольнике  сумма противоположных углов равна : </text:p>
      <text:p text:style-name="Text_20_body">Докажем, что такой четырёхугольник можно вписать в окружность.</text:p>
      <text:p text:style-name="Text_20_body">Заметим, что  – выпуклый, так как в противном случае один из его углов был бы больше .</text:p>
      <text:p text:style-name="Text_20_body">Проведём окружность через три вершины четырёхугольника:  и .</text:p>
      <text:p text:style-name="Text_20_body">Это возможно, так как около любого треугольника можно описать окружность.</text:p>
      <text:p text:style-name="Text_20_body">Докажем, что эта окружность проходит через вершину .</text:p>
      <text:p text:style-name="Text_20_body">Предположим, что это не так.</text:p>
      <text:p text:style-name="Text_20_body">Тогда вершина  лежит либо внутри круга, либо вне его.</text:p>
      <text:h text:style-name="Heading_20_4" text:outline-level="4"><text:bookmark-start text:name="__RefHeading___рассмотрим-первый-случай_3"/><text:bookmark-start text:name="рассмотрим-первый-случай"/>Рассмотрим первый случай.<text:bookmark-end text:name="__RefHeading___рассмотрим-первый-случай_3"/><text:bookmark-end text:name="рассмотрим-первый-случай"/></text:h>
      <text:p text:style-name="Text_20_body">В этом случае можно продолжить стороны  и  до пересечения с окружностью (получим соответственно точки  и ).</text:p>
      <text:p text:style-name="Text_20_body">Тогда , и, следовательно, .</text:p>
      <text:p text:style-name="Text_20_body">Так как , то .</text:p>
      <text:p text:style-name="Text_20_body">Итак .</text:p>
      <text:p text:style-name="Text_20_body">Но это противоречит условию и, значит, предположение ошибочно.</text:p>
      <text:h text:style-name="Heading_20_4" text:outline-level="4"><text:bookmark-start text:name="__RefHeading___рассмотрим-второй-случай_4"/><text:bookmark-start text:name="рассмотрим-второй-случай"/>Рассмотрим второй случай.<text:bookmark-end text:name="__RefHeading___рассмотрим-второй-случай_4"/><text:bookmark-end text:name="рассмотрим-второй-случай"/></text:h>
      <text:p text:style-name="Text_20_body">Пусть вершина  лежит вне круга.</text:p>
      <text:p text:style-name="Text_20_body">Тогда прямые  и  являются либо секущими, либо касательными к данной окружности.</text:p>
      <text:p text:style-name="Text_20_body">Пусть они пересекают окружность в точках  и  соответственно.</text:p>
      <text:p text:style-name="Text_20_body">Пусть точка  лежит на дуге , а точка  на дуге  (остальные случаи расположения точек  и  доказываются аналогично).</text:p>
      <text:p text:style-name="Text_20_body">В этом случае , и, следовательно, .</text:p>
      <text:p text:style-name="Text_20_body">Так как  является вписанным, то .</text:p>
      <text:p text:style-name="Text_20_body">Тогда .</text:p>
      <text:p text:style-name="Text_20_body">Но это противоречит условию и, значит, предположение ошибочно.</text:p>
      <text:h text:style-name="Heading_20_2" text:outline-level="2"><text:bookmark-start text:name="__RefHeading___следствие_5"/><text:bookmark-start text:name="следствие"/>Следствие<text:bookmark-end text:name="__RefHeading___следствие_5"/><text:bookmark-end text:name="следствие"/></text:h>
      <text:p text:style-name="Text_20_body">Около трапеции можно описать окружность тогда и только тогда, когда трапеция равнобедренная.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Рассмотрим равнобедренную трапецию .</text:p>
      <text:p text:style-name="Text_20_body">Докажем, что около неё можно описать окружность.</text:p>
      <text:p text:style-name="Text_20_body">Действительно, так в равнобедренной трапеции , следовательно, , то есть сумма противоположных углов равнобедренной трапеции равна , и, следовательно, около неё можно описать окружность.</text:p>
      <text:p text:style-name="Text_20_body">Докажем, что если около трапеции можно описать окружность, то эта трапеция равнобедренная.</text:p>
      <text:p text:style-name="Text_20_body">Рассмотрим трапецию , около которой можно описать окружность.</text:p>
      <text:p text:style-name="Text_20_body">Тогда .</text:p>
      <text:p text:style-name="Text_20_body">Кроме того .</text:p>
      <text:p text:style-name="Text_20_body">Следовательно, , и, значит, трапеция равнобедренна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21</meta:creation-date>
    <dc:creator>Generated</dc:creator>
    <dc:date>2026-08-20T14::04:21</dc:date>
    <dc:language>en-US</dc:language>
    <meta:editing-cycles>1</meta:editing-cycles>
    <meta:editing-duration>PT0S</meta:editing-duration>
    <dc:title>math-public:okruzhnost_opisannaya_okolo_chetyrekhugolnika</dc:title>
  </office:meta>
</office:document-meta>
</file>