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70719a9fa3fb75e752952802841aeb0.jpg"/>
  <manifest:file-entry manifest:media-type="image/jpeg" manifest:full-path="Pictures/e9afce7a02349caa61e7f905b049c8d7.jpg"/>
  <manifest:file-entry manifest:media-type="image/jpeg" manifest:full-path="Pictures/391fcbb382a493d55dc8c42a8b0375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okruzhnost_vpisannaya_v_chetyrekhugolnik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В выпуклый четырехугольник можно вписать окружность тогда и только
тогда, когда суммы его противоположных сторон равны.</text:p>
      <text:p text:style-name="Text_20_body"><draw:frame draw:style-name="media" draw:name="0" text:anchor-type="as-char" draw:z-index="0" svg:width="3.96875cm" style:rel-width="100%" svg:height="4.6654584639498cm" style:rel-height="scale"><draw:image xlink:href="Pictures/270719a9fa3fb75e752952802841aeb0.jpg" xlink:type="simple" xlink:show="embed" xlink:actuate="onLoad"/></draw:frame>
<draw:frame draw:style-name="media" draw:name="1" text:anchor-type="as-char" draw:z-index="1" svg:width="3.96875cm" style:rel-width="100%" svg:height="3.8255476804124cm" style:rel-height="scale"><draw:image xlink:href="Pictures/e9afce7a02349caa61e7f905b049c8d7.jpg" xlink:type="simple" xlink:show="embed" xlink:actuate="onLoad"/></draw:frame>
<draw:frame draw:style-name="media" draw:name="2" text:anchor-type="as-char" draw:z-index="2" svg:width="3.96875cm" style:rel-width="100%" svg:height="4.694893533123cm" style:rel-height="scale"><draw:image xlink:href="Pictures/391fcbb382a493d55dc8c42a8b037570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Докажем, что если в четырёхугольник можно вписать окружность, то суммы его противоположных сторон равны.</text:p>
      <text:p text:style-name="Text_20_body">Рассмотрим произвольный четырехугольник , в который вписана окружность.</text:p>
      <text:p text:style-name="Text_20_body">Вспомним, что отрезки касательных, проведенных из одной точки равны. </text:p>
      <text:p text:style-name="Text_20_body">Обозначим равные отрезки буквами  и .</text:p>
      <text:p text:style-name="Text_20_body">Тогда .</text:p>
      <text:p text:style-name="Text_20_body">Докажем, что если суммы противоположных сторон выпуклого четырёхугольника равны, то в
него можно вписать окружность.</text:p>
      <text:p text:style-name="Text_20_body">Пусть в выпуклом четырёхугольнике  выполнено равенство .</text:p>
      <text:p text:style-name="Text_20_body">Точка  пересечения биссектрис углов  и  равноудалена от сторон  и , поэтому можно провести окружность с центром , касающуюся указанных трёх сторон.</text:p>
      <text:p text:style-name="Text_20_body">Докажем, что эта окружность касается также стороны  и, значит, является вписанной в четырёхугольник .</text:p>
      <text:p text:style-name="Text_20_body">Предположим, что это не так.</text:p>
      <text:p text:style-name="Text_20_body">Тогда прямая  либо не имеет общих точек с окружностью, либо является секущей.</text:p>
      <text:h text:style-name="Heading_20_4" text:outline-level="4"><text:bookmark-start text:name="__RefHeading___рассмотрим-первый-случай_3"/><text:bookmark-start text:name="рассмотрим-первый-случай"/>Рассмотрим первый случай.<text:bookmark-end text:name="__RefHeading___рассмотрим-первый-случай_3"/><text:bookmark-end text:name="рассмотрим-первый-случай"/></text:h>
      <text:p text:style-name="Text_20_body">Проведем касательную , параллельную стороне  ( и  – точки пересечения
касательной со сторонами  и ). </text:p>
      <text:p text:style-name="Text_20_body">Так как  – описанный четырёхугольника, то . Но , поэтому .</text:p>
      <text:p text:style-name="Text_20_body">Таким образом , то есть в четырёхугольнике  одна сторона равна сумме трех других сторон.</text:p>
      <text:p text:style-name="Text_20_body">Но этого не может быть, и, значит, предположение неверно.</text:p>
      <text:h text:style-name="Heading_20_4" text:outline-level="4"><text:bookmark-start text:name="__RefHeading___рассмотрим-второй-случай_4"/><text:bookmark-start text:name="рассмотрим-второй-случай"/>Рассмотрим второй случай.<text:bookmark-end text:name="__RefHeading___рассмотрим-второй-случай_4"/><text:bookmark-end text:name="рассмотрим-второй-случай"/></text:h>
      <text:p text:style-name="Text_20_body">Предположим, что прямая  является секущей окружности.</text:p>
      <text:p text:style-name="Text_20_body">Проведем касательную , параллельную стороне  ( и  – точки пересечения касательной со сторонами  и ).</text:p>
      <text:p text:style-name="Text_20_body">Так как  – описанный четырёхугольника, то .</text:p>
      <text:p text:style-name="Text_20_body">Но .</text:p>
      <text:p text:style-name="Text_20_body">Тогда .</text:p>
      <text:p text:style-name="Text_20_body">Вычитая это равенство из равенства  получим  или .</text:p>
      <text:p text:style-name="Text_20_body">То есть в четырёхугольнике  одна сторона равна сумме трех других
сторон.</text:p>
      <text:p text:style-name="Text_20_body">Но этого не может быть, и, значит, предположение неверно.</text:p>
      <text:h text:style-name="Heading_20_2" text:outline-level="2"><text:bookmark-start text:name="__RefHeading___следствие_5"/><text:bookmark-start text:name="следствие"/>Следствие<text:bookmark-end text:name="__RefHeading___следствие_5"/><text:bookmark-end text:name="следствие"/></text:h>
      <text:p text:style-name="Text_20_body">В любой ромб можно вписать окружность.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Так как у ромба все стороны равны, то и суммы противоположных сторон
равны, и, следовательно, в ромб можно вписать окружнос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3::58:25</meta:creation-date>
    <dc:creator>Generated</dc:creator>
    <dc:date>2026-08-20T03::58:25</dc:date>
    <dc:language>en-US</dc:language>
    <meta:editing-cycles>1</meta:editing-cycles>
    <meta:editing-duration>PT0S</meta:editing-duration>
    <dc:title>math-public:okruzhnost_vpisannaya_v_chetyrekhugolnik</dc:title>
  </office:meta>
</office:document-meta>
</file>