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76ae01da7ea1de5fd100e1cdcb1481.jpg"/>
  <manifest:file-entry manifest:media-type="image/jpeg" manifest:full-path="Pictures/af9e6ad72197acbb6be770841dde5c34.jpg"/>
  <manifest:file-entry manifest:media-type="image/jpeg" manifest:full-path="Pictures/69439fb689bb11006492c3ead8ddf53e.jpg"/>
  <manifest:file-entry manifest:media-type="image/jpeg" manifest:full-path="Pictures/daa11531437bce748bc6e9f96488b2a6.jpg"/>
  <manifest:file-entry manifest:media-type="image/jpeg" manifest:full-path="Pictures/727a26220fe82b9be3abf6acc0c04d82.jpg"/>
  <manifest:file-entry manifest:media-type="image/jpeg" manifest:full-path="Pictures/b35be38579669a2ce7581a11703c52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otnoshenie_ploshchadej_treugolnikov_s_ravnymi_ehlementami"/><text:bookmark-start text:name="__RefHeading___отношение-площадей-треугольников-с-равными-элементами_1"/><text:bookmark-start text:name="отношение-площадей-треугольников-с-равными-элементами"/>Отношение площадей треугольников с равными элементами<text:bookmark-end text:name="__RefHeading___отношение-площадей-треугольников-с-равными-элементами_1"/><text:bookmark-end text:name="отношение-площадей-треугольников-с-равными-элементами"/></text:h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list text:style-name="Numbering_20_1" text:continue-numbering="false">
        <text:list-item>
          <text:p text:style-name="Numbering_20_1_Content_First"> Если высоты двух треугольников равны, то их площади относятся, как основания.</text:p>
        </text:list-item>
        <text:list-item>
          <text:p text:style-name="Numbering_20_1_Content"> Если основания двух треугольников равны, то их площади относятся, как высоты, проведенные к этим основаниям.</text:p>
        </text:list-item>
        <text:list-item>
          <text:p text:style-name="Numbering_20_1_Content_Last"> Если угол одного треугольника равен углу другого треугольника, то их площади относятся, как произведения сторон, заключающих равные углы.</text:p>
        </text:list-item>
      </text:list>
      <text:p text:style-name="Text_20_body"><draw:frame draw:style-name="media" draw:name="0" text:anchor-type="as-char" draw:z-index="0" svg:width="5.2916666666667cm" style:rel-width="100%" svg:height="2.9808951965066cm" style:rel-height="scale"><draw:image xlink:href="Pictures/3c76ae01da7ea1de5fd100e1cdcb1481.jpg" xlink:type="simple" xlink:show="embed" xlink:actuate="onLoad"/></draw:frame>
<draw:frame draw:style-name="media" draw:name="1" text:anchor-type="as-char" draw:z-index="1" svg:width="5.2916666666667cm" style:rel-width="100%" svg:height="3.6219660194175cm" style:rel-height="scale"><draw:image xlink:href="Pictures/af9e6ad72197acbb6be770841dde5c34.jpg" xlink:type="simple" xlink:show="embed" xlink:actuate="onLoad"/></draw:frame>
<draw:frame draw:style-name="media" draw:name="2" text:anchor-type="as-char" draw:z-index="2" svg:width="5.2916666666667cm" style:rel-width="100%" svg:height="2.8562973484848cm" style:rel-height="scale"><draw:image xlink:href="Pictures/69439fb689bb11006492c3ead8ddf53e.jpg" xlink:type="simple" xlink:show="embed" xlink:actuate="onLoad"/></draw:frame></text:p>
      <text:h text:style-name="Heading_20_4" text:outline-level="4"><text:bookmark-start text:name="__RefHeading___докажем-первый-пункт-теоремы_3"/><text:bookmark-start text:name="докажем-первый-пункт-теоремы"/>Докажем первый пункт теоремы.<text:bookmark-end text:name="__RefHeading___докажем-первый-пункт-теоремы_3"/><text:bookmark-end text:name="докажем-первый-пункт-теоремы"/></text:h>
      <text:p text:style-name="Text_20_body">Рассмотрим треугольники  и  в которых высоты  и  равны.</text:p>
      <text:p text:style-name="Text_20_body">Тогда $\dfrac{S_{ABC}}{S_{A_1B_1C_1}}=\dfrac{\frac{1}{2}BH\cdot
AC}{\dfrac{1}{2}B_1H_1\cdot A_1C_1}=\dfrac{AC}{A_1C_1}$.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Рассмотрим треугольники  и  в которых основания  и  равны.</text:p>
      <text:p text:style-name="Text_20_body">Тогда $\dfrac{S_{ABC}}{S_{A_1B_1C_1}}=\dfrac{\dfrac{1}{2}BH\cdot
AC}{\dfrac{1}{2}B_1H_1\cdot A_1C_1}=\dfrac{BH}{B_1H_1}$.</text:p>
      <text:h text:style-name="Heading_20_4" text:outline-level="4"><text:bookmark-start text:name="__RefHeading___докажем-третий-пункт-теоремы_5"/><text:bookmark-start text:name="докажем-третий-пункт-теоремы"/>Докажем третий пункт теоремы.<text:bookmark-end text:name="__RefHeading___докажем-третий-пункт-теоремы_5"/><text:bookmark-end text:name="докажем-третий-пункт-теоремы"/></text:h>
      <text:p text:style-name="Text_20_body">Рассмотрим треугольники  и  в которых углы  и  равны.</text:p>
      <text:p text:style-name="Text_20_body">Докажем, что их площади относятся как произведения сторон, заключающих эти углы.</text:p>
      <text:p text:style-name="Text_20_body">Наложим треугольник  на треугольник  так, чтобы вершина  совместилась с вершиной , а стороны  и  наложились соответственно на лучи  и .</text:p>
      <text:p text:style-name="Text_20_body">Треугольники  и  имеют общую высоту , поэтому
.</text:p>
      <text:p text:style-name="Text_20_body">Треугольники  и  имеют общую высоту , поэтому
.</text:p>
      <text:p text:style-name="Text_20_body">Перемножая полученные равенства, находим: $\dfrac{S_{ABC}}{S_{A_1B_1C_1}}=\dfrac{AB\cdot AC}{A_1B_1\cdot
A_1C_1}$.</text:p>
      <text:h text:style-name="Heading_20_2" text:outline-level="2"><text:bookmark-start text:name="__RefHeading___свойство-биссектрисы-треугольника_6"/><text:bookmark-start text:name="свойство-биссектрисы-треугольника"/>Свойство биссектрисы треугольника<text:bookmark-end text:name="__RefHeading___свойство-биссектрисы-треугольника_6"/><text:bookmark-end text:name="свойство-биссектрисы-треугольника"/></text:h>
      <text:p text:style-name="Text_20_body">Биссектриса треугольника делит противоположную сторону на отрезки,
пропорциональные двум другим его сторонам.</text:p>
      <text:p text:style-name="Text_20_body"><draw:frame draw:style-name="media" draw:name="3" text:anchor-type="as-char" draw:z-index="3" svg:width="7.9375cm" style:rel-width="100%" svg:height="7.3158885542169cm" style:rel-height="scale"><draw:image xlink:href="Pictures/daa11531437bce748bc6e9f96488b2a6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"/>Доказательство<text:bookmark-end text:name="__RefHeading___доказательство_7"/><text:bookmark-end text:name="доказательство"/></text:h>
      <text:p text:style-name="Text_20_body">Рассмотрим треугольник , в котором проведена биссектриса .</text:p>
      <text:p text:style-name="Text_20_body">Докажем, что .</text:p>
      <text:p text:style-name="Text_20_body">Действительно, так как у треугольников  и  высота,
проведенная из вершины , общая, то .</text:p>
      <text:p text:style-name="Text_20_body">Кроме того у этих треугольников есть равные углы, следовательно их площади
относятся, как произведения сторон: $S_{ABD}:S_{BDC}=\dfrac{AB\cdot
BD}{BD\cdot BC}=\dfrac{AB}{BC}$.</text:p>
      <text:p text:style-name="Text_20_body">Сравнивая полученные равенства для отношения площадей, получаем: .</text:p>
      <text:h text:style-name="Heading_20_2" text:outline-level="2"><text:bookmark-start text:name="__RefHeading___теорема-об-инцентре_8"/><text:bookmark-start text:name="теорема-об-инцентре"/>Теорема об инцентре<text:bookmark-end text:name="__RefHeading___теорема-об-инцентре_8"/><text:bookmark-end text:name="теорема-об-инцентре"/></text:h>
      <text:list text:style-name="Numbering_20_1" text:continue-numbering="false">
        <text:list-item>
          <text:p text:style-name="Numbering_20_1_Content_First"> Инцентр делит биссектрису  в отношении </text:p>
        </text:list-item>
        <text:list-item>
          <text:p text:style-name="Numbering_20_1_Content_Last"> Все биссектрисы треугольника пересекаются в одной точке.</text:p>
        </text:list-item>
      </text:list>
      <text:h text:style-name="Heading_20_3" text:outline-level="3"><text:bookmark-start text:name="__RefHeading___доказательство_9"/><text:bookmark-start text:name="доказательство1"/>Доказательство<text:bookmark-end text:name="__RefHeading___доказательство_9"/><text:bookmark-end text:name="доказательство1"/></text:h>
      <text:h text:style-name="Heading_20_4" text:outline-level="4"><text:bookmark-start text:name="__RefHeading___докажем-первый-пункт-теоремы_10"/><text:bookmark-start text:name="докажем-первый-пункт-теоремы1"/>Докажем первый пункт теоремы<text:bookmark-end text:name="__RefHeading___докажем-первый-пункт-теоремы_10"/><text:bookmark-end text:name="докажем-первый-пункт-теоремы1"/></text:h>
      <text:p text:style-name="Text_20_body"><draw:frame draw:style-name="media" draw:name="4" text:anchor-type="as-char" draw:z-index="4" svg:width="7.9375cm" style:rel-width="100%" svg:height="7.8702330508475cm" style:rel-height="scale"><draw:image xlink:href="Pictures/727a26220fe82b9be3abf6acc0c04d82.jpg" xlink:type="simple" xlink:show="embed" xlink:actuate="onLoad"/></draw:frame></text:p>
      <text:p text:style-name="Text_20_body">Рассмотрим треугольник , в котором проведены биссектрисы  и .</text:p>
      <text:p text:style-name="Text_20_body">Пусть .</text:p>
      <text:p text:style-name="Text_20_body">Пусть  пересекает  в точке .</text:p>
      <text:p text:style-name="Text_20_body">По теореме .</text:p>
      <text:p text:style-name="Text_20_body">Тогда </text:p>
      <text:p text:style-name="Text_20_body">Кроме того в треугольнике ,  – биссектриса.</text:p>
      <text:p text:style-name="Text_20_body">Тогда .</text:p>
      <text:h text:style-name="Heading_20_4" text:outline-level="4"><text:bookmark-start text:name="__RefHeading___докажем-второй-пункт-теоремы_11"/><text:bookmark-start text:name="докажем-второй-пункт-теоремы1"/>Докажем второй пункт теоремы<text:bookmark-end text:name="__RefHeading___докажем-второй-пункт-теоремы_11"/><text:bookmark-end text:name="докажем-второй-пункт-теоремы1"/></text:h>
      <text:p text:style-name="Text_20_body"><draw:frame draw:style-name="media" draw:name="5" text:anchor-type="as-char" draw:z-index="5" svg:width="7.9375cm" style:rel-width="100%" svg:height="7.8702330508475cm" style:rel-height="scale"><draw:image xlink:href="Pictures/b35be38579669a2ce7581a11703c5261.jpg" xlink:type="simple" xlink:show="embed" xlink:actuate="onLoad"/></draw:frame></text:p>
      <text:p text:style-name="Text_20_body">Рассмотрим треугольник , в котором проведены биссектрисы ,  и .</text:p>
      <text:p text:style-name="Text_20_body">Пусть .</text:p>
      <text:p text:style-name="Text_20_body">Пусть , .</text:p>
      <text:p text:style-name="Text_20_body">Тогда по теореме  и .</text:p>
      <text:p text:style-name="Text_20_body">А это означает, что точки  и  совпадают (так как они обе лежат на отрезке ).</text:p>
      <text:p text:style-name="Text_20_body">Таким образом все биссектрисы пересекаются в одной точке.</text:p>
      <text:h text:style-name="Heading_20_2" text:outline-level="2"><text:bookmark-start text:name="__RefHeading___доптеоремы_12"/><text:bookmark-start text:name="доптеоремы"/>Доптеоремы<text:bookmark-end text:name="__RefHeading___доптеоремы_12"/><text:bookmark-end text:name="доптеоремы"/></text:h>
      <text:p text:style-name="Text_20_body">О шести треугольниках и медианах</text:p>
      <text:p text:style-name="Text_20_body">О боковых треугольниках трапеции</text:p>
      <text:p text:style-name="Text_20_body">О произведении площадей в четырехугольнике с диагоналями и следствие для трапе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3</meta:creation-date>
    <dc:creator>Generated</dc:creator>
    <dc:date>2026-08-20T14::04:23</dc:date>
    <dc:language>en-US</dc:language>
    <meta:editing-cycles>1</meta:editing-cycles>
    <meta:editing-duration>PT0S</meta:editing-duration>
    <dc:title>math-public:otnoshenie_ploshchadej_treugolnikov_s_ravnymi_ehlementami</dc:title>
  </office:meta>
</office:document-meta>
</file>