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851a5b3e2935240452da5c7512a971.jpg"/>
  <manifest:file-entry manifest:media-type="image/jpeg" manifest:full-path="Pictures/763dbd55f318c2dc6c13cf5df2db8b36.jpg"/>
  <manifest:file-entry manifest:media-type="image/jpeg" manifest:full-path="Pictures/ad657d50ed64a2b35cd482d011b215be.jpg"/>
  <manifest:file-entry manifest:media-type="image/jpeg" manifest:full-path="Pictures/f60da66b947e43c9ea4da25c5888b6fc.jpg"/>
  <manifest:file-entry manifest:media-type="image/jpeg" manifest:full-path="Pictures/702d10cf02f3c8beed50b60b2794f8e7.jpg"/>
  <manifest:file-entry manifest:media-type="image/jpeg" manifest:full-path="Pictures/117c94992db5bb02f935f9999ce799e1.jpg"/>
  <manifest:file-entry manifest:media-type="image/jpeg" manifest:full-path="Pictures/78abc864a2d8c4ba4e021305b2534c21.jpg"/>
  <manifest:file-entry manifest:media-type="image/jpeg" manifest:full-path="Pictures/461c60c9e3f45023b5dd5ae1f013c03f.jpg"/>
  <manifest:file-entry manifest:media-type="image/jpeg" manifest:full-path="Pictures/0991806e34d2cfd8760d37d1f7d0de53.jpg"/>
  <manifest:file-entry manifest:media-type="image/png" manifest:full-path="Pictures/a0754329ed7481dd31a02b752d8f0e80.png"/>
  <manifest:file-entry manifest:media-type="image/png" manifest:full-path="Pictures/4675588ea90f6656f0a60023d227059a.png"/>
  <manifest:file-entry manifest:media-type="image/jpeg" manifest:full-path="Pictures/0eead01b9628a3f7102a680c44a3b127.jpg"/>
  <manifest:file-entry manifest:media-type="image/jpeg" manifest:full-path="Pictures/670419ca58cb288de1f5e315fd3b821b.jpg"/>
  <manifest:file-entry manifest:media-type="image/jpeg" manifest:full-path="Pictures/4da80e0a46bf5011c285ddfee93f7897.jpg"/>
  <manifest:file-entry manifest:media-type="image/jpeg" manifest:full-path="Pictures/d60fcce8e0058a4f84c90fecfac247de.jpg"/>
  <manifest:file-entry manifest:media-type="image/png" manifest:full-path="Pictures/f308cb889c71f0d3be8c5e37ef84f11c.png"/>
  <manifest:file-entry manifest:media-type="image/png" manifest:full-path="Pictures/c44cefa86d285bbd77dbb06b5ebcf0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trtocentr"/><text:bookmark-start text:name="__RefHeading___ортоцентр_1"/><text:bookmark-start text:name="ортоцентр"/>Ортоцентр<text:bookmark-end text:name="__RefHeading___ортоцентр_1"/><text:bookmark-end text:name="ортоцентр"/></text:h>
      <text:h text:style-name="Heading_20_2" text:outline-level="2"><text:bookmark-start text:name="__RefHeading___теорема-об-ортоцентрической-системе-точек_2"/><text:bookmark-start text:name="теорема-об-ортоцентрической-системе-точек"/>Теорема об ортоцентрической системе точек<text:bookmark-end text:name="__RefHeading___теорема-об-ортоцентрической-системе-точек_2"/><text:bookmark-end text:name="теорема-об-ортоцентрической-системе-точек"/></text:h>
      <text:p text:style-name="Text_20_body">Если в четвёрке точек  точка  является точкой
пересечения высот треугольника , то и любая из четырёх точек
является ортоцентром треугольника, образованного тремя остальными
точками.</text:p>
      <text:p text:style-name="Text_20_body"><draw:frame draw:style-name="media" draw:name="0" text:anchor-type="as-char" draw:z-index="0" svg:width="3.96875cm" style:rel-width="100%" svg:height="3.1783280922432cm" style:rel-height="scale"><draw:image xlink:href="Pictures/e3851a5b3e2935240452da5c7512a971.jpg" xlink:type="simple" xlink:show="embed" xlink:actuate="onLoad"/></draw:frame>
<draw:frame draw:style-name="media" draw:name="1" text:anchor-type="as-char" draw:z-index="1" svg:width="3.96875cm" style:rel-width="100%" svg:height="3.3026004728132cm" style:rel-height="scale"><draw:image xlink:href="Pictures/763dbd55f318c2dc6c13cf5df2db8b36.jpg" xlink:type="simple" xlink:show="embed" xlink:actuate="onLoad"/></draw:frame>
<draw:frame draw:style-name="media" draw:name="2" text:anchor-type="as-char" draw:z-index="2" svg:width="3.96875cm" style:rel-width="100%" svg:height="3.1938988095238cm" style:rel-height="scale"><draw:image xlink:href="Pictures/ad657d50ed64a2b35cd482d011b215be.jpg" xlink:type="simple" xlink:show="embed" xlink:actuate="onLoad"/></draw:frame>
<draw:frame draw:style-name="media" draw:name="3" text:anchor-type="as-char" draw:z-index="3" svg:width="3.96875cm" style:rel-width="100%" svg:height="3.3897794117647cm" style:rel-height="scale"><draw:image xlink:href="Pictures/f60da66b947e43c9ea4da25c5888b6fc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треугольник , в котором  – это
высоты, точка  – это ортоцентр.</text:p>
      <text:p text:style-name="Text_20_body">Докажем, что точка  – это ортоцентр треугольника .</text:p>
      <text:p text:style-name="Text_20_body">Действительно, для треугольника  высотами являются 
и .</text:p>
      <text:p text:style-name="Text_20_body">А прямые, содержащие эти отрезки, пересекаются в точке .</text:p>
      <text:p text:style-name="Text_20_body">Аналогично точки  и  являются ортоцентрами для треугольников  и  соответственно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Радиусы окружностей, проходящих через любые три точки
ортоцентрической системы, равны.</text:p>
      <text:p text:style-name="Text_20_body"><draw:frame draw:style-name="media" draw:name="4" text:anchor-type="as-char" draw:z-index="4" svg:width="7.9375cm" style:rel-width="100%" svg:height="7.4642248722317cm" style:rel-height="scale"><draw:image xlink:href="Pictures/702d10cf02f3c8beed50b60b2794f8e7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Рассмотрим треугольник , в котором высоты  и  пересекаются в точке . </text:p>
      <text:p text:style-name="Text_20_body">Докажем, что радиусы окружностей  и , описанных соответственно около треугольников  и , равны.</text:p>
      <text:p text:style-name="Text_20_body">В четырёхугольнике  углы  и  прямые.</text:p>
      <text:p text:style-name="Text_20_body">А так как сумма углов четырёхугольника равна , то , и, следовательно, синусы этих углов равны.</text:p>
      <text:p text:style-name="Text_20_body">Радиусы рассматриваемых окружностей выражаются по формулам .</text:p>
      <text:p text:style-name="Text_20_body">Но так как синусы  и  равны, то и радиусы  и  равны.</text:p>
      <text:h text:style-name="Heading_20_2" text:outline-level="2"><text:bookmark-start text:name="__RefHeading___теорема_6"/><text:bookmark-start text:name="теорема1"/>Теорема<text:bookmark-end text:name="__RefHeading___теорема_6"/><text:bookmark-end text:name="теорема1"/></text:h>
      <text:p text:style-name="Text_20_body">В остроугольном треугольнике  с высотами 
выполняются следующие соотношения:</text:p>
      <text:list text:style-name="Numbering_20_1" text:continue-numbering="false">
        <text:list-item/>
        <text:list-item/>
        <text:list-item/>
      </text:list>
      <text:p text:style-name="Text_20_body"><draw:frame draw:style-name="media" draw:name="5" text:anchor-type="as-char" draw:z-index="5" svg:width="7.9375cm" style:rel-width="100%" svg:height="8.1775107991361cm" style:rel-height="scale"><draw:image xlink:href="Pictures/117c94992db5bb02f935f9999ce799e1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p text:style-name="Text_20_body">Рассмотрим треугольник  с высотами .</text:p>
      <text:p text:style-name="Text_20_body">В прямоугольных треугольниках  и  острый угол 
является общим, поэтому другие острые углы равны: .</text:p>
      <text:p text:style-name="Text_20_body">Аналогично в треугольниках  и  есть общий острый  угол , а в треугольниках  и  есть общий острый угол .</text:p>
      <text:p text:style-name="Text_20_body">Следовательно, другие острые углы в этих парах треугольников равны между собой: </text:p>
      <text:h text:style-name="Heading_20_2" text:outline-level="2"><text:bookmark-start text:name="__RefHeading___теорема_8"/><text:bookmark-start text:name="теорема2"/>Теорема<text:bookmark-end text:name="__RefHeading___теорема_8"/><text:bookmark-end text:name="теорема2"/></text:h>
      <text:p text:style-name="Text_20_body">В остроугольном треугольнике  с высотами  и
ортоцентром  выполняются следующие соотношения:</text:p>
      <text:list text:style-name="Numbering_20_1" text:continue-numbering="false">
        <text:list-item/>
        <text:list-item/>
        <text:list-item/>
      </text:list>
      <text:p text:style-name="Text_20_body"><draw:frame draw:style-name="media" draw:name="6" text:anchor-type="as-char" draw:z-index="6" svg:width="7.9375cm" style:rel-width="100%" svg:height="7.4083333333333cm" style:rel-height="scale"><draw:image xlink:href="Pictures/78abc864a2d8c4ba4e021305b2534c21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3"/>Доказательство<text:bookmark-end text:name="__RefHeading___доказательство_9"/><text:bookmark-end text:name="доказательство3"/></text:h>
      <text:p text:style-name="Text_20_body">Обозначим .</text:p>
      <text:p text:style-name="Text_20_body">В прямоугольных треугольниках  и  есть общий острый угол ,
следовательно, другие острые углы в этих треугольниках равны: $\angle
A=\angle B_1HC=\alpha$.</text:p>
      <text:p text:style-name="Text_20_body">Кроме того , как
вертикальные.</text:p>
      <text:p text:style-name="Text_20_body">Заметим, что .</text:p>
      <text:p text:style-name="Text_20_body">Выпишем синусы этих углов из прямоугольных треугольников  и :
, .</text:p>
      <text:p text:style-name="Text_20_body">Значит,  или .</text:p>
      <text:p text:style-name="Text_20_body">Тогда  по второму признаку подобия (угол  – общий, а стороны  и  пропорциональны сторонам  и ).</text:p>
      <text:p text:style-name="Text_20_body">Тогда углы этих треугольников, лежащие напротив пропорциональных сторон, равны: $\angle
CA_1B_1=\angle A=\alpha, \angle CB_1A_1=\angle B=\beta$.</text:p>
      <text:p text:style-name="Text_20_body">Аналогично из подобия треугольников  и  получаем .</text:p>
      <text:p text:style-name="Text_20_body">Таким образом .</text:p>
      <text:p text:style-name="Text_20_body">Аналогично можно получить и остальные соотношения.</text:p>
      <text:h text:style-name="Heading_20_2" text:outline-level="2"><text:bookmark-start text:name="__RefHeading___теорема_10"/><text:bookmark-start text:name="теорема3"/>Теорема<text:bookmark-end text:name="__RefHeading___теорема_10"/><text:bookmark-end text:name="теорема3"/></text:h>
      <text:p text:style-name="Text_20_body">В остроугольном треугольнике  с высотами  и
ортоцентром  выполняются следующие соотношения:</text:p>
      <text:list text:style-name="Numbering_20_1" text:continue-numbering="false">
        <text:list-item>
          <text:p text:style-name="Numbering_20_1_Content_First"> ,</text:p>
        </text:list-item>
        <text:list-item>
          <text:p text:style-name="Numbering_20_1_Content"> ,</text:p>
        </text:list-item>
        <text:list-item>
          <text:p text:style-name="Numbering_20_1_Content_Last"> .</text:p>
        </text:list-item>
      </text:list>
      <text:p text:style-name="Text_20_body"><draw:frame draw:style-name="media" draw:name="7" text:anchor-type="as-char" draw:z-index="7" svg:width="7.9375cm" style:rel-width="100%" svg:height="6.8125cm" style:rel-height="scale"><draw:image xlink:href="Pictures/461c60c9e3f45023b5dd5ae1f013c03f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4"/>Доказательство<text:bookmark-end text:name="__RefHeading___доказательство_11"/><text:bookmark-end text:name="доказательство4"/></text:h>
      <text:p text:style-name="Text_20_body">Рассмотрим треугольник , в котором проведены высоты $AA_1,
BB_1, CC_1H$ является ортоцентром.</text:p>
      <text:p text:style-name="Text_20_body">Заметим, что .</text:p>
      <text:p text:style-name="Text_20_body">Тогда, так как , то .</text:p>
      <text:p text:style-name="Text_20_body">C другой стороны, из прямоугольного треугольника  получаем, что $\angle
A_1AC=90^\circ-\angle C$.</text:p>
      <text:p text:style-name="Text_20_body">Значит, .</text:p>
      <text:p text:style-name="Text_20_body">Аналогично можно получить и остальные соотношения.</text:p>
      <text:h text:style-name="Heading_20_2" text:outline-level="2"><text:bookmark-start text:name="__RefHeading___следствие_12"/><text:bookmark-start text:name="следствие"/>Следствие<text:bookmark-end text:name="__RefHeading___следствие_12"/><text:bookmark-end text:name="следствие"/></text:h>
      <text:p text:style-name="Text_20_body">Высоты треугольника являются биссектрисами его ортотреугольника
(следовательно, ортоцентр остроугольного треугольника является
центром окружности, вписанной в его ортотреугольник).</text:p>
      <text:h text:style-name="Heading_20_2" text:outline-level="2"><text:bookmark-start text:name="__RefHeading___теорема_13"/><text:bookmark-start text:name="теорема4"/>Теорема<text:bookmark-end text:name="__RefHeading___теорема_13"/><text:bookmark-end text:name="теорема4"/></text:h>
      <text:p text:style-name="Text_20_body">Пусть  и  – высоты треугольнике , а  –
ортоцентр этого треугольника. Тогда</text:p>
      <text:list text:style-name="Numbering_20_1" text:continue-numbering="false">
        <text:list-item>
          <text:p text:style-name="Numbering_20_1_Content_First"> .</text:p>
        </text:list-item>
        <text:list-item>
          <text:list text:style-name="Numbering_20_1">
            <text:list-item/>
            <text:list-item/>
            <text:list-item/>
          </text:list>
        </text:list-item>
        <text:list-item>
          <text:list text:style-name="Numbering_20_1">
            <text:list-item/>
            <text:list-item/>
            <text:list-item/>
          </text:list>
        </text:list-item>
      </text:list>
      <text:h text:style-name="Heading_20_3" text:outline-level="3"><text:bookmark-start text:name="__RefHeading___доказательство_14"/><text:bookmark-start text:name="доказательство5"/>Доказательство<text:bookmark-end text:name="__RefHeading___доказательство_14"/><text:bookmark-end text:name="доказательство5"/></text:h>
      <text:p text:style-name="Text_20_body">С учётом первого признака подобия треугольников первый пункт теоремы
напрямую следует из теоремы \ref{108b}, а второй пункт теоремы
напрямую следует из теоремы \ref{108c}. </text:p>
      <text:p text:style-name="Text_20_body">В третьем пункте теоремы  по второму признаку подобия, так как  по теореме \ref{108a}, а $\angle C_1HB=\angle
B_1HC$, как вертикальные.</text:p>
      <text:p text:style-name="Text_20_body">Подобие прямоугольных треугольников  и  следует из того, что острый угол  для этих треугольников является общим.</text:p>
      <text:p text:style-name="Text_20_body">Остальные подобия доказываются аналогично.</text:p>
      <text:h text:style-name="Heading_20_2" text:outline-level="2"><text:bookmark-start text:name="__RefHeading___теорема_15"/><text:bookmark-start text:name="теорема5"/>Теорема<text:bookmark-end text:name="__RefHeading___теорема_15"/><text:bookmark-end text:name="теорема5"/></text:h>
      <text:p text:style-name="Text_20_body">Точки, симметричные ортоцентру треугольника относительно его сторон,
лежат на описанной окружности.</text:p>
      <text:p text:style-name="Text_20_body"><draw:frame draw:style-name="media" draw:name="8" text:anchor-type="as-char" draw:z-index="8" svg:width="7.9375cm" style:rel-width="100%" svg:height="7.8257042253521cm" style:rel-height="scale"><draw:image xlink:href="Pictures/0991806e34d2cfd8760d37d1f7d0de53.jpg" xlink:type="simple" xlink:show="embed" xlink:actuate="onLoad"/></draw:frame>
<draw:frame draw:style-name="media" draw:name="9" text:anchor-type="as-char" draw:z-index="9" svg:width="12.22375cm" svg:height="13.599583333333cm"><draw:image xlink:href="Pictures/a0754329ed7481dd31a02b752d8f0e80.png" xlink:type="simple" xlink:show="embed" xlink:actuate="onLoad"/></draw:frame>
<draw:frame draw:style-name="media" draw:name="10" text:anchor-type="as-char" draw:z-index="10" svg:width="8.334375cm" style:rel-width="100%" svg:height="8.5195833333333cm" style:rel-height="scale"><draw:image xlink:href="Pictures/4675588ea90f6656f0a60023d227059a.png" xlink:type="simple" xlink:show="embed" xlink:actuate="onLoad"/></draw:frame></text:p>
      <text:h text:style-name="Heading_20_3" text:outline-level="3"><text:bookmark-start text:name="__RefHeading___доказательство_16"/><text:bookmark-start text:name="доказательство6"/>Доказательство<text:bookmark-end text:name="__RefHeading___доказательство_16"/><text:bookmark-end text:name="доказательство6"/></text:h>
      <text:h text:style-name="Heading_20_4" text:outline-level="4"><text:bookmark-start text:name="__RefHeading___первый-случайостроугольный-треугольник_17"/><text:bookmark-start text:name="первый-случайостроугольный-треугольник"/>Первый случай: остроугольный треугольник<text:bookmark-end text:name="__RefHeading___первый-случайостроугольный-треугольник_17"/><text:bookmark-end text:name="первый-случайостроугольный-треугольник"/></text:h>
      <text:p text:style-name="Text_20_body">Рассмотрим треугольник , в котором высоты  и 
пересекаются в точке .</text:p>
      <text:p text:style-name="Text_20_body">Пусть прямая  пересекает окружность, описанную около треугольника , в точке .</text:p>
      <text:p text:style-name="Text_20_body">Докажем, что точка  симметрична точке  относительно стороны .</text:p>
      <text:p text:style-name="Text_20_body">Так как , то достаточно доказать, что .</text:p>
      <text:p text:style-name="Text_20_body">Пусть .</text:p>
      <text:p text:style-name="Text_20_body">Тогда , так как это вписанные углы.</text:p>
      <text:p text:style-name="Text_20_body">Кроме того, так как в прямоугольных треугольниках  и  острые углы  и  равны, то другие острые углы тоже равны, то есть $\angle HAC=\angle
HBC=\frac{\alpha}{2}$.</text:p>
      <text:p text:style-name="Text_20_body">Тогда в треугольнике  отрезок  является биссектрисой и высотой, значит,  – равнобедренный, а  не только высота и биссектриса, но и медиана, то есть .</text:p>
      <text:h text:style-name="Heading_20_4" text:outline-level="4"><text:bookmark-start text:name="__RefHeading___второй-случайтупоугольный-треугольник_18"/><text:bookmark-start text:name="второй-случайтупоугольный-треугольник"/>Второй случай: тупоугольный треугольник<text:bookmark-end text:name="__RefHeading___второй-случайтупоугольный-треугольник_18"/><text:bookmark-end text:name="второй-случайтупоугольный-треугольник"/></text:h>
      <text:p text:style-name="Text_20_body">Рассмотрим треугольник , в котором высоты 
пересекаются в точке .</text:p>
      <text:p text:style-name="Text_20_body">Докажем, что точка , симметричная точке  относительно точки  стороны , лежит на
окружности, описанной около треугольника .</text:p>
      <text:p text:style-name="Text_20_body">Найдем чему равен . </text:p>
      <text:p text:style-name="Text_20_body">Пусть  , тогда , так как они вертикальны.   следует из того, что сумма углов в четырехугольнике равна , а .</text:p>
      <text:p text:style-name="Text_20_body">Треугольники  и  равны, так как каждый из которых состоит из двух треугольников, которое в свою очередь равны соответствующему треугольнику по двум сторонам и углу (,  - общая). Из этого следует, что .</text:p>
      <text:p text:style-name="Text_20_body">Предположим противное, что точка  не лежит на окружности. Тогда существует точка , которая лежит на окружности и на продолжении .</text:p>
      <text:p text:style-name="Text_20_body">Докажем, что .  и опирается на дугу . Эта дуга равна . Тогда дуга , и из того, что  опирается на дугу , следует: .</text:p>
      <text:p text:style-name="Text_20_body">Есть два варианта расположения точки . Либо внутри окружности, либо за ее пределами.</text:p>
      <text:p text:style-name="Text_20_body">Если точка  находится внутри окружности, то получается, что , где  и . Такого не возможно, противоречие.</text:p>
      <text:p text:style-name="Text_20_body">Если точка  находится за пределами окружности, то получается, что , где  и . Такого тоже не возможно, противоречие.</text:p>
      <text:p text:style-name="Text_20_body">Из противоречия следует, что точка  равна точке , то есть  точка  лежит на окружности.</text:p>
      <text:h text:style-name="Heading_20_4" text:outline-level="4"><text:bookmark-start text:name="__RefHeading___третий-случайпрямоугольный-треугольник_19"/><text:bookmark-start text:name="третий-случайпрямоугольный-треугольник"/>Третий случай:прямоугольный треугольник<text:bookmark-end text:name="__RefHeading___третий-случайпрямоугольный-треугольник_19"/><text:bookmark-end text:name="третий-случайпрямоугольный-треугольник"/></text:h>
      <text:p text:style-name="Text_20_body">Рассмотрим треугольник . Его высоты пересекаются в точке .</text:p>
      <text:p text:style-name="Text_20_body">То есть точка , симметричная точке  относительно точки  стороны , это и есть точка , которая в любом случае лежит на около описанной окружности. </text:p>
      <text:h text:style-name="Heading_20_2" text:outline-level="2"><text:bookmark-start text:name="__RefHeading___теорема_20"/><text:bookmark-start text:name="теорема6"/>Теорема<text:bookmark-end text:name="__RefHeading___теорема_20"/><text:bookmark-end text:name="теорема6"/></text:h>
      <text:p text:style-name="Text_20_body">Точки, симметричные ортоцентру треугольника относительно середин
сторон, также лежат на описанной окружности и совпадают с точками,
диаметрально противоположными соответствующим вершинам.</text:p>
      <text:p text:style-name="Text_20_body"><draw:frame draw:style-name="media" draw:name="11" text:anchor-type="as-char" draw:z-index="11" svg:width="7.9375cm" style:rel-width="100%" svg:height="10.409836065574cm" style:rel-height="scale"><draw:image xlink:href="Pictures/0eead01b9628a3f7102a680c44a3b127.jpg" xlink:type="simple" xlink:show="embed" xlink:actuate="onLoad"/></draw:frame></text:p>
      <text:h text:style-name="Heading_20_3" text:outline-level="3"><text:bookmark-start text:name="__RefHeading___доказательство_21"/><text:bookmark-start text:name="доказательство7"/>Доказательство<text:bookmark-end text:name="__RefHeading___доказательство_21"/><text:bookmark-end text:name="доказательство7"/></text:h>
      <text:p text:style-name="Text_20_body">Рассмотрим треугольник , в котором высоты 
пересекаются в точке .</text:p>
      <text:p text:style-name="Text_20_body">Докажем, что точка , симметричная точке  относительно середины  стороны , лежит на
окружности, описанной около треугольника , при этом  –
это диаметр.</text:p>
      <text:p text:style-name="Text_20_body">Рассмотрим центральную симметрию треугольника  относительно точки .</text:p>
      <text:p text:style-name="Text_20_body">Пусть точка  – это образ точки  при такой симметрии, тогда треугольник  отображается в треугольник
, а точка , ортоцентр треугольника , отображается в
точку , ортоцентр треугольника .</text:p>
      <text:p text:style-name="Text_20_body">Нужно доказать, что точка  лежит на окружности, описанной около треугольника .</text:p>
      <text:p text:style-name="Text_20_body">Углы  и  равны (так как симметричные треугольники  и  равны).</text:p>
      <text:p text:style-name="Text_20_body">Кроме того, так как в четырёхугольнике  углы  и  прямые, то . </text:p>
      <text:p text:style-name="Text_20_body">Таким образом .</text:p>
      <text:p text:style-name="Text_20_body">Таким образом в четрёхугольнике  сумма противоположных углов равна , а значит, он
является вписанным, то есть точка  лежит на окружности.</text:p>
      <text:p text:style-name="Text_20_body">Докажем, что  – диаметр.</text:p>
      <text:p text:style-name="Text_20_body">Так как треугольник  отображается в треугольник , то .</text:p>
      <text:p text:style-name="Text_20_body">Но из прямоугольного треугольника  имеем .
Тогда .</text:p>
      <text:p text:style-name="Text_20_body">А так как вписанный прямой угол опирается на диаметр, то  – это диаметр.</text:p>
      <text:h text:style-name="Heading_20_2" text:outline-level="2"><text:bookmark-start text:name="__RefHeading___теорема_22"/><text:bookmark-start text:name="теорема7"/>Теорема<text:bookmark-end text:name="__RefHeading___теорема_22"/><text:bookmark-end text:name="теорема7"/></text:h>
      <text:p text:style-name="Text_20_body">Центр описанной около треугольника окружности служит ортоцентром
треугольника с вершинами в серединах сторон данного треугольника.</text:p>
      <text:p text:style-name="Text_20_body"><draw:frame draw:style-name="media" draw:name="12" text:anchor-type="as-char" draw:z-index="12" svg:width="7.9375cm" style:rel-width="100%" svg:height="7.9207542194093cm" style:rel-height="scale"><draw:image xlink:href="Pictures/670419ca58cb288de1f5e315fd3b821b.jpg" xlink:type="simple" xlink:show="embed" xlink:actuate="onLoad"/></draw:frame></text:p>
      <text:h text:style-name="Heading_20_3" text:outline-level="3"><text:bookmark-start text:name="__RefHeading___доказательство_23"/><text:bookmark-start text:name="доказательство8"/>Доказательство<text:bookmark-end text:name="__RefHeading___доказательство_23"/><text:bookmark-end text:name="доказательство8"/></text:h>
      <text:p text:style-name="Text_20_body">Рассмотрим треугольник , в котором точки  – это
середины сторон , а точка  – центр описанной
окружности.</text:p>
      <text:p text:style-name="Text_20_body">Докажем, что  – ортоцентр треугольника .</text:p>
      <text:p text:style-name="Text_20_body">Так как центр описанной окружности лежит на серединных перпендикулярах к сторонам треугольника, то, например, .</text:p>
      <text:p text:style-name="Text_20_body">А так как  средняя линия, и, следовательно, , то
.</text:p>
      <text:p text:style-name="Text_20_body">Таким образом  – это высота треугольника .</text:p>
      <text:p text:style-name="Text_20_body">Аналогично  и  – высоты треугольника .</text:p>
      <text:p text:style-name="Text_20_body">Таким образом точка  является ортоцентром треугольника .</text:p>
      <text:h text:style-name="Heading_20_2" text:outline-level="2"><text:bookmark-start text:name="__RefHeading___следствие_24"/><text:bookmark-start text:name="следствие1"/>Следствие<text:bookmark-end text:name="__RefHeading___следствие_24"/><text:bookmark-end text:name="следствие1"/></text:h>
      <text:p text:style-name="Text_20_body">Точки ,  и  лежат на одной прямой, причем , в частности, .</text:p>
      <text:h text:style-name="Heading_20_2" text:outline-level="2"><text:bookmark-start text:name="__RefHeading___теорема_25"/><text:bookmark-start text:name="теорема8"/>Теорема<text:bookmark-end text:name="__RefHeading___теорема_25"/><text:bookmark-end text:name="теорема8"/></text:h>
      <text:p text:style-name="Text_20_body">Расстояние от вершины треугольника до ортоцентра вдвое больше, чем
расстояние от центра описанной окружности до противоположной
стороны.</text:p>
      <text:h text:style-name="Heading_20_3" text:outline-level="3"><text:bookmark-start text:name="__RefHeading___доказательство_26"/><text:bookmark-start text:name="доказательство9"/>Доказательство<text:bookmark-end text:name="__RefHeading___доказательство_26"/><text:bookmark-end text:name="доказательство9"/></text:h>
      <text:p text:style-name="Text_20_body">Рассмотрим треугольник , в котором точка  – это ортоцентр,
а точка  – это центр описанной окружности.</text:p>
      <text:p text:style-name="Text_20_body">Докажем, что расстояние от точки  до стороны  (обозначим его ) вдвое
меньше отрезка .</text:p>
      <text:p text:style-name="Text_20_body">Основываясь на следствии \ref{sle96-1}, построим треугольник , для которого треугольник  будет
серединным.</text:p>
      <text:p text:style-name="Text_20_body">Тогда по следствию \ref{sle96-2} точка  является центром окружности, описанной около .</text:p>
      <text:p text:style-name="Text_20_body">Таким образом отрезок  в треугольнике  соответствует отрезку  в
треугольнике .</text:p>
      <text:p text:style-name="Text_20_body">А так как по следствию \ref{sle96-1} эти треугольники подобны с коэффициентом , получаем, что .</text:p>
      <text:h text:style-name="Heading_20_2" text:outline-level="2"><text:bookmark-start text:name="__RefHeading___теорема_27"/><text:bookmark-start text:name="теорема9"/>Теорема<text:bookmark-end text:name="__RefHeading___теорема_27"/><text:bookmark-end text:name="теорема9"/></text:h>
      <text:p text:style-name="Text_20_body">Если  - центр описанной окружности , то
.</text:p>
      <text:p text:style-name="Text_20_body"><draw:frame draw:style-name="media" draw:name="13" text:anchor-type="as-char" draw:z-index="13" svg:width="7.9375cm" style:rel-width="100%" svg:height="7.9880573248408cm" style:rel-height="scale"><draw:image xlink:href="Pictures/4da80e0a46bf5011c285ddfee93f7897.jpg" xlink:type="simple" xlink:show="embed" xlink:actuate="onLoad"/></draw:frame></text:p>
      <text:h text:style-name="Heading_20_3" text:outline-level="3"><text:bookmark-start text:name="__RefHeading___доказательство_28"/><text:bookmark-start text:name="доказательство10"/>Доказательство<text:bookmark-end text:name="__RefHeading___доказательство_28"/><text:bookmark-end text:name="доказательство10"/></text:h>
      <text:p text:style-name="Text_20_body">Рассмотрим треугольник , в котором точка  – центр описанной
окружности, точка  – ортоцентр,  – середина стороны ,
 – высота.</text:p>
      <text:p text:style-name="Text_20_body">Отложим на серединном перпендикуляре  точку  так, чтобы .</text:p>
      <text:p text:style-name="Text_20_body">Тогда  – параллелограмм (так как диагонали точкой пересечения делятся пополам), а, следовательно,
.</text:p>
      <text:p text:style-name="Text_20_body">Кроме того прямые  и  перпендикулярны стороне , следовательно .</text:p>
      <text:p text:style-name="Text_20_body">Кроме того по теореме \ref{117} .</text:p>
      <text:p text:style-name="Text_20_body">Следовательно,  – параллелограмм, а значит . </text:p>
      <text:p text:style-name="Text_20_body">Таким образом .</text:p>
      <text:h text:style-name="Heading_20_2" text:outline-level="2"><text:bookmark-start text:name="__RefHeading___теорема_29"/><text:bookmark-start text:name="теорема10"/>Теорема<text:bookmark-end text:name="__RefHeading___теорема_29"/><text:bookmark-end text:name="теорема10"/></text:h>
      <text:p text:style-name="Text_20_body"> , где   – радиус описанной
окружности;  – длины сторон треугольника.</text:p>
      <text:p text:style-name="Text_20_body"><draw:frame draw:style-name="media" draw:name="14" text:anchor-type="as-char" draw:z-index="14" svg:width="7.9375cm" style:rel-width="100%" svg:height="8.0584523809524cm" style:rel-height="scale"><draw:image xlink:href="Pictures/d60fcce8e0058a4f84c90fecfac247de.jpg" xlink:type="simple" xlink:show="embed" xlink:actuate="onLoad"/></draw:frame></text:p>
      <text:h text:style-name="Heading_20_3" text:outline-level="3"><text:bookmark-start text:name="__RefHeading___доказательство_30"/><text:bookmark-start text:name="доказательство11"/>Доказательство<text:bookmark-end text:name="__RefHeading___доказательство_30"/><text:bookmark-end text:name="доказательство11"/></text:h>
      <text:p text:style-name="Text_20_body">Рассмотрим остроугольный треугольник , около которого описана окружность с
центром . Центральный угол  и вписанный угол  опираются
на дугу , поэтому .  Кроме того по
обобщённой теореме синусов верны соотношения $a=2R\sin{A},
b=2R\sin{B}, c=2R\sin{\gamma}$.  Учитывая эти соотношения, а так же
теорему \ref{119}, получаем</text:p>
      <text:p text:style-name="Text_20_body">Если треугольник тупоугольный с тупым углом , то , но доказательства это не меняет, так как .</text:p>
      <text:p text:style-name="Text_20_body">Если треугольник прямоугольный с прямым углом , то , и доказательство  не меняется.</text:p>
      <text:h text:style-name="Heading_20_2" text:outline-level="2"><text:bookmark-start text:name="__RefHeading___следствие_31"/><text:bookmark-start text:name="следствие2"/>Следствие<text:bookmark-end text:name="__RefHeading___следствие_31"/><text:bookmark-end text:name="следствие2"/></text:h>
      <text:p text:style-name="Text_20_body"><text:line-break/>
 </text:p>
      <text:h text:style-name="Heading_20_2" text:outline-level="2"><text:bookmark-start text:name="__RefHeading___теорема_32"/><text:bookmark-start text:name="теорема11"/>Теорема<text:bookmark-end text:name="__RefHeading___теорема_32"/><text:bookmark-end text:name="теорема11"/></text:h>
      <text:p text:style-name="Text_20_body">.</text:p>
      <text:h text:style-name="Heading_20_3" text:outline-level="3"><text:bookmark-start text:name="__RefHeading___доказательство_33"/><text:bookmark-start text:name="доказательство12"/>Доказательство<text:bookmark-end text:name="__RefHeading___доказательство_33"/><text:bookmark-end text:name="доказательство12"/></text:h>
      <text:p text:style-name="Text_20_body"><draw:frame draw:style-name="media" draw:name="15" text:anchor-type="as-char" draw:z-index="15" svg:width="7.9375cm" style:rel-width="100%" svg:height="6.2880195214106cm" style:rel-height="scale"><draw:image xlink:href="Pictures/f308cb889c71f0d3be8c5e37ef84f11c.png" xlink:type="simple" xlink:show="embed" xlink:actuate="onLoad"/></draw:frame>
<draw:frame draw:style-name="media" draw:name="16" text:anchor-type="as-char" draw:z-index="16" svg:width="7.9375cm" style:rel-width="100%" svg:height="6.2880195214106cm" style:rel-height="scale"><draw:image xlink:href="Pictures/c44cefa86d285bbd77dbb06b5ebcf0bf.png" xlink:type="simple" xlink:show="embed" xlink:actuate="onLoad"/></draw:frame></text:p>
      <text:p text:style-name="Text_20_body">Рассмотрим треугольник , с высотами  и . </text:p>
      <text:p text:style-name="Text_20_body">Первое равенство следует из треугольника , второе – из треугольника , а третье из теоремы синусов для треугольника . Модуль появляется из-за случая, когда  – тупой.</text:p>
      <text:h text:style-name="Heading_20_3" text:outline-level="3"><text:bookmark-start text:name="__RefHeading___ссылки_34"/><text:bookmark-start text:name="ссылки"/>Ссылки<text:bookmark-end text:name="__RefHeading___ссылки_34"/><text:bookmark-end text:name="ссылки"/></text:h>
      <text:p text:style-name="Text_20_body"><text:a xlink:type="simple" xlink:href="https://math.stackexchange.com/questions/1767751/distance-between-incentre-and-orthocentre" text:style-name="Internet_20_link" text:visited-style-name="Visited_20_Internet_20_Link">https://math.stackexchange.com/questions/1767751/distance-between-incentre-and-orthocentre</text:a></text:p>
      <text:p text:style-name="Text_20_body">here  is inradius and  is circumradius. I considered  is orthocentre and  is incentre). I
could find  and 
So applying cosine rule I got</text:p>
      <text:p text:style-name="Text_20_body">$</text:p>
      <text:h text:style-name="Heading_20_2" text:outline-level="2"><text:bookmark-start text:name="__RefHeading___теорема-расстояние-между-ортоцентром-и-инцентром_35"/><text:bookmark-start text:name="теорема-расстояние-между-ортоцентром-и-инцентром"/>Теорема (расстояние между ортоцентром и инцентром)<text:bookmark-end text:name="__RefHeading___теорема-расстояние-между-ортоцентром-и-инцентром_35"/><text:bookmark-end text:name="теорема-расстояние-между-ортоцентром-и-инцентром"/></text:h>
      <text:h text:style-name="Heading_20_3" text:outline-level="3"><text:bookmark-start text:name="__RefHeading___доказательство_36"/><text:bookmark-start text:name="доказательство13"/>Доказательство<text:bookmark-end text:name="__RefHeading___доказательство_36"/><text:bookmark-end text:name="доказательство13"/></text:h>
      <text:p text:style-name="Text_20_body">Чтобы центр масс треугольника попал в инцентр  вершины  нужно загрузить массами  соответственно.</text:p>
      <text:p text:style-name="Text_20_body">Тогда для любой точки  будет верно равенство </text:p>
      <text:p text:style-name="Text_20_body">Тогда можно взять вместо точки  ортоцентр :</text:p>
      <text:p text:style-name="Text_20_body">Вспомним, что . Тогда</text:p>
      <text:h text:style-name="Heading_20_3" text:outline-level="3"><text:bookmark-start text:name="__RefHeading___лемма-0_37"/><text:bookmark-start text:name="лемма-0"/>Лемма 0<text:bookmark-end text:name="__RefHeading___лемма-0_37"/><text:bookmark-end text:name="лемма-0"/></text:h>
      <text:h text:style-name="Heading_20_3" text:outline-level="3"><text:bookmark-start text:name="__RefHeading___лемма-1_38"/><text:bookmark-start text:name="лемма-1"/>Лемма 1<text:bookmark-end text:name="__RefHeading___лемма-1_38"/><text:bookmark-end text:name="лемма-1"/></text:h>
      <text:h text:style-name="Heading_20_3" text:outline-level="3"><text:bookmark-start text:name="__RefHeading___лемма-2_39"/><text:bookmark-start text:name="лемма-2"/>Лемма 2<text:bookmark-end text:name="__RefHeading___лемма-2_39"/><text:bookmark-end text:name="лемма-2"/></text:h>
      <text:h text:style-name="Heading_20_4" text:outline-level="4"><text:bookmark-start text:name="__RefHeading___продолжение-доказательства_40"/><text:bookmark-start text:name="продолжение-доказательства"/>продолжение доказательства<text:bookmark-end text:name="__RefHeading___продолжение-доказательства_40"/><text:bookmark-end text:name="продолжение-доказательства"/></text:h>
      <text:p text:style-name="Text_20_body">Тогда </text:p>
      <text:h text:style-name="Heading_20_2" text:outline-level="2"><text:bookmark-start text:name="__RefHeading___теорема_41"/><text:bookmark-start text:name="теорема12"/>Теорема<text:bookmark-end text:name="__RefHeading___теорема_41"/><text:bookmark-end text:name="теорема12"/></text:h>
      <text:h text:style-name="Heading_20_3" text:outline-level="3"><text:bookmark-start text:name="__RefHeading___доказательство_42"/><text:bookmark-start text:name="доказательство14"/>Доказательство<text:bookmark-end text:name="__RefHeading___доказательство_42"/><text:bookmark-end text:name="доказательство14"/></text:h>
      <text:h text:style-name="Heading_20_2" text:outline-level="2"><text:bookmark-start text:name="__RefHeading___лемма-3_43"/><text:bookmark-start text:name="лемма-3"/>Лемма 3<text:bookmark-end text:name="__RefHeading___лемма-3_43"/><text:bookmark-end text:name="лемма-3"/></text:h>
      <text:h text:style-name="Heading_20_4" text:outline-level="4"><text:bookmark-start text:name="__RefHeading___продолжение-доказательства_44"/><text:bookmark-start text:name="продолжение-доказательства1"/>продолжение доказательства<text:bookmark-end text:name="__RefHeading___продолжение-доказательства_44"/><text:bookmark-end text:name="продолжение-доказательства1"/></text:h>
      <text:p text:style-name="Text_20_body">Тогда </text:p>
      <text:p text:style-name="Text_20_body">

$=\dfrac{1}{4(p-a)^2}\left(4R^2(-a+b+c)^2-(a^4 - a^3 b - a^3 c
+ b^4  - a b^3  + b^3 c
+ c^4 - a c^3   + b c^3
+ a^2 b c - a b^2 c - a b c^2)\right)$</text:p>
      <text:p text:style-name="Text_20_body">$=\dfrac{1}{4(p-a)^2}\left(4R^2(-a+b+c)^2-(
- a^3(-a+b+c)
+ b^3(-a+b+c)
+ c^3(-a+b+c)
- abc(-a+b+c)\right)$</text:p>
      <text:p text:style-name="Text_20_body">$=\dfrac{1}{4(p-a)^2}\left(16R^2(p-a)^2-2(p-a)(
- a^3+ b^3+ c^3- abc)\right)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08:30</meta:creation-date>
    <dc:creator>Generated</dc:creator>
    <dc:date>2026-08-19T17::08:30</dc:date>
    <dc:language>en-US</dc:language>
    <meta:editing-cycles>1</meta:editing-cycles>
    <meta:editing-duration>PT0S</meta:editing-duration>
    <dc:title>math-public:otrtocentr</dc:title>
  </office:meta>
</office:document-meta>
</file>