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1d3d5ff0fc5c013b9c26d87a61bb35.jpg"/>
  <manifest:file-entry manifest:media-type="image/gif" manifest:full-path="Pictures/35c3b1c498c0b8858778d1fed1cb08c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1"/><text:bookmark-start text:name="__RefHeading___задача-1_1"/><text:bookmark-start text:name="задача-1"/>Задача 1<text:bookmark-end text:name="__RefHeading___задача-1_1"/><text:bookmark-end text:name="задача-1"/></text:h>
      <text:p text:style-name="Text_20_body">Постройте сечение правильной четырехугольной пирамиды  плоскостью, проходящей через точки  и середину ребра 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5f1d3d5ff0fc5c013b9c26d87a61bb3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3.070416666667cm" svg:height="11.191875cm"><draw:image xlink:href="Pictures/35c3b1c498c0b8858778d1fed1cb08c5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1</meta:creation-date>
    <dc:creator>Generated</dc:creator>
    <dc:date>2026-08-20T14::03:01</dc:date>
    <dc:language>en-US</dc:language>
    <meta:editing-cycles>1</meta:editing-cycles>
    <meta:editing-duration>PT0S</meta:editing-duration>
    <dc:title>math-public:par_rebru_dvugr_z1</dc:title>
  </office:meta>
</office:document-meta>
</file>