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38c6563746681e7bb38bff4cf54a155.jpg"/>
  <manifest:file-entry manifest:media-type="image/jpeg" manifest:full-path="Pictures/916e8c9de26887879543ed48c30bd4f8.jpg"/>
  <manifest:file-entry manifest:media-type="image/jpeg" manifest:full-path="Pictures/4503f490cf56ce84199a021c8f894006.jpg"/>
  <manifest:file-entry manifest:media-type="image/jpeg" manifest:full-path="Pictures/bcd52d4409ded108913ab1b9613571c8.jpg"/>
  <manifest:file-entry manifest:media-type="image/jpeg" manifest:full-path="Pictures/9dc10dcd8efc3ed0ae9b4b02d4bee6c8.jpg"/>
  <manifest:file-entry manifest:media-type="image/jpeg" manifest:full-path="Pictures/a13576d2dfe900fa3953471ec4e37641.jpg"/>
  <manifest:file-entry manifest:media-type="image/jpeg" manifest:full-path="Pictures/072e3163f8b29779f2f97eb8d6564f4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parallelogramm"/><text:bookmark-start text:name="__RefHeading___параллелограмм_1"/><text:bookmark-start text:name="параллелограмм"/>Параллелограмм<text:bookmark-end text:name="__RefHeading___параллелограмм_1"/><text:bookmark-end text:name="параллелограмм"/></text:h>
      <text:h text:style-name="Heading_20_2" text:outline-level="2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p text:style-name="Text_20_body"><text:span text:style-name="Strong_20_Emphasis">Параллелограммом</text:span> называется четырехугольник, у которого
противоположные стороны попарно параллельны.<text:line-break/>
<draw:frame draw:style-name="media" draw:name="0" text:anchor-type="as-char" draw:z-index="0" svg:width="7.9375cm" style:rel-width="100%" svg:height="5.2315340909091cm" style:rel-height="scale"><draw:image xlink:href="Pictures/a38c6563746681e7bb38bff4cf54a155.jpg" xlink:type="simple" xlink:show="embed" xlink:actuate="onLoad"/></draw:frame></text:p>
      <text:h text:style-name="Heading_20_2" text:outline-level="2"><text:bookmark-start text:name="__RefHeading___определение_3"/><text:bookmark-start text:name="определение1"/>Определение<text:bookmark-end text:name="__RefHeading___определение_3"/><text:bookmark-end text:name="определение1"/></text:h>
      <text:p text:style-name="Text_20_body"><text:span text:style-name="Strong_20_Emphasis">Высотой</text:span> параллелограмма называется перпендикуляр, опущенный из точки
на стороне параллелограмма на прямую, содержащую параллельную ей
сторону, а также длина этого перпендикуляра.</text:p>
      <text:p text:style-name="Text_20_body"><draw:frame draw:style-name="media" draw:name="1" text:anchor-type="as-char" draw:z-index="1" svg:width="7.9375cm" style:rel-width="100%" svg:height="5.9892045454545cm" style:rel-height="scale"><draw:image xlink:href="Pictures/916e8c9de26887879543ed48c30bd4f8.jpg" xlink:type="simple" xlink:show="embed" xlink:actuate="onLoad"/></draw:frame></text:p>
      <text:h text:style-name="Heading_20_2" text:outline-level="2"><text:bookmark-start text:name="__RefHeading___замечание_4"/><text:bookmark-start text:name="замечание"/>Замечание<text:bookmark-end text:name="__RefHeading___замечание_4"/><text:bookmark-end text:name="замечание"/></text:h>
      <text:p text:style-name="Text_20_body">Из каждой вершины параллелограмма можно провести две высоты.</text:p>
      <text:p text:style-name="Text_20_body"><draw:frame draw:style-name="media" draw:name="2" text:anchor-type="as-char" draw:z-index="2" svg:width="3.96875cm" style:rel-width="100%" svg:height="2.9597457627119cm" style:rel-height="scale"><draw:image xlink:href="Pictures/4503f490cf56ce84199a021c8f894006.jpg" xlink:type="simple" xlink:show="embed" xlink:actuate="onLoad"/></draw:frame><draw:frame draw:style-name="media" draw:name="3" text:anchor-type="as-char" draw:z-index="3" svg:width="3.96875cm" style:rel-width="100%" svg:height="2.9597457627119cm" style:rel-height="scale"><draw:image xlink:href="Pictures/bcd52d4409ded108913ab1b9613571c8.jpg" xlink:type="simple" xlink:show="embed" xlink:actuate="onLoad"/></draw:frame></text:p>
      <text:h text:style-name="Heading_20_2" text:outline-level="2"><text:bookmark-start text:name="__RefHeading___свойства-и-признаки-параллелограмма_5"/><text:bookmark-start text:name="свойства-и-признаки-параллелограмма"/>Свойства и признаки параллелограмма<text:bookmark-end text:name="__RefHeading___свойства-и-признаки-параллелограмма_5"/><text:bookmark-end text:name="свойства-и-признаки-параллелограмма"/></text:h>
      <text:list text:style-name="List_20_1" text:continue-numbering="false">
        <text:list-item>
          <text:p text:style-name="List_20_1_Content_First"> <text:a xlink:type="simple" xlink:href="http://wiki.sch239.net/math-public/svojstva_parallelogramma" text:style-name="Internet_20_link" text:visited-style-name="Visited_20_Internet_20_Link">Свойства параллелограмма</text:a></text:p>
        </text:list-item>
        <text:list-item>
          <text:p text:style-name="List_20_1_Content_Last"> <text:a xlink:type="simple" xlink:href="http://wiki.sch239.net/math-public/priznaki_parallelogramma" text:style-name="Internet_20_link" text:visited-style-name="Visited_20_Internet_20_Link">Признаки параллелограмма</text:a></text:p>
        </text:list-item>
      </text:list>
      <text:h text:style-name="Heading_20_2" text:outline-level="2"><text:bookmark-start text:name="__RefHeading___утверждение_6"/><text:bookmark-start text:name="утверждение"/>Утверждение<text:bookmark-end text:name="__RefHeading___утверждение_6"/><text:bookmark-end text:name="утверждение"/></text:h>
      <text:p text:style-name="Text_20_body">Если в параллелограмме  из угла  проведена биссектриса 
(), то треугольник  – равнобедренный.</text:p>
      <text:p text:style-name="Text_20_body"><draw:frame draw:style-name="media" draw:name="4" text:anchor-type="as-char" draw:z-index="4" svg:width="7.9375cm" style:rel-width="100%" svg:height="4.7231404958678cm" style:rel-height="scale"><draw:image xlink:href="Pictures/9dc10dcd8efc3ed0ae9b4b02d4bee6c8.jpg" xlink:type="simple" xlink:show="embed" xlink:actuate="onLoad"/></draw:frame></text:p>
      <text:h text:style-name="Heading_20_3" text:outline-level="3"><text:bookmark-start text:name="__RefHeading___доказательство_7"/><text:bookmark-start text:name="доказательство"/>Доказательство<text:bookmark-end text:name="__RefHeading___доказательство_7"/><text:bookmark-end text:name="доказательство"/></text:h>
      <text:p text:style-name="Text_20_body"><draw:frame draw:style-name="media" draw:name="5" text:anchor-type="as-char" draw:z-index="5" svg:width="7.9375cm" style:rel-width="100%" svg:height="4.7231404958678cm" style:rel-height="scale"><draw:image xlink:href="Pictures/a13576d2dfe900fa3953471ec4e37641.jpg" xlink:type="simple" xlink:show="embed" xlink:actuate="onLoad"/></draw:frame></text:p>
      <text:p text:style-name="Text_20_body">Так как , то , как накрест лежащие.</text:p>
      <text:p text:style-name="Text_20_body">Но тогда , и треугольник  – равнобедренный.</text:p>
      <text:h text:style-name="Heading_20_2" text:outline-level="2"><text:bookmark-start text:name="__RefHeading___утверждение_8"/><text:bookmark-start text:name="утверждение1"/>Утверждение<text:bookmark-end text:name="__RefHeading___утверждение_8"/><text:bookmark-end text:name="утверждение1"/></text:h>
      <text:p text:style-name="Text_20_body">Биссектрисы соседних углов параллелограмма пересекаются под прямым
углом.</text:p>
      <text:p text:style-name="Text_20_body"><draw:frame draw:style-name="media" draw:name="6" text:anchor-type="as-char" draw:z-index="6" svg:width="7.9375cm" style:rel-width="100%" svg:height="4.7231404958678cm" style:rel-height="scale"><draw:image xlink:href="Pictures/072e3163f8b29779f2f97eb8d6564f46.jpg" xlink:type="simple" xlink:show="embed" xlink:actuate="onLoad"/></draw:frame></text:p>
      <text:h text:style-name="Heading_20_3" text:outline-level="3"><text:bookmark-start text:name="__RefHeading___доказательство_9"/><text:bookmark-start text:name="доказательство1"/>Доказательство<text:bookmark-end text:name="__RefHeading___доказательство_9"/><text:bookmark-end text:name="доказательство1"/></text:h>
      <text:p text:style-name="Text_20_body">Пусть биссектрисы  и  пересекаются в точке .</text:p>
      <text:p text:style-name="Text_20_body">Рассмотрим треугольник .</text:p>
      <text:p text:style-name="Text_20_body">Так как  и  - биссектрисы, то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3::59:20</meta:creation-date>
    <dc:creator>Generated</dc:creator>
    <dc:date>2026-08-20T13::59:20</dc:date>
    <dc:language>en-US</dc:language>
    <meta:editing-cycles>1</meta:editing-cycles>
    <meta:editing-duration>PT0S</meta:editing-duration>
    <dc:title>math-public:parallelogramm</dc:title>
  </office:meta>
</office:document-meta>
</file>