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3ba61cf12cec66ed317522d86f42d9.jpg"/>
  <manifest:file-entry manifest:media-type="image/jpeg" manifest:full-path="Pictures/8c1b2184c73eecc83d9f7435359aa7f3.jpg"/>
  <manifest:file-entry manifest:media-type="image/jpeg" manifest:full-path="Pictures/298474b46f89b9fb348dc4ba36e94782.jpg"/>
  <manifest:file-entry manifest:media-type="image/jpeg" manifest:full-path="Pictures/0c37990f1b1c403030f409ed549a5ccd.jpg"/>
  <manifest:file-entry manifest:media-type="image/jpeg" manifest:full-path="Pictures/37ba7a4cb2be35e2e7f0fb18c4fb1df5.jpg"/>
  <manifest:file-entry manifest:media-type="image/jpeg" manifest:full-path="Pictures/64117df0e8753c06f07721a72150c884.jpg"/>
  <manifest:file-entry manifest:media-type="image/jpeg" manifest:full-path="Pictures/ebe72049c6520c39bc38c753c9110d4a.jpg"/>
  <manifest:file-entry manifest:media-type="image/jpeg" manifest:full-path="Pictures/e059ee4a80343e0300d95fecefd51a8a.jpg"/>
  <manifest:file-entry manifest:media-type="image/jpeg" manifest:full-path="Pictures/b3e749f09e94f22eed615185d33193a1.jpg"/>
  <manifest:file-entry manifest:media-type="image/jpeg" manifest:full-path="Pictures/89e7fddcd714471836c47679670d872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loshchadi_razlichnyh_mnogougolnikov"/><text:bookmark-start text:name="__RefHeading___площади-различных-многоугольников_1"/><text:bookmark-start text:name="площади-различных-многоугольников"/>Площади различных многоугольников<text:bookmark-end text:name="__RefHeading___площади-различных-многоугольников_1"/><text:bookmark-end text:name="площади-различных-многоугольников"/></text:h>
      <text:h text:style-name="Heading_20_2" text:outline-level="2"><text:bookmark-start text:name="__RefHeading___площадь-прямоугольника_2"/><text:bookmark-start text:name="площадь-прямоугольника"/>Площадь прямоугольника<text:bookmark-end text:name="__RefHeading___площадь-прямоугольника_2"/><text:bookmark-end text:name="площадь-прямоугольника"/></text:h>
      <text:p text:style-name="Text_20_body">Площадь прямоугольника равна произведению его смежных сторон.</text:p>
      <text:p text:style-name="Text_20_body"><draw:frame draw:style-name="media" draw:name="0" text:anchor-type="as-char" draw:z-index="0" svg:width="7.9375cm" style:rel-width="100%" svg:height="8.1389593908629cm" style:rel-height="scale"><draw:image xlink:href="Pictures/643ba61cf12cec66ed317522d86f42d9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прямоугольник  со сторонами  и .</text:p>
      <text:p text:style-name="Text_20_body">Докажем, что его площадь .</text:p>
      <text:p text:style-name="Text_20_body">Достроим прямоугольник  до квадрата , продлив прямую  за
точку  на отрезок , и прямую  за точку  на отрезок
.</text:p>
      <text:p text:style-name="Text_20_body">Тогда  и  – это квадраты, и их площади равны
соответственно  и .</text:p>
      <text:p text:style-name="Text_20_body">Кроме того,  – это прямоугольник со сторонами  и , следовательно, его площадь
равна площади .</text:p>
      <text:p text:style-name="Text_20_body">Обозначим площадь  за .</text:p>
      <text:p text:style-name="Text_20_body">Тогда
.</text:p>
      <text:p text:style-name="Text_20_body">С другой стороны
.</text:p>
      <text:p text:style-name="Text_20_body">Откуда получаем, что , то
есть .</text:p>
      <text:h text:style-name="Heading_20_2" text:outline-level="2"><text:bookmark-start text:name="__RefHeading___площадь-прямоугольного-треугольника_4"/><text:bookmark-start text:name="площадь-прямоугольного-треугольника"/>Площадь прямоугольного треугольника<text:bookmark-end text:name="__RefHeading___площадь-прямоугольного-треугольника_4"/><text:bookmark-end text:name="площадь-прямоугольного-треугольника"/></text:h>
      <text:p text:style-name="Text_20_body">Площадь прямоугольного треугольника равна полупроизведению его катетов.</text:p>
      <text:p text:style-name="Text_20_body"><draw:frame draw:style-name="media" draw:name="1" text:anchor-type="as-char" draw:z-index="1" svg:width="7.9375cm" style:rel-width="100%" svg:height="9.8626399253731cm" style:rel-height="scale"><draw:image xlink:href="Pictures/8c1b2184c73eecc83d9f7435359aa7f3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Рассмотрим прямоугольный треугольник , в котором  и . </text:p>
      <text:p text:style-name="Text_20_body">Докажем, что .</text:p>
      <text:p text:style-name="Text_20_body">Достроим треугольник  до прямоугольника .</text:p>
      <text:p text:style-name="Text_20_body">Тогда
.</text:p>
      <text:p text:style-name="Text_20_body">Следовательно, .</text:p>
      <text:h text:style-name="Heading_20_2" text:outline-level="2"><text:bookmark-start text:name="__RefHeading___площадь-треугольника_6"/><text:bookmark-start text:name="площадь-треугольника"/>Площадь треугольника<text:bookmark-end text:name="__RefHeading___площадь-треугольника_6"/><text:bookmark-end text:name="площадь-треугольника"/></text:h>
      <text:p text:style-name="Text_20_body">Площадь треугольника равна половине произведения любой из его сторон
и проведенной к ней высоты.</text:p>
      <text:p text:style-name="Text_20_body"><draw:frame draw:style-name="media" draw:name="2" text:anchor-type="as-char" draw:z-index="2" svg:width="3.96875cm" style:rel-width="100%" svg:height="5.0073014018692cm" style:rel-height="scale"><draw:image xlink:href="Pictures/298474b46f89b9fb348dc4ba36e94782.jpg" xlink:type="simple" xlink:show="embed" xlink:actuate="onLoad"/></draw:frame>
<draw:frame draw:style-name="media" draw:name="3" text:anchor-type="as-char" draw:z-index="3" svg:width="3.96875cm" style:rel-width="100%" svg:height="5.0073014018692cm" style:rel-height="scale"><draw:image xlink:href="Pictures/0c37990f1b1c403030f409ed549a5ccd.jpg" xlink:type="simple" xlink:show="embed" xlink:actuate="onLoad"/></draw:frame>
<draw:frame draw:style-name="media" draw:name="4" text:anchor-type="as-char" draw:z-index="4" svg:width="3.96875cm" style:rel-width="100%" svg:height="3.6689523381295cm" style:rel-height="scale"><draw:image xlink:href="Pictures/37ba7a4cb2be35e2e7f0fb18c4fb1df5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2"/>Доказательство<text:bookmark-end text:name="__RefHeading___доказательство_7"/><text:bookmark-end text:name="доказательство2"/></text:h>
      <text:p text:style-name="Text_20_body">Рассмотрим треугольник , в котором  – это высота.</text:p>
      <text:p text:style-name="Text_20_body">Докажем, что </text:p>
      <text:p text:style-name="Text_20_body">Возможны три случая:</text:p>
      <text:list text:style-name="Numbering_20_1" text:continue-numbering="false">
        <text:list-item>
          <text:p text:style-name="Numbering_20_1_Content_First"> точка  совпадает с одним из концов отрезка , например с точкой ;</text:p>
        </text:list-item>
        <text:list-item>
          <text:p text:style-name="Numbering_20_1_Content"> точка  принадлежит отрезку  и не совпадает с его концами;</text:p>
        </text:list-item>
        <text:list-item>
          <text:p text:style-name="Numbering_20_1_Content_Last"> точка  лежит за пределами отрезка .</text:p>
        </text:list-item>
      </text:list>
      <text:h text:style-name="Heading_20_4" text:outline-level="4"><text:bookmark-start text:name="__RefHeading___первый-случай_8"/><text:bookmark-start text:name="первый-случай"/>Первый случай<text:bookmark-end text:name="__RefHeading___первый-случай_8"/><text:bookmark-end text:name="первый-случай"/></text:h>
      <text:p text:style-name="Text_20_body">Пусть высота из точки  падает в один из
концов отрезка , например в вершину .</text:p>
      <text:p text:style-name="Text_20_body">Тогда  и  – прямоугольный, следовательно, по
теореме получаем .</text:p>
      <text:h text:style-name="Heading_20_4" text:outline-level="4"><text:bookmark-start text:name="__RefHeading___второй-случай_9"/><text:bookmark-start text:name="второй-случай"/>Второй случай<text:bookmark-end text:name="__RefHeading___второй-случай_9"/><text:bookmark-end text:name="второй-случай"/></text:h>
      <text:p text:style-name="Text_20_body">Пусть высота  падает внутрь отрезка .</text:p>
      <text:p text:style-name="Text_20_body">Тогда высота  разбивает треугольник  на два прямоугольных треугольника  и ,
следовательно, $S_{ABC}=S_{ABH}+S_{BHC}=\dfrac{1}{2}\cdot BH\cdot
AH+\dfrac{1}{2}\cdot BH\cdot HC=\dfrac{1}{2}\cdot BH\cdot
(AH+HC)=\frac{1}{2}\cdot BH\cdot AC$.</text:p>
      <text:h text:style-name="Heading_20_4" text:outline-level="4"><text:bookmark-start text:name="__RefHeading___третий-случай_10"/><text:bookmark-start text:name="третий-случай"/>Третий случай<text:bookmark-end text:name="__RefHeading___третий-случай_10"/><text:bookmark-end text:name="третий-случай"/></text:h>
      <text:p text:style-name="Text_20_body">Пусть высота  падает вне отрезка , например за точку .</text:p>
      <text:p text:style-name="Text_20_body">Тогда</text:p>
      <text:p text:style-name="Text_20_body">$S_{ABC}=S_{ABH}-S_{BCH}=\dfrac{1}{2}\cdot BH\cdot
AH-\dfrac{1}{2}\cdot BH\cdot CH=\dfrac{1}{2}\cdot BH\cdot
(AH-CH)=\dfrac{1}{2}\cdot BH\cdot AC$.</text:p>
      <text:h text:style-name="Heading_20_2" text:outline-level="2"><text:bookmark-start text:name="__RefHeading___площадь-параллелограмма_11"/><text:bookmark-start text:name="площадь-параллелограмма"/>Площадь параллелограмма<text:bookmark-end text:name="__RefHeading___площадь-параллелограмма_11"/><text:bookmark-end text:name="площадь-параллелограмма"/></text:h>
      <text:p text:style-name="Text_20_body">Площадь параллелограмма равна произведению его стороны на высоту,
проведенную к этой стороне.</text:p>
      <text:p text:style-name="Text_20_body"><draw:frame draw:style-name="media" draw:name="5" text:anchor-type="as-char" draw:z-index="5" svg:width="7.9375cm" style:rel-width="100%" svg:height="4.598275862069cm" style:rel-height="scale"><draw:image xlink:href="Pictures/64117df0e8753c06f07721a72150c884.jpg" xlink:type="simple" xlink:show="embed" xlink:actuate="onLoad"/></draw:frame></text:p>
      <text:h text:style-name="Heading_20_3" text:outline-level="3"><text:bookmark-start text:name="__RefHeading___доказательство_12"/><text:bookmark-start text:name="доказательство3"/>Доказательство<text:bookmark-end text:name="__RefHeading___доказательство_12"/><text:bookmark-end text:name="доказательство3"/></text:h>
      <text:p text:style-name="Text_20_body">Рассмотрим параллелограмм , в котором сторона  и высота .</text:p>
      <text:p text:style-name="Text_20_body">Докажем, что .</text:p>
      <text:p text:style-name="Text_20_body">Проведем диагональ .</text:p>
      <text:p text:style-name="Text_20_body">По свойствам параллелограмма, диагональ делит его на два равных треугольника.</text:p>
      <text:p text:style-name="Text_20_body">Следовательно, .</text:p>
      <text:p text:style-name="Text_20_body">Тогда .</text:p>
      <text:h text:style-name="Heading_20_2" text:outline-level="2"><text:bookmark-start text:name="__RefHeading___площадь-трапеции_13"/><text:bookmark-start text:name="площадь-трапеции"/>Площадь трапеции<text:bookmark-end text:name="__RefHeading___площадь-трапеции_13"/><text:bookmark-end text:name="площадь-трапеции"/></text:h>
      <text:p text:style-name="Text_20_body">Площадь трапеции равна произведению высоты на полусумму ее
оснований.</text:p>
      <text:p text:style-name="Text_20_body"><draw:frame draw:style-name="media" draw:name="6" text:anchor-type="as-char" draw:z-index="6" svg:width="7.9375cm" style:rel-width="100%" svg:height="4.3763513513514cm" style:rel-height="scale"><draw:image xlink:href="Pictures/ebe72049c6520c39bc38c753c9110d4a.jpg" xlink:type="simple" xlink:show="embed" xlink:actuate="onLoad"/></draw:frame></text:p>
      <text:h text:style-name="Heading_20_3" text:outline-level="3"><text:bookmark-start text:name="__RefHeading___доказательство_14"/><text:bookmark-start text:name="доказательство4"/>Доказательство<text:bookmark-end text:name="__RefHeading___доказательство_14"/><text:bookmark-end text:name="доказательство4"/></text:h>
      <text:p text:style-name="Text_20_body">Рассмотрим трапецию , в которой  – высота, и основания .</text:p>
      <text:p text:style-name="Text_20_body">Докажем, что .</text:p>
      <text:p text:style-name="Text_20_body">Проведем диагональ .</text:p>
      <text:p text:style-name="Text_20_body">Тогда , , поскольку высоты этих треугольников, проведенные к сторонам  и  соответственно, равны высоте
трапеции.</text:p>
      <text:p text:style-name="Text_20_body">Тогда .</text:p>
      <text:h text:style-name="Heading_20_2" text:outline-level="2"><text:bookmark-start text:name="__RefHeading___площадь-ромба_15"/><text:bookmark-start text:name="площадь-ромба"/>Площадь ромба<text:bookmark-end text:name="__RefHeading___площадь-ромба_15"/><text:bookmark-end text:name="площадь-ромба"/></text:h>
      <text:p text:style-name="Text_20_body">Площадь ромба равна полупроизведению его диагоналей.</text:p>
      <text:p text:style-name="Text_20_body"><draw:frame draw:style-name="media" draw:name="7" text:anchor-type="as-char" draw:z-index="7" svg:width="7.9375cm" style:rel-width="100%" svg:height="5.4009510869565cm" style:rel-height="scale"><draw:image xlink:href="Pictures/e059ee4a80343e0300d95fecefd51a8a.jpg" xlink:type="simple" xlink:show="embed" xlink:actuate="onLoad"/></draw:frame></text:p>
      <text:h text:style-name="Heading_20_3" text:outline-level="3"><text:bookmark-start text:name="__RefHeading___доказательство_16"/><text:bookmark-start text:name="доказательство5"/>Доказательство<text:bookmark-end text:name="__RefHeading___доказательство_16"/><text:bookmark-end text:name="доказательство5"/></text:h>
      <text:p text:style-name="Text_20_body">Рассмотрим ромб , в котором диагонали  и .</text:p>
      <text:p text:style-name="Text_20_body">Докажем, что .</text:p>
      <text:p text:style-name="Text_20_body">Пусть диагонали  и  пересекаются в точке .</text:p>
      <text:p text:style-name="Text_20_body">Диагонали разбивают ромб на четыре равных треугольника $\triangle ABO,
\triangle BCO, \triangle CDO, \triangle DAO$.</text:p>
      <text:p text:style-name="Text_20_body">Следовательно, $S_{ABCD}=4S_{ABO}=4\cdot\dfrac{1}{2}\dfrac{d_1}{2}\dfrac{d_2}{2}=\dfrac{1}{2}\cdot
d_1d_2$.</text:p>
      <text:h text:style-name="Heading_20_2" text:outline-level="2"><text:bookmark-start text:name="__RefHeading___теорема-о-площади-четырехугольника-с-перпендикулярными-диагоналями_17"/><text:bookmark-start text:name="теорема-о-площади-четырехугольника-с-перпендикулярными-диагоналями"/>Теорема (о площади четырехугольника с перпендикулярными диагоналями)<text:bookmark-end text:name="__RefHeading___теорема-о-площади-четырехугольника-с-перпендикулярными-диагоналями_17"/><text:bookmark-end text:name="теорема-о-площади-четырехугольника-с-перпендикулярными-диагоналями"/></text:h>
      <text:p text:style-name="Text_20_body">Площадь выпуклого четырехугольника со взаимно перпендикулярными диагоналями равна полупроизведению его диагоналей.</text:p>
      <text:p text:style-name="Text_20_body"><draw:frame draw:style-name="media" draw:name="8" text:anchor-type="as-char" draw:z-index="8" svg:width="7.9375cm" style:rel-width="100%" svg:height="7.8702330508475cm" style:rel-height="scale"><draw:image xlink:href="Pictures/b3e749f09e94f22eed615185d33193a1.jpg" xlink:type="simple" xlink:show="embed" xlink:actuate="onLoad"/></draw:frame></text:p>
      <text:h text:style-name="Heading_20_3" text:outline-level="3"><text:bookmark-start text:name="__RefHeading___доказательство_18"/><text:bookmark-start text:name="доказательство6"/>Доказательство<text:bookmark-end text:name="__RefHeading___доказательство_18"/><text:bookmark-end text:name="доказательство6"/></text:h>
      <text:p text:style-name="Text_20_body">Рассмотрим четырехугольник  в котором .</text:p>
      <text:p text:style-name="Text_20_body">Пусть  пересекает  в точке .</text:p>
      <text:p text:style-name="Text_20_body">Обозначим .</text:p>
      <text:p text:style-name="Text_20_body">Тогда</text:p>
      <text:h text:style-name="Heading_20_2" text:outline-level="2"><text:bookmark-start text:name="__RefHeading___теорема-о-площадях-боковых-треугольников-в-трапеции_19"/><text:bookmark-start text:name="теорема-о-площадях-боковых-треугольников-в-трапеции"/>Теорема (о площадях боковых треугольников в трапеции)<text:bookmark-end text:name="__RefHeading___теорема-о-площадях-боковых-треугольников-в-трапеции_19"/><text:bookmark-end text:name="теорема-о-площадях-боковых-треугольников-в-трапеции"/></text:h>
      <text:p text:style-name="Text_20_body">Два треугольника, образованные боковыми сторонами трапеции и
отрезками ее диагоналей, равны по площади.</text:p>
      <text:p text:style-name="Text_20_body"><draw:frame draw:style-name="media" draw:name="9" text:anchor-type="as-char" draw:z-index="9" svg:width="7.9375cm" style:rel-width="100%" svg:height="3.3088407494145cm" style:rel-height="scale"><draw:image xlink:href="Pictures/89e7fddcd714471836c47679670d8728.jpg" xlink:type="simple" xlink:show="embed" xlink:actuate="onLoad"/></draw:frame></text:p>
      <text:h text:style-name="Heading_20_3" text:outline-level="3"><text:bookmark-start text:name="__RefHeading___доказательство_20"/><text:bookmark-start text:name="доказательство7"/>Доказательство<text:bookmark-end text:name="__RefHeading___доказательство_20"/><text:bookmark-end text:name="доказательство7"/></text:h>
      <text:p text:style-name="Text_20_body">Рассмотрим трапецию , у которой диагонали  и 
пересекаются в точке .</text:p>
      <text:p text:style-name="Text_20_body">Докажем, что .</text:p>
      <text:p text:style-name="Text_20_body">Рассмотрим треугольники  и .</text:p>
      <text:p text:style-name="Text_20_body">У этих треугольников общее основание , кроме того их
высоты, проведенные к стороне  из точек  и  соответственно, тоже равны. </text:p>
      <text:p text:style-name="Text_20_body">Следовательно, .</text:p>
      <text:p text:style-name="Text_20_body">Но тог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21::08:45</meta:creation-date>
    <dc:creator>Generated</dc:creator>
    <dc:date>2026-08-19T21::08:45</dc:date>
    <dc:language>en-US</dc:language>
    <meta:editing-cycles>1</meta:editing-cycles>
    <meta:editing-duration>PT0S</meta:editing-duration>
    <dc:title>math-public:ploshchadi_razlichnyh_mnogougolnikov</dc:title>
  </office:meta>
</office:document-meta>
</file>