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9af35072a33c12e60f746e6d157388.jpg"/>
  <manifest:file-entry manifest:media-type="image/jpeg" manifest:full-path="Pictures/c580d39fa86b5df83dd33ca92379f71e.jpg"/>
  <manifest:file-entry manifest:media-type="image/jpeg" manifest:full-path="Pictures/2db065e203d089ca2186ff4c854f84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onyatie_ploshchadi"/><text:bookmark-start text:name="__RefHeading___площадь_1"/><text:bookmark-start text:name="площадь"/>Площадь<text:bookmark-end text:name="__RefHeading___площадь_1"/><text:bookmark-end text:name="площадь"/></text:h>
      <text:h text:style-name="Heading_20_1" text:outline-level="1"><text:bookmark-start text:name="__RefHeading___понятие-площади_2"/><text:bookmark-start text:name="понятие-площади"/>Понятие площади<text:bookmark-end text:name="__RefHeading___понятие-площади_2"/><text:bookmark-end text:name="понятие-площади"/></text:h>
      <text:h text:style-name="Heading_20_2" text:outline-level="2"><text:bookmark-start text:name="__RefHeading___определение_3"/><text:bookmark-start text:name="определение"/>Определение<text:bookmark-end text:name="__RefHeading___определение_3"/><text:bookmark-end text:name="определение"/></text:h>
      <text:p text:style-name="Text_20_body">Многоугольной фигурой называется объединение конечного числа многоугольников.</text:p>
      <text:h text:style-name="Heading_20_2" text:outline-level="2"><text:bookmark-start text:name="__RefHeading___определение_4"/><text:bookmark-start text:name="определение1"/>Определение<text:bookmark-end text:name="__RefHeading___определение_4"/><text:bookmark-end text:name="определение1"/></text:h>
      <text:p text:style-name="Text_20_body">Для многоугольных фигур площадью называется величина, обладающая свойствами:</text:p>
      <text:list text:style-name="Numbering_20_1" text:continue-numbering="false">
        <text:list-item>
          <text:p text:style-name="Numbering_20_1_Content_First"> Площадь неотрицательна.</text:p>
        </text:list-item>
        <text:list-item>
          <text:p text:style-name="Numbering_20_1_Content"> Если фигура составлена из нескольких многоугольных фигур, то ее площадь равна сумме площадей этих фигур.</text:p>
        </text:list-item>
        <text:list-item>
          <text:p text:style-name="Numbering_20_1_Content"> Равные фигуры имеют одну и ту же площадь.</text:p>
        </text:list-item>
        <text:list-item>
          <text:p text:style-name="Numbering_20_1_Content_Last"> Площадь единичного квадрата равна .</text:p>
        </text:list-item>
      </text:list>
      <text:h text:style-name="Heading_20_2" text:outline-level="2"><text:bookmark-start text:name="__RefHeading___замечание_5"/><text:bookmark-start text:name="замечание"/>Замечание<text:bookmark-end text:name="__RefHeading___замечание_5"/><text:bookmark-end text:name="замечание"/></text:h>
      <text:p text:style-name="Text_20_body">Площадь квадрата со стороной  называют квадратной единицей площади.</text:p>
      <text:h text:style-name="Heading_20_2" text:outline-level="2"><text:bookmark-start text:name="__RefHeading___теорема_6"/><text:bookmark-start text:name="теорема"/>Теорема<text:bookmark-end text:name="__RefHeading___теорема_6"/><text:bookmark-end text:name="теорема"/></text:h>
      <text:p text:style-name="Text_20_body">Площадь квадрата со стороной  равна .</text:p>
      <text:h text:style-name="Heading_20_3" text:outline-level="3"><text:bookmark-start text:name="__RefHeading___доказательство_7"/><text:bookmark-start text:name="доказательство"/>Доказательство<text:bookmark-end text:name="__RefHeading___доказательство_7"/><text:bookmark-end text:name="доказательство"/></text:h>
      <text:h text:style-name="Heading_20_4" text:outline-level="4"><text:bookmark-start text:name="__RefHeading___первый-случай_8"/><text:bookmark-start text:name="первый-случай"/>Первый случай<text:bookmark-end text:name="__RefHeading___первый-случай_8"/><text:bookmark-end text:name="первый-случай"/></text:h>
      <text:p text:style-name="Text_20_body"><draw:frame draw:style-name="media" draw:name="0" text:anchor-type="as-char" draw:z-index="0" svg:width="3.96875cm" style:rel-width="100%" svg:height="3.8931547619048cm" style:rel-height="scale"><draw:image xlink:href="Pictures/659af35072a33c12e60f746e6d157388.jpg" xlink:type="simple" xlink:show="embed" xlink:actuate="onLoad"/></draw:frame></text:p>
      <text:p text:style-name="Text_20_body">Начнем с того случая, когда , где  — целое число.</text:p>
      <text:p text:style-name="Text_20_body">Возьмем квадрат со стороной 1 и разобьем его на  равных квадратов, так как показано на рисунке.</text:p>
      <text:p text:style-name="Text_20_body">Так как площадь большого квадрата равна , то площадь каждого маленького квадрата равна .</text:p>
      <text:p text:style-name="Text_20_body">Сторона каждого маленького квадрата равна , то есть .</text:p>
      <text:p text:style-name="Text_20_body">Итак, .</text:p>
      <text:h text:style-name="Heading_20_4" text:outline-level="4"><text:bookmark-start text:name="__RefHeading___второй-случай_9"/><text:bookmark-start text:name="второй-случай"/>Второй случай<text:bookmark-end text:name="__RefHeading___второй-случай_9"/><text:bookmark-end text:name="второй-случай"/></text:h>
      <text:p text:style-name="Text_20_body"><draw:frame draw:style-name="media" draw:name="1" text:anchor-type="as-char" draw:z-index="1" svg:width="3.96875cm" style:rel-width="100%" svg:height="3.8931547619048cm" style:rel-height="scale"><draw:image xlink:href="Pictures/c580d39fa86b5df83dd33ca92379f71e.jpg" xlink:type="simple" xlink:show="embed" xlink:actuate="onLoad"/></draw:frame></text:p>
      <text:p text:style-name="Text_20_body">Пусть теперь число  представляет собой конечную десятичную дробь, содержащую  знаков после запятой (в частности, число  может быть целым, когда ).</text:p>
      <text:p text:style-name="Text_20_body">Тогда число  целое.</text:p>
      <text:p text:style-name="Text_20_body">Разобьем данный квадрат со стороной  на  равных квадратов так, как показано на рисунке.</text:p>
      <text:p text:style-name="Text_20_body">При этом каждая сторона данного квадрата разобьется на  равных частей, и, значит, сторона любого маленького квадрата равна .</text:p>
      <text:p text:style-name="Text_20_body">По первому случаю площадь маленького квадрата равна . </text:p>
      <text:p text:style-name="Text_20_body">Следовательно, площадь  данного квадрата равна .</text:p>
      <text:h text:style-name="Heading_20_4" text:outline-level="4"><text:bookmark-start text:name="__RefHeading___третий-случай_10"/><text:bookmark-start text:name="третий-случай"/>Третий случай<text:bookmark-end text:name="__RefHeading___третий-случай_10"/><text:bookmark-end text:name="третий-случай"/></text:h>
      <text:p text:style-name="Text_20_body"><draw:frame draw:style-name="media" draw:name="2" text:anchor-type="as-char" draw:z-index="2" svg:width="7.9375cm" style:rel-width="100%" svg:height="7.7863095238095cm" style:rel-height="scale"><draw:image xlink:href="Pictures/2db065e203d089ca2186ff4c854f8496.jpg" xlink:type="simple" xlink:show="embed" xlink:actuate="onLoad"/></draw:frame></text:p>
      <text:p text:style-name="Text_20_body">Пусть число  представляет собой бесконечную десятичную дробь.</text:p>
      <text:p text:style-name="Text_20_body">Рассмотрим число , получаемое из  отбрасыванием всех десятичных знаков после запятой, начиная с -ого.</text:p>
      <text:p text:style-name="Text_20_body">Так как число  отличается от  не более чем на , то .</text:p>
      <text:p text:style-name="Text_20_body">Тогда .</text:p>
      <text:p text:style-name="Text_20_body">Кроме того, ясно, что площадь  данного квадрата заключена между площадью квадрата со стороной  и площадью квадрата со стороной , то есть между числами  и :</text:p>
      <text:p text:style-name="Text_20_body">.</text:p>
      <text:p text:style-name="Text_20_body">Будем неограниченно увеличивать число .</text:p>
      <text:p text:style-name="Text_20_body">Тогда число  будет становиться сколь угодно малым, и, значит, число  будет сколь угодно мало отличаться от числа .</text:p>
      <text:p text:style-name="Text_20_body">Поэтому из неравенств  и  следует, что число  сколь угодно мало отличается от числа .</text:p>
      <text:p text:style-name="Text_20_body">Следовательно, эти числа равны , что и требовалось доказ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03</meta:creation-date>
    <dc:creator>Generated</dc:creator>
    <dc:date>2026-08-20T14::03:03</dc:date>
    <dc:language>en-US</dc:language>
    <meta:editing-cycles>1</meta:editing-cycles>
    <meta:editing-duration>PT0S</meta:editing-duration>
    <dc:title>math-public:ponyatie_ploshchadi</dc:title>
  </office:meta>
</office:document-meta>
</file>