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c0cbc396cc6c0d237a3fef896d9c0f1.jpg"/>
  <manifest:file-entry manifest:media-type="image/jpeg" manifest:full-path="Pictures/fe737b56b8261550b77922aba7e8c05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-public:pravilnye-mnogougolniki-mnogougolniki"/><text:bookmark-start text:name="__RefHeading___правильные-многоугольники_1"/><text:bookmark-start text:name="правильные-многоугольники"/>Правильные многоугольники<text:bookmark-end text:name="__RefHeading___правильные-многоугольники_1"/><text:bookmark-end text:name="правильные-многоугольники"/></text:h>
      <text:h text:style-name="Heading_20_2" text:outline-level="2"><text:bookmark-start text:name="__RefHeading___определение_2"/><text:bookmark-start text:name="определение"/>Определение<text:bookmark-end text:name="__RefHeading___определение_2"/><text:bookmark-end text:name="определение"/></text:h>
      <text:p text:style-name="Text_20_body">Многоугольник называется правильным, если все его стороны равны и
все его углы равны.</text:p>
      <text:h text:style-name="Heading_20_2" text:outline-level="2"><text:bookmark-start text:name="__RefHeading___теорема-о-центре-правильного-многоугольника_3"/><text:bookmark-start text:name="теорема-о-центре-правильного-многоугольника"/>Теорема о центре правильного многоугольника<text:bookmark-end text:name="__RefHeading___теорема-о-центре-правильного-многоугольника_3"/><text:bookmark-end text:name="теорема-о-центре-правильного-многоугольника"/></text:h>
      <text:p text:style-name="Text_20_body">В каждом правильном многоугольнике есть точка, равноудаленная от
всех его сторон и от всех его вершин.</text:p>
      <text:p text:style-name="Text_20_body"><draw:frame draw:style-name="media" draw:name="0" text:anchor-type="as-char" draw:z-index="0" svg:width="7.9375cm" style:rel-width="100%" svg:height="7.8963730569948cm" style:rel-height="scale"><draw:image xlink:href="Pictures/6c0cbc396cc6c0d237a3fef896d9c0f1.jpg" xlink:type="simple" xlink:show="embed" xlink:actuate="onLoad"/></draw:frame></text:p>
      <text:h text:style-name="Heading_20_3" text:outline-level="3"><text:bookmark-start text:name="__RefHeading___доказательство_4"/><text:bookmark-start text:name="доказательство"/>Доказательство<text:bookmark-end text:name="__RefHeading___доказательство_4"/><text:bookmark-end text:name="доказательство"/></text:h>
      <text:p text:style-name="Text_20_body">Рассмотрим правильный многоугольник.</text:p>
      <text:p text:style-name="Text_20_body">Проведем в нём биссектрисы углов  и .</text:p>
      <text:p text:style-name="Text_20_body">Пусть они пересекаются в точке .</text:p>
      <text:p text:style-name="Text_20_body">Докажем, что биссектрисы остальных углов данного многоугольника тоже проходят через точку .</text:p>
      <text:p text:style-name="Text_20_body">Так как  и  – это биссектрисы, а углы правильного многоугольника равны, то
.</text:p>
      <text:p text:style-name="Text_20_body">Следовательно, треугольник  равнобедренный, то есть .</text:p>
      <text:p text:style-name="Text_20_body">Кроме того  по первому признаку равенства ().</text:p>
      <text:p text:style-name="Text_20_body">Следовательно,  и .</text:p>
      <text:p text:style-name="Text_20_body">Таким образом  является биссектрисой угла , а точка 
равноудалена от вершин  и .</text:p>
      <text:p text:style-name="Text_20_body">Аналогичные рассуждение теперь можно провести для вершины , и потом по очереди для всех других
вершин многоугольника.</text:p>
      <text:p text:style-name="Text_20_body">Таким образом точка  равноудалена от всех вершин многоугольника, в силу равенства треугольников.</text:p>
      <text:p text:style-name="Text_20_body">Кроме того точка  равноудалена от  всех сторон многоугольника, так как это точка пересечение биссектрис.</text:p>
      <text:h text:style-name="Heading_20_2" text:outline-level="2"><text:bookmark-start text:name="__RefHeading___следствие_5"/><text:bookmark-start text:name="следствие"/>Следствие<text:bookmark-end text:name="__RefHeading___следствие_5"/><text:bookmark-end text:name="следствие"/></text:h>
      <text:p text:style-name="Text_20_body">Для любого правильного многоугольника существует вписанная и
описанная окружность, причём их центры совпадают. Вписанная и
описанная окружность для правильного многоугольника единственны.</text:p>
      <text:h text:style-name="Heading_20_3" text:outline-level="3"><text:bookmark-start text:name="__RefHeading___доказательство_6"/><text:bookmark-start text:name="доказательство1"/>Доказательство<text:bookmark-end text:name="__RefHeading___доказательство_6"/><text:bookmark-end text:name="доказательство1"/></text:h>
      <text:p text:style-name="Text_20_body">Существование и совпадение центров вписанной и описанной окружности
непосредственно следуют из теоремы.</text:p>
      <text:p text:style-name="Text_20_body">Докажем единственность.</text:p>
      <text:p text:style-name="Text_20_body">Рассмотрим какие-нибудь три вершины многоугольника, например .</text:p>
      <text:p text:style-name="Text_20_body">Так как через эти точки проходит только одна окружность, то около многоугольника можно описать только одну
окружность.</text:p>
      <text:p text:style-name="Text_20_body">Теперь предположим, что в правильный многоугольник можно вписать окружность с центром  и радиусом  и другую
окружность с центром  и радиусом . </text:p>
      <text:p text:style-name="Text_20_body">Тогда центр  равноудалён от всех сторон многоугольника, следовательно, точка
 лежит на каждой из биссектрис углов многоугольника и,
следовательно, совпадает с точкой  пересечения этих биссектрис.</text:p>
      <text:p text:style-name="Text_20_body">Радиус окружности  равен расстоянию от точки  до сторон многоугольника, то есть .</text:p>
      <text:p text:style-name="Text_20_body">Таким образом вторая окружность совпадает с первой.</text:p>
      <text:h text:style-name="Heading_20_2" text:outline-level="2"><text:bookmark-start text:name="__RefHeading___следствие_7"/><text:bookmark-start text:name="следствие1"/>Следствие<text:bookmark-end text:name="__RefHeading___следствие_7"/><text:bookmark-end text:name="следствие1"/></text:h>
      <text:p text:style-name="Text_20_body">Окружность, вписанная в правильный многоугольник, касается сторон
многоугольника в их серединах.</text:p>
      <text:h text:style-name="Heading_20_3" text:outline-level="3"><text:bookmark-start text:name="__RefHeading___доказательство_8"/><text:bookmark-start text:name="доказательство2"/>Доказательство<text:bookmark-end text:name="__RefHeading___доказательство_8"/><text:bookmark-end text:name="доказательство2"/></text:h>
      <text:p text:style-name="Text_20_body">Утверждение следует из того, что радиус вписанной окружности
является высотой равнобедренного треугольника .</text:p>
      <text:h text:style-name="Heading_20_2" text:outline-level="2"><text:bookmark-start text:name="__RefHeading___теорема_9"/><text:bookmark-start text:name="теорема"/>Теорема<text:bookmark-end text:name="__RefHeading___теорема_9"/><text:bookmark-end text:name="теорема"/></text:h>
      <text:p text:style-name="Text_20_body">Пусть  – это угол правильного -угольника, а  –
угол между радиусами описанной окружности, проведёнными  к соседним
вершинам. Тогда выполняются следующие соотношения</text:p>
      <text:list text:style-name="Numbering_20_1" text:continue-numbering="false">
        <text:list-item>
          <text:p text:style-name="Numbering_20_1_Content_First"> .<text:line-break/></text:p>
        </text:list-item>
        <text:list-item>
          <text:p text:style-name="Numbering_20_1_Content"> .<text:line-break/></text:p>
        </text:list-item>
        <text:list-item>
          <text:p text:style-name="Numbering_20_1_Content"> .<text:line-break/></text:p>
        </text:list-item>
        <text:list-item>
          <text:p text:style-name="Numbering_20_1_Content"> .<text:line-break/></text:p>
        </text:list-item>
        <text:list-item>
          <text:p text:style-name="Numbering_20_1_Content_Last"> .<text:line-break/></text:p>
        </text:list-item>
      </text:list>
      <text:p text:style-name="Text_20_body"><draw:frame draw:style-name="media" draw:name="1" text:anchor-type="as-char" draw:z-index="1" svg:width="7.9375cm" style:rel-width="100%" svg:height="6.8744419642857cm" style:rel-height="scale"><draw:image xlink:href="Pictures/fe737b56b8261550b77922aba7e8c058.jpg" xlink:type="simple" xlink:show="embed" xlink:actuate="onLoad"/></draw:frame></text:p>
      <text:h text:style-name="Heading_20_3" text:outline-level="3"><text:bookmark-start text:name="__RefHeading___доказательство_10"/><text:bookmark-start text:name="доказательство3"/>Доказательство<text:bookmark-end text:name="__RefHeading___доказательство_10"/><text:bookmark-end text:name="доказательство3"/></text:h>
      <text:h text:style-name="Heading_20_4" text:outline-level="4"><text:bookmark-start text:name="__RefHeading___докажем-первое-соотношение_11"/><text:bookmark-start text:name="докажем-первое-соотношение"/>Докажем первое соотношение<text:bookmark-end text:name="__RefHeading___докажем-первое-соотношение_11"/><text:bookmark-end text:name="докажем-первое-соотношение"/></text:h>
      <text:p text:style-name="Text_20_body">По теореме сумма углов -угольника равна , следовательно, каждый угол будет равен .</text:p>
      <text:p text:style-name="Text_20_body">Кроме того, полный угол  разделён радиусами, проведёнными к вершинам многоугольника, на  частей, следовательно, .</text:p>
      <text:h text:style-name="Heading_20_4" text:outline-level="4"><text:bookmark-start text:name="__RefHeading___докажем-второе-соотношение_12"/><text:bookmark-start text:name="докажем-второе-соотношение"/>Докажем второе соотношение<text:bookmark-end text:name="__RefHeading___докажем-второе-соотношение_12"/><text:bookmark-end text:name="докажем-второе-соотношение"/></text:h>
      <text:p text:style-name="Text_20_body">Проведем высоту  треугольника .</text:p>
      <text:p text:style-name="Text_20_body">Так как треугольник  равнобедренный, то , .</text:p>
      <text:p text:style-name="Text_20_body">Кроме того, .</text:p>
      <text:p text:style-name="Text_20_body">Из треугольника  получаем .</text:p>
      <text:h text:style-name="Heading_20_4" text:outline-level="4"><text:bookmark-start text:name="__RefHeading___докажем-третье-соотношение_13"/><text:bookmark-start text:name="докажем-третье-соотношение"/>Докажем третье соотношение<text:bookmark-end text:name="__RefHeading___докажем-третье-соотношение_13"/><text:bookmark-end text:name="докажем-третье-соотношение"/></text:h>
      <text:p text:style-name="Text_20_body">, следовательно, .</text:p>
      <text:h text:style-name="Heading_20_4" text:outline-level="4"><text:bookmark-start text:name="__RefHeading___докажем-четвертое-соотношение_14"/><text:bookmark-start text:name="докажем-четвертое-соотношение"/>Докажем четвертое соотношение<text:bookmark-end text:name="__RefHeading___докажем-четвертое-соотношение_14"/><text:bookmark-end text:name="докажем-четвертое-соотношение"/></text:h>
      <text:p text:style-name="Text_20_body">, следовательно,</text:p>
      <text:p text:style-name="Text_20_body">, следовательно, .</text:p>
      <text:h text:style-name="Heading_20_4" text:outline-level="4"><text:bookmark-start text:name="__RefHeading___докажем-пятое-соотношение_15"/><text:bookmark-start text:name="докажем-пятое-соотношение"/>Докажем пятое соотношение<text:bookmark-end text:name="__RefHeading___докажем-пятое-соотношение_15"/><text:bookmark-end text:name="докажем-пятое-соотношение"/></text:h>
      <text:p text:style-name="Text_20_body">Известно, что  для любого описанного многоугольника, в том числе и для правильного. C другой стороны .</text:p>
      <text:h text:style-name="Heading_20_2" text:outline-level="2"><text:bookmark-start text:name="__RefHeading___следствие_16"/><text:bookmark-start text:name="следствие2"/>Следствие<text:bookmark-end text:name="__RefHeading___следствие_16"/><text:bookmark-end text:name="следствие2"/></text:h>
      <text:p text:style-name="Text_20_body">Периметры правильных -угольников относятся как радиусы описанных
около них окружностей.</text:p>
      <text:h text:style-name="Heading_20_3" text:outline-level="3"><text:bookmark-start text:name="__RefHeading___доказательство_17"/><text:bookmark-start text:name="доказательство4"/>Доказательство<text:bookmark-end text:name="__RefHeading___доказательство_17"/><text:bookmark-end text:name="доказательство4"/></text:h>
      <text:p text:style-name="Text_20_body">Рассмотрим два правильных -угольника со сторонами  и 
соответственно.</text:p>
      <text:p text:style-name="Text_20_body">Используя формулы выпишем периметры  и  данных многоугольников: .</text:p>
      <text:p text:style-name="Text_20_body">Следовательно,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3:41</meta:creation-date>
    <dc:creator>Generated</dc:creator>
    <dc:date>2026-08-20T14::03:41</dc:date>
    <dc:language>en-US</dc:language>
    <meta:editing-cycles>1</meta:editing-cycles>
    <meta:editing-duration>PT0S</meta:editing-duration>
    <dc:title>math-public:pravilnye-mnogougolniki-mnogougolniki</dc:title>
  </office:meta>
</office:document-meta>
</file>