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34fc3e14a60c9c3f5dc6111b40c48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avilnye-mnogougolniki-shestiugolnik"/><text:bookmark-start text:name="__RefHeading___правильный-шестиугольник_1"/><text:bookmark-start text:name="правильный-шестиугольник"/>Правильный шестиугольник<text:bookmark-end text:name="__RefHeading___правильный-шестиугольник_1"/><text:bookmark-end text:name="правильный-шестиугольник"/></text:h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, </text:p>
        </text:list-item>
        <text:list-item/>
        <text:list-item>
          <text:p text:style-name="Numbering_20_1_Content"> Малая диагональ правильного шестиугольника перпендикулярна его стороне.</text:p>
        </text:list-item>
        <text:list-item>
          <text:p text:style-name="Numbering_20_1_Content"> Противоположные стороны правильного шестиугольника параллельны между собой, а также параллельны большой диагонали.</text:p>
        </text:list-item>
        <text:list-item>
          <text:p text:style-name="Numbering_20_1_Content_Last"> .</text:p>
        </text:list-item>
      </text:list>
      <text:p text:style-name="Text_20_body"><draw:frame draw:style-name="media" draw:name="0" text:anchor-type="as-char" draw:z-index="0" svg:width="7.9375cm" style:rel-width="100%" svg:height="7.2326254826255cm" style:rel-height="scale"><draw:image xlink:href="Pictures/d34fc3e14a60c9c3f5dc6111b40c489a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<text:span text:style-name="Strong_20_Emphasis">1.</text:span> </text:p>
      <text:p text:style-name="Text_20_body"><text:span text:style-name="Strong_20_Emphasis">2.</text:span> Так как  и  – биссектрисы, то </text:p>
      <text:p text:style-name="Text_20_body">Следовательно, треугольник  равносторонний.</text:p>
      <text:p text:style-name="Text_20_body">Значит .</text:p>
      <text:p text:style-name="Text_20_body"><text:span text:style-name="Strong_20_Emphasis">3.</text:span> </text:p>
      <text:p text:style-name="Text_20_body">Следовательно, точки  и  лежат на одной прямой, значит  – диагональ, и .</text:p>
      <text:p text:style-name="Text_20_body"><text:span text:style-name="Strong_20_Emphasis">4.</text:span> Четырёхугольник  – ромб, следовательно, .</text:p>
      <text:p text:style-name="Text_20_body">Четырёхугольник  – ромб, поэтому .</text:p>
      <text:p text:style-name="Text_20_body">Следовательно .</text:p>
      <text:p text:style-name="Text_20_body"><text:span text:style-name="Strong_20_Emphasis">5.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7</meta:creation-date>
    <dc:creator>Generated</dc:creator>
    <dc:date>2026-08-20T14::03:57</dc:date>
    <dc:language>en-US</dc:language>
    <meta:editing-cycles>1</meta:editing-cycles>
    <meta:editing-duration>PT0S</meta:editing-duration>
    <dc:title>math-public:pravilnye-mnogougolniki-shestiugolnik</dc:title>
  </office:meta>
</office:document-meta>
</file>