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4b8d4f916bbab42eebfb23b6d799d51.jpg"/>
  <manifest:file-entry manifest:media-type="image/jpeg" manifest:full-path="Pictures/b3ae7ffe889bbc4a64408a28afb5544e.jpg"/>
  <manifest:file-entry manifest:media-type="image/jpeg" manifest:full-path="Pictures/787b1f969463bec5588e0abe06e512e2.jpg"/>
  <manifest:file-entry manifest:media-type="image/jpeg" manifest:full-path="Pictures/8ecefb819ca3b517eb71b0af1f73cfb1.jpg"/>
  <manifest:file-entry manifest:media-type="image/jpeg" manifest:full-path="Pictures/3120ca2e0ae8b706943f138b838b9a9f.jpg"/>
  <manifest:file-entry manifest:media-type="image/jpeg" manifest:full-path="Pictures/150a1ff18ad4d9dddc574b70410c2d66.jpg"/>
  <manifest:file-entry manifest:media-type="image/jpeg" manifest:full-path="Pictures/23a14c0270c6665dcddf3ca5a820e477.jpg"/>
  <manifest:file-entry manifest:media-type="image/jpeg" manifest:full-path="Pictures/34b731fdf6f9759caf3fb30c0c325c48.jpg"/>
  <manifest:file-entry manifest:media-type="image/jpeg" manifest:full-path="Pictures/b9f44ee8303ac113f8dc409a1930b0f0.jpg"/>
  <manifest:file-entry manifest:media-type="image/jpeg" manifest:full-path="Pictures/6785ff7f38ff0bf1fbff5d3209091a44.jpg"/>
  <manifest:file-entry manifest:media-type="image/jpeg" manifest:full-path="Pictures/cff3a646f0d7f0dff2f041dbaf18ab40.jpg"/>
  <manifest:file-entry manifest:media-type="image/jpeg" manifest:full-path="Pictures/cda6e206de018d043f13a64ca74692dc.jpg"/>
  <manifest:file-entry manifest:media-type="image/jpeg" manifest:full-path="Pictures/2a9d48b6b50e78086eb7bef6d32b593e.jpg"/>
  <manifest:file-entry manifest:media-type="image/jpeg" manifest:full-path="Pictures/56cce07c1b5f026c6212c17296bcb227.jpg"/>
  <manifest:file-entry manifest:media-type="image/jpeg" manifest:full-path="Pictures/cfc186c80933ca9f8b04f48b2fa919ea.jpg"/>
  <manifest:file-entry manifest:media-type="image/jpeg" manifest:full-path="Pictures/6cf370e81ce1202229c25c6c2f1acd65.jpg"/>
  <manifest:file-entry manifest:media-type="image/jpeg" manifest:full-path="Pictures/e523b0e1a32950572464ba07052f95e6.jpg"/>
  <manifest:file-entry manifest:media-type="image/jpeg" manifest:full-path="Pictures/e71dcdff472eb82b1bf45de6a35fabe1.jpg"/>
  <manifest:file-entry manifest:media-type="image/jpeg" manifest:full-path="Pictures/560c0f1fbc7ef74e6f14d318565e28a1.jpg"/>
  <manifest:file-entry manifest:media-type="image/jpeg" manifest:full-path="Pictures/8e68433d05db50c8f93a774cb68b262e.jpg"/>
  <manifest:file-entry manifest:media-type="image/jpeg" manifest:full-path="Pictures/ed1a699a7f8097bb498bf4dbb6edb710.jpg"/>
  <manifest:file-entry manifest:media-type="image/jpeg" manifest:full-path="Pictures/7dedee12e2da47eb9c0a4dadb59be566.jpg"/>
  <manifest:file-entry manifest:media-type="image/jpeg" manifest:full-path="Pictures/5a08306be0156a18f4e9a9c02b52cf17.jpg"/>
  <manifest:file-entry manifest:media-type="image/jpeg" manifest:full-path="Pictures/46fdfc2975c959d340bc63b891ba9165.jpg"/>
  <manifest:file-entry manifest:media-type="image/jpeg" manifest:full-path="Pictures/a5bc344bccbb9e922c7afd94f271002f.jpg"/>
  <manifest:file-entry manifest:media-type="image/jpeg" manifest:full-path="Pictures/8ad31816157cb798d5b49c09ca36654e.jpg"/>
  <manifest:file-entry manifest:media-type="image/jpeg" manifest:full-path="Pictures/da26894b994df43141eefde5f638c90b.jpg"/>
  <manifest:file-entry manifest:media-type="image/jpeg" manifest:full-path="Pictures/8684d720020501212995204fda9dac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primer-perevorot-funkcii-i-argumenta"/><text:bookmark-start text:name="__RefHeading___переворот-функции_1"/><text:bookmark-start text:name="переворот-функции"/>Переворот функции<text:bookmark-end text:name="__RefHeading___переворот-функции_1"/><text:bookmark-end text:name="переворот-функции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1. </text:p>
          </table:table-cell>
          <table:table-cell office:value-type="string" table:style-name="tableheader">
            <text:p text:style-name="Table_20_Heading">2. </text:p>
          </table:table-cell>
          <table:table-cell office:value-type="string" table:style-name="tableheader">
            <text:p text:style-name="Table_20_Heading">3. </text:p>
          </table:table-cell>
          <table:table-cell office:value-type="string" table:style-name="tableheader">
            <text:p text:style-name="Table_20_Heading">4. </text:p>
          </table:table-cell>
          <table:table-cell office:value-type="string" table:style-name="tableheader">
            <text:p text:style-name="Table_20_Heading">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3.96875cm" style:rel-width="100%" svg:height="3.9792354689564cm" style:rel-height="scale"><draw:image xlink:href="Pictures/44b8d4f916bbab42eebfb23b6d799d51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3.96875cm" style:rel-width="100%" svg:height="3.9792354689564cm" style:rel-height="scale"><draw:image xlink:href="Pictures/b3ae7ffe889bbc4a64408a28afb5544e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3.96875cm" style:rel-width="100%" svg:height="3.9792354689564cm" style:rel-height="scale"><draw:image xlink:href="Pictures/787b1f969463bec5588e0abe06e512e2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3.96875cm" style:rel-width="100%" svg:height="3.9792354689564cm" style:rel-height="scale"><draw:image xlink:href="Pictures/8ecefb819ca3b517eb71b0af1f73cfb1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3.96875cm" style:rel-width="100%" svg:height="3.9792354689564cm" style:rel-height="scale"><draw:image xlink:href="Pictures/3120ca2e0ae8b706943f138b838b9a9f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6. </text:p>
          </table:table-cell>
          <table:table-cell office:value-type="string" table:style-name="tableheader">
            <text:p text:style-name="Table_20_Heading">7. </text:p>
          </table:table-cell>
          <table:table-cell office:value-type="string" table:style-name="tableheader">
            <text:p text:style-name="Table_20_Heading">8. </text:p>
          </table:table-cell>
          <table:table-cell office:value-type="string" table:style-name="tableheader">
            <text:p text:style-name="Table_20_Heading">9. </text:p>
          </table:table-cell>
          <table:table-cell office:value-type="string" table:style-name="tableheader">
            <text:p text:style-name="Table_20_Heading">10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3.96875cm" style:rel-width="100%" svg:height="3.9792354689564cm" style:rel-height="scale"><draw:image xlink:href="Pictures/150a1ff18ad4d9dddc574b70410c2d66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6" text:anchor-type="as-char" draw:z-index="6" svg:width="3.96875cm" style:rel-width="100%" svg:height="3.9792354689564cm" style:rel-height="scale"><draw:image xlink:href="Pictures/23a14c0270c6665dcddf3ca5a820e477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3.96875cm" style:rel-width="100%" svg:height="3.9792354689564cm" style:rel-height="scale"><draw:image xlink:href="Pictures/34b731fdf6f9759caf3fb30c0c325c48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3.96875cm" style:rel-width="100%" svg:height="3.9792354689564cm" style:rel-height="scale"><draw:image xlink:href="Pictures/b9f44ee8303ac113f8dc409a1930b0f0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9" text:anchor-type="as-char" draw:z-index="9" svg:width="3.96875cm" style:rel-width="100%" svg:height="3.9792354689564cm" style:rel-height="scale"><draw:image xlink:href="Pictures/6785ff7f38ff0bf1fbff5d3209091a44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11. </text:p>
          </table:table-cell>
          <table:table-cell office:value-type="string" table:style-name="tableheader">
            <text:p text:style-name="Table_20_Heading">12. </text:p>
          </table:table-cell>
          <table:table-cell office:value-type="string" table:style-name="tableheader">
            <text:p text:style-name="Table_20_Heading">13. </text:p>
          </table:table-cell>
          <table:table-cell office:value-type="string" table:style-name="tableheader">
            <text:p text:style-name="Table_20_Heading">14. </text:p>
          </table:table-cell>
          <table:table-cell office:value-type="string" table:style-name="tableheader">
            <text:p text:style-name="Table_20_Heading">1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3.96875cm" style:rel-width="100%" svg:height="3.9792354689564cm" style:rel-height="scale"><draw:image xlink:href="Pictures/cff3a646f0d7f0dff2f041dbaf18ab40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1" text:anchor-type="as-char" draw:z-index="11" svg:width="3.96875cm" style:rel-width="100%" svg:height="3.9792354689564cm" style:rel-height="scale"><draw:image xlink:href="Pictures/cda6e206de018d043f13a64ca74692d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2" text:anchor-type="as-char" draw:z-index="12" svg:width="3.96875cm" style:rel-width="100%" svg:height="3.9792354689564cm" style:rel-height="scale"><draw:image xlink:href="Pictures/2a9d48b6b50e78086eb7bef6d32b593e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3.96875cm" style:rel-width="100%" svg:height="3.9792354689564cm" style:rel-height="scale"><draw:image xlink:href="Pictures/56cce07c1b5f026c6212c17296bcb227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4" text:anchor-type="as-char" draw:z-index="14" svg:width="3.96875cm" style:rel-width="100%" svg:height="3.96875cm" style:rel-height="scale"><draw:image xlink:href="/var/www/sch239.net/wiki/data/media/math-public/perevorotfunkcii_15_.jp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переворот-аргумента_2"/><text:bookmark-start text:name="переворот-аргумента"/>Переворот аргумента<text:bookmark-end text:name="__RefHeading___переворот-аргумента_2"/><text:bookmark-end text:name="переворот-аргумента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1. </text:p>
          </table:table-cell>
          <table:table-cell office:value-type="string" table:style-name="tableheader">
            <text:p text:style-name="Table_20_Heading">2. </text:p>
          </table:table-cell>
          <table:table-cell office:value-type="string" table:style-name="tableheader">
            <text:p text:style-name="Table_20_Heading">3. </text:p>
          </table:table-cell>
          <table:table-cell office:value-type="string" table:style-name="tableheader">
            <text:p text:style-name="Table_20_Heading">4. </text:p>
          </table:table-cell>
          <table:table-cell office:value-type="string" table:style-name="tableheader">
            <text:p text:style-name="Table_20_Heading">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3.96875cm" style:rel-width="100%" svg:height="3.9792354689564cm" style:rel-height="scale"><draw:image xlink:href="Pictures/cfc186c80933ca9f8b04f48b2fa919ea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6" text:anchor-type="as-char" draw:z-index="16" svg:width="3.96875cm" style:rel-width="100%" svg:height="3.9792354689564cm" style:rel-height="scale"><draw:image xlink:href="Pictures/6cf370e81ce1202229c25c6c2f1acd6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7" text:anchor-type="as-char" draw:z-index="17" svg:width="3.96875cm" style:rel-width="100%" svg:height="3.9792354689564cm" style:rel-height="scale"><draw:image xlink:href="Pictures/e523b0e1a32950572464ba07052f95e6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8" text:anchor-type="as-char" draw:z-index="18" svg:width="3.96875cm" style:rel-width="100%" svg:height="3.9792354689564cm" style:rel-height="scale"><draw:image xlink:href="Pictures/e71dcdff472eb82b1bf45de6a35fabe1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9" text:anchor-type="as-char" draw:z-index="19" svg:width="3.96875cm" style:rel-width="100%" svg:height="3.9792354689564cm" style:rel-height="scale"><draw:image xlink:href="Pictures/560c0f1fbc7ef74e6f14d318565e28a1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6. </text:p>
          </table:table-cell>
          <table:table-cell office:value-type="string" table:style-name="tableheader">
            <text:p text:style-name="Table_20_Heading">7. </text:p>
          </table:table-cell>
          <table:table-cell office:value-type="string" table:style-name="tableheader">
            <text:p text:style-name="Table_20_Heading">8. </text:p>
          </table:table-cell>
          <table:table-cell office:value-type="string" table:style-name="tableheader">
            <text:p text:style-name="Table_20_Heading">9. </text:p>
          </table:table-cell>
          <table:table-cell office:value-type="string" table:style-name="tableheader">
            <text:p text:style-name="Table_20_Heading">10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3.96875cm" style:rel-width="100%" svg:height="3.9792354689564cm" style:rel-height="scale"><draw:image xlink:href="Pictures/8e68433d05db50c8f93a774cb68b262e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1" text:anchor-type="as-char" draw:z-index="21" svg:width="3.96875cm" style:rel-width="100%" svg:height="3.9792354689564cm" style:rel-height="scale"><draw:image xlink:href="Pictures/ed1a699a7f8097bb498bf4dbb6edb710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2" text:anchor-type="as-char" draw:z-index="22" svg:width="3.96875cm" style:rel-width="100%" svg:height="3.9792354689564cm" style:rel-height="scale"><draw:image xlink:href="Pictures/7dedee12e2da47eb9c0a4dadb59be566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3" text:anchor-type="as-char" draw:z-index="23" svg:width="3.96875cm" style:rel-width="100%" svg:height="3.9792354689564cm" style:rel-height="scale"><draw:image xlink:href="Pictures/5a08306be0156a18f4e9a9c02b52cf17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4" text:anchor-type="as-char" draw:z-index="24" svg:width="3.96875cm" style:rel-width="100%" svg:height="3.9792354689564cm" style:rel-height="scale"><draw:image xlink:href="Pictures/46fdfc2975c959d340bc63b891ba9165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11. </text:p>
          </table:table-cell>
          <table:table-cell office:value-type="string" table:style-name="tableheader">
            <text:p text:style-name="Table_20_Heading">12. </text:p>
          </table:table-cell>
          <table:table-cell office:value-type="string" table:style-name="tableheader">
            <text:p text:style-name="Table_20_Heading">13. </text:p>
          </table:table-cell>
          <table:table-cell office:value-type="string" table:style-name="tableheader">
            <text:p text:style-name="Table_20_Heading">14. </text:p>
          </table:table-cell>
          <table:table-cell office:value-type="string" table:style-name="tableheader">
            <text:p text:style-name="Table_20_Heading">1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3.96875cm" style:rel-width="100%" svg:height="3.9792354689564cm" style:rel-height="scale"><draw:image xlink:href="Pictures/a5bc344bccbb9e922c7afd94f271002f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6" text:anchor-type="as-char" draw:z-index="26" svg:width="3.96875cm" style:rel-width="100%" svg:height="3.9792354689564cm" style:rel-height="scale"><draw:image xlink:href="Pictures/8ad31816157cb798d5b49c09ca36654e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7" text:anchor-type="as-char" draw:z-index="27" svg:width="3.96875cm" style:rel-width="100%" svg:height="3.9792354689564cm" style:rel-height="scale"><draw:image xlink:href="Pictures/da26894b994df43141eefde5f638c90b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8" text:anchor-type="as-char" draw:z-index="28" svg:width="3.96875cm" style:rel-width="100%" svg:height="3.9792354689564cm" style:rel-height="scale"><draw:image xlink:href="Pictures/8684d720020501212995204fda9dac1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9" text:anchor-type="as-char" draw:z-index="29" svg:width="3.96875cm" style:rel-width="100%" svg:height="3.96875cm" style:rel-height="scale"><draw:image xlink:href="/var/www/sch239.net/wiki/data/media/math-public/perevorotargumenta_15_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09</meta:creation-date>
    <dc:creator>Generated</dc:creator>
    <dc:date>2026-08-20T14::04:09</dc:date>
    <dc:language>en-US</dc:language>
    <meta:editing-cycles>1</meta:editing-cycles>
    <meta:editing-duration>PT0S</meta:editing-duration>
    <dc:title>math-public:primer-perevorot-funkcii-i-argumenta</dc:title>
  </office:meta>
</office:document-meta>
</file>