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a56ebd21d3954474eaaaa9b537adaa9.jpg"/>
  <manifest:file-entry manifest:media-type="image/jpeg" manifest:full-path="Pictures/4d3e551b1506da8498490f700053aa27.jpg"/>
  <manifest:file-entry manifest:media-type="image/jpeg" manifest:full-path="Pictures/592c17ab07b528fe1bd028e4b6357179.jpg"/>
  <manifest:file-entry manifest:media-type="image/jpeg" manifest:full-path="Pictures/f7eb9d6e0b9b0c03e6c9a71fa3fe3bef.jpg"/>
  <manifest:file-entry manifest:media-type="image/jpeg" manifest:full-path="Pictures/714d82d9b2c8d7af748bc12b024148ec.jpg"/>
  <manifest:file-entry manifest:media-type="image/jpeg" manifest:full-path="Pictures/822c314c9089efc61baaf93fc98bf325.jpg"/>
  <manifest:file-entry manifest:media-type="image/jpeg" manifest:full-path="Pictures/7ea61b68ff3e8c22f2a487b9af668318.jpg"/>
  <manifest:file-entry manifest:media-type="image/jpeg" manifest:full-path="Pictures/2e4130e04ab9d92316889bef535a5dda.jpg"/>
  <manifest:file-entry manifest:media-type="image/jpeg" manifest:full-path="Pictures/5262e1a13816fdd368b6206c8f24fdfe.jpg"/>
  <manifest:file-entry manifest:media-type="image/jpeg" manifest:full-path="Pictures/f5f2438eb47b5a1462af252a92798b0c.jpg"/>
  <manifest:file-entry manifest:media-type="image/jpeg" manifest:full-path="Pictures/9e36f150ccaaf481293df3abc45bac90.jpg"/>
  <manifest:file-entry manifest:media-type="image/jpeg" manifest:full-path="Pictures/4f04229b6cdee0c4c522b0ba6938a45c.jpg"/>
  <manifest:file-entry manifest:media-type="image/jpeg" manifest:full-path="Pictures/321e7547435bf0728505fdb79043c375.jpg"/>
  <manifest:file-entry manifest:media-type="image/jpeg" manifest:full-path="Pictures/7ce5bcf31357987c4e856b81ef22fce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primer-sdvig-funkcii"/><text:bookmark-start text:name="__RefHeading___сдвиг-функции_1"/><text:bookmark-start text:name="сдвиг-функции"/>Сдвиг функции<text:bookmark-end text:name="__RefHeading___сдвиг-функции_1"/><text:bookmark-end text:name="сдвиг-функции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1. </text:p>
          </table:table-cell>
          <table:table-cell office:value-type="string" table:style-name="tableheader">
            <text:p text:style-name="Table_20_Heading">2. </text:p>
          </table:table-cell>
          <table:table-cell office:value-type="string" table:style-name="tableheader">
            <text:p text:style-name="Table_20_Heading">3. </text:p>
          </table:table-cell>
          <table:table-cell office:value-type="string" table:style-name="tableheader">
            <text:p text:style-name="Table_20_Heading">4. </text:p>
          </table:table-cell>
          <table:table-cell office:value-type="string" table:style-name="tableheader">
            <text:p text:style-name="Table_20_Heading">5. </text:p>
          </table:table-cell>
        </table:table-row>
        <table:table-row>
          <table:table-cell office:value-type="string" table:style-name="tablecell">
            <text:p text:style-name="tablealignleft"><draw:frame draw:style-name="media" draw:name="0" text:anchor-type="as-char" draw:z-index="0" svg:width="3.96875cm" style:rel-width="100%" svg:height="3.9792354689564cm" style:rel-height="scale"><draw:image xlink:href="Pictures/0a56ebd21d3954474eaaaa9b537adaa9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3.96875cm" style:rel-width="100%" svg:height="3.9792354689564cm" style:rel-height="scale"><draw:image xlink:href="Pictures/4d3e551b1506da8498490f700053aa27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" text:anchor-type="as-char" draw:z-index="2" svg:width="3.96875cm" style:rel-width="100%" svg:height="3.9792354689564cm" style:rel-height="scale"><draw:image xlink:href="Pictures/592c17ab07b528fe1bd028e4b6357179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3" text:anchor-type="as-char" draw:z-index="3" svg:width="3.96875cm" style:rel-width="100%" svg:height="3.9792354689564cm" style:rel-height="scale"><draw:image xlink:href="Pictures/f7eb9d6e0b9b0c03e6c9a71fa3fe3bef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4" text:anchor-type="as-char" draw:z-index="4" svg:width="3.96875cm" style:rel-width="100%" svg:height="3.9792354689564cm" style:rel-height="scale"><draw:image xlink:href="Pictures/714d82d9b2c8d7af748bc12b024148ec.jpg" xlink:type="simple" xlink:show="embed" xlink:actuate="onLoad"/></draw:frame></text:p>
          </table:table-cell>
        </table:table-row>
        <table:table-row>
          <table:table-cell office:value-type="string" table:style-name="tableheader">
            <text:p text:style-name="Table_20_Heading">6. </text:p>
          </table:table-cell>
          <table:table-cell office:value-type="string" table:style-name="tableheader">
            <text:p text:style-name="Table_20_Heading">7. </text:p>
          </table:table-cell>
          <table:table-cell office:value-type="string" table:style-name="tableheader">
            <text:p text:style-name="Table_20_Heading">8. </text:p>
          </table:table-cell>
          <table:table-cell office:value-type="string" table:style-name="tableheader">
            <text:p text:style-name="Table_20_Heading">9. </text:p>
          </table:table-cell>
          <table:table-cell office:value-type="string" table:style-name="tableheader">
            <text:p text:style-name="Table_20_Heading">10. 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3.96875cm" style:rel-width="100%" svg:height="3.9792354689564cm" style:rel-height="scale"><draw:image xlink:href="Pictures/822c314c9089efc61baaf93fc98bf325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6" text:anchor-type="as-char" draw:z-index="6" svg:width="3.96875cm" style:rel-width="100%" svg:height="3.9792354689564cm" style:rel-height="scale"><draw:image xlink:href="Pictures/7ea61b68ff3e8c22f2a487b9af668318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7" text:anchor-type="as-char" draw:z-index="7" svg:width="3.96875cm" style:rel-width="100%" svg:height="3.9792354689564cm" style:rel-height="scale"><draw:image xlink:href="Pictures/2e4130e04ab9d92316889bef535a5dda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8" text:anchor-type="as-char" draw:z-index="8" svg:width="3.96875cm" style:rel-width="100%" svg:height="3.9792354689564cm" style:rel-height="scale"><draw:image xlink:href="Pictures/5262e1a13816fdd368b6206c8f24fdfe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9" text:anchor-type="as-char" draw:z-index="9" svg:width="3.96875cm" style:rel-width="100%" svg:height="3.9792354689564cm" style:rel-height="scale"><draw:image xlink:href="Pictures/f5f2438eb47b5a1462af252a92798b0c.jpg" xlink:type="simple" xlink:show="embed" xlink:actuate="onLoad"/></draw:frame></text:p>
          </table:table-cell>
        </table:table-row>
        <table:table-row>
          <table:table-cell office:value-type="string" table:style-name="tableheader">
            <text:p text:style-name="Table_20_Heading">11. </text:p>
          </table:table-cell>
          <table:table-cell office:value-type="string" table:style-name="tableheader">
            <text:p text:style-name="Table_20_Heading">12. </text:p>
          </table:table-cell>
          <table:table-cell office:value-type="string" table:style-name="tableheader">
            <text:p text:style-name="Table_20_Heading">13. </text:p>
          </table:table-cell>
          <table:table-cell office:value-type="string" table:style-name="tableheader">
            <text:p text:style-name="Table_20_Heading">14. </text:p>
          </table:table-cell>
          <table:table-cell office:value-type="string" table:style-name="tableheader">
            <text:p text:style-name="Table_20_Heading">15.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3.96875cm" style:rel-width="100%" svg:height="3.9792354689564cm" style:rel-height="scale"><draw:image xlink:href="Pictures/9e36f150ccaaf481293df3abc45bac90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1" text:anchor-type="as-char" draw:z-index="11" svg:width="3.96875cm" style:rel-width="100%" svg:height="3.9792354689564cm" style:rel-height="scale"><draw:image xlink:href="Pictures/4f04229b6cdee0c4c522b0ba6938a45c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2" text:anchor-type="as-char" draw:z-index="12" svg:width="3.96875cm" style:rel-width="100%" svg:height="3.9792354689564cm" style:rel-height="scale"><draw:image xlink:href="Pictures/321e7547435bf0728505fdb79043c375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3" text:anchor-type="as-char" draw:z-index="13" svg:width="3.96875cm" style:rel-width="100%" svg:height="3.9792354689564cm" style:rel-height="scale"><draw:image xlink:href="Pictures/7ce5bcf31357987c4e856b81ef22fced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4" text:anchor-type="as-char" draw:z-index="14" svg:width="3.96875cm" style:rel-width="100%" svg:height="3.96875cm" style:rel-height="scale"><draw:image xlink:href="/var/www/sch239.net/wiki/data/media/math-public/sdvigfunkcii_15_.jpg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35</meta:creation-date>
    <dc:creator>Generated</dc:creator>
    <dc:date>2026-08-20T14::03:35</dc:date>
    <dc:language>en-US</dc:language>
    <meta:editing-cycles>1</meta:editing-cycles>
    <meta:editing-duration>PT0S</meta:editing-duration>
    <dc:title>math-public:primer-sdvig-funkcii</dc:title>
  </office:meta>
</office:document-meta>
</file>