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4da63f63aa8aa4040e57a559e94070.jpg"/>
  <manifest:file-entry manifest:media-type="image/jpeg" manifest:full-path="Pictures/dd330b7a40567e9650751165cb2aed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iznaki-parallelogramma"/><text:bookmark-start text:name="__RefHeading___признаки-параллелограмма_1"/><text:bookmark-start text:name="признаки-параллелограмма"/>Признаки параллелограмма<text:bookmark-end text:name="__RefHeading___признаки-параллелограмма_1"/><text:bookmark-end text:name="признаки-параллелограмма"/></text:h>
      <text:list text:style-name="Numbering_20_1" text:continue-numbering="false">
        <text:list-item>
          <text:p text:style-name="Numbering_20_1_Content_First"> Если противоположные стороны четырехугольника попарно равны, то этот четырехугольник – параллелограмм.</text:p>
        </text:list-item>
        <text:list-item>
          <text:p text:style-name="Numbering_20_1_Content"> Если две противоположные стороны четырехугольника равны и параллельны, то этот четырехугольник параллелограмм.</text:p>
        </text:list-item>
        <text:list-item>
          <text:p text:style-name="Numbering_20_1_Content"> Если диагонали четырехугольника делятся точкой пересечения пополам, то этот четырехугольник – параллелограмм.</text:p>
        </text:list-item>
        <text:list-item>
          <text:p text:style-name="Numbering_20_1_Content_Last"> Если противоположные углы четырехугольника попарно равны, то этот четырехугольник – параллелограмм.</text:p>
        </text:list-item>
      </text:list>
      <text:p text:style-name="Text_20_body"><draw:frame draw:style-name="media" draw:name="0" text:anchor-type="as-char" draw:z-index="0" svg:width="7.9375cm" style:rel-width="100%" svg:height="5.2315340909091cm" style:rel-height="scale"><draw:image xlink:href="Pictures/bc4da63f63aa8aa4040e57a559e94070.jpg" xlink:type="simple" xlink:show="embed" xlink:actuate="onLoad"/></draw:frame><draw:frame draw:style-name="media" draw:name="1" text:anchor-type="as-char" draw:z-index="1" svg:width="7.9375cm" style:rel-width="100%" svg:height="5.2315340909091cm" style:rel-height="scale"><draw:image xlink:href="Pictures/dd330b7a40567e9650751165cb2aedbe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ервый-пункт-теоремы_3"/><text:bookmark-start text:name="докажем-первый-пункт-теоремы"/>Докажем первый пункт теоремы.<text:bookmark-end text:name="__RefHeading___докажем-первый-пункт-теоремы_3"/><text:bookmark-end text:name="докажем-первый-пункт-теоремы"/></text:h>
      <text:p text:style-name="Text_20_body">Рассмотрим четырехугольник , в котором .<text:line-break/></text:p>
      <text:p text:style-name="Text_20_body">Докажем, что  – параллелограмм.<text:line-break/></text:p>
      <text:p text:style-name="Text_20_body">Проведем диагональ .<text:line-break/></text:p>
      <text:p text:style-name="Text_20_body">Треугольники  и  равны по третьему признаку равенства, следовательно .<text:line-break/></text:p>
      <text:p text:style-name="Text_20_body">Но так как эти углы являются накрест лежащими при прямых  и  и секущей , то .<text:line-break/></text:p>
      <text:p text:style-name="Text_20_body">Аналогично , и следовательно .<text:line-break/>
А значит,  – параллелограмм по определению.</text:p>
      <text:h text:style-name="Heading_20_4" text:outline-level="4"><text:bookmark-start text:name="__RefHeading___докажем-второй-пункт-теоремы_4"/><text:bookmark-start text:name="докажем-второй-пункт-теоремы"/>Докажем второй пункт теоремы.<text:bookmark-end text:name="__RefHeading___докажем-второй-пункт-теоремы_4"/><text:bookmark-end text:name="докажем-второй-пункт-теоремы"/></text:h>
      <text:p text:style-name="Text_20_body">Рассмотрим четырехугольник , в котором  и $AB\parallel
CD$.<text:line-break/></text:p>
      <text:p text:style-name="Text_20_body">Докажем, что тогда  –
параллелограмм.<text:line-break/></text:p>
      <text:p text:style-name="Text_20_body">Проведем диагональ .<text:line-break/></text:p>
      <text:p text:style-name="Text_20_body">Треугольники  и  равны по второму признаку равенства (,  –
общая, , как накрест лежащие).<text:line-break/></text:p>
      <text:p text:style-name="Text_20_body">Следовательно, .<text:line-break/></text:p>
      <text:p text:style-name="Text_20_body">Тогда  – параллелограмм по первому пункту теоремы.</text:p>
      <text:h text:style-name="Heading_20_4" text:outline-level="4"><text:bookmark-start text:name="__RefHeading___докажем-третий-пункт-теоремы_5"/><text:bookmark-start text:name="докажем-третий-пункт-теоремы"/>Докажем третий пункт теоремы.<text:bookmark-end text:name="__RefHeading___докажем-третий-пункт-теоремы_5"/><text:bookmark-end text:name="докажем-третий-пункт-теоремы"/></text:h>
      <text:p text:style-name="Text_20_body">Рассмотрим четырехугольник , в котором диагонали  и  пересекаются в точке , и при этом .<text:line-break/></text:p>
      <text:p text:style-name="Text_20_body">Докажем, что  – параллелограмм.<text:line-break/></text:p>
      <text:p text:style-name="Text_20_body">Действительно, , как
вертикальные, следовательно,  по второму признаку равенства.<text:line-break/></text:p>
      <text:p text:style-name="Text_20_body">Тогда  и , и, следовательно,  – параллелограмм по первому пункту теоремы.</text:p>
      <text:h text:style-name="Heading_20_4" text:outline-level="4"><text:bookmark-start text:name="__RefHeading___докажем-четвертый-пункт-теоремы_6"/><text:bookmark-start text:name="докажем-четвертый-пункт-теоремы"/>Докажем четвертый пункт теоремы.<text:bookmark-end text:name="__RefHeading___докажем-четвертый-пункт-теоремы_6"/><text:bookmark-end text:name="докажем-четвертый-пункт-теоремы"/></text:h>
      <text:p text:style-name="Text_20_body">Обозначим $\angle A=\angle C=\alpha, \angle B=\angle
D=\beta$.<text:line-break/></text:p>
      <text:p text:style-name="Text_20_body">Так как сумма углов четырёхугольника равна , то
, то есть .<text:line-break/></text:p>
      <text:p text:style-name="Text_20_body">Но тогда , и, так как это односторонние
углы при прямых  и  и секущей , .<text:line-break/></text:p>
      <text:p text:style-name="Text_20_body">Аналогично, , то есть .<text:line-break/></text:p>
      <text:p text:style-name="Text_20_body">Таким образом  – параллелограмм по определению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59</meta:creation-date>
    <dc:creator>Generated</dc:creator>
    <dc:date>2026-08-20T14::02:59</dc:date>
    <dc:language>en-US</dc:language>
    <meta:editing-cycles>1</meta:editing-cycles>
    <meta:editing-duration>PT0S</meta:editing-duration>
    <dc:title>math-public:priznaki-parallelogramma</dc:title>
  </office:meta>
</office:document-meta>
</file>