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97070f022aef7bdd608378906dc6278.jpg"/>
  <manifest:file-entry manifest:media-type="image/jpeg" manifest:full-path="Pictures/c7a871e0817e973f299a5dafbcf90418.jpg"/>
  <manifest:file-entry manifest:media-type="image/jpeg" manifest:full-path="Pictures/491792427370d61257b99a78effef89d.jpg"/>
  <manifest:file-entry manifest:media-type="image/jpeg" manifest:full-path="Pictures/a38a47f207a1c2e8beb5c023d6b512cb.jpg"/>
  <manifest:file-entry manifest:media-type="image/jpeg" manifest:full-path="Pictures/879ba5d4f45ad9e1c7bcb18816ffd7cf.jpg"/>
  <manifest:file-entry manifest:media-type="image/jpeg" manifest:full-path="Pictures/b315bebb29fa38fab72b5928aa78cc2b.jpg"/>
  <manifest:file-entry manifest:media-type="image/jpeg" manifest:full-path="Pictures/435ad53429834524caee002bd8cc891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priznaki-ravenstva-treugolnikov"/><text:bookmark-start text:name="__RefHeading___признаки-равенства-треугольников_1"/><text:bookmark-start text:name="признаки-равенства-треугольников"/>Признаки равенства треугольников<text:bookmark-end text:name="__RefHeading___признаки-равенства-треугольников_1"/><text:bookmark-end text:name="признаки-равенства-треугольников"/></text:h>
      <text:h text:style-name="Heading_20_2" text:outline-level="2"><text:bookmark-start text:name="__RefHeading___определение_2"/><text:bookmark-start text:name="определение"/>Определение<text:bookmark-end text:name="__RefHeading___определение_2"/><text:bookmark-end text:name="определение"/></text:h>
      <text:p text:style-name="Text_20_body">Треугольник –  это геометрическая фигура, которая состоит из трёх
точек, не лежащих на одной прямой, и трёх отрезков, соединяющих эти
три точки.</text:p>
      <text:h text:style-name="Heading_20_2" text:outline-level="2"><text:bookmark-start text:name="__RefHeading___определение_3"/><text:bookmark-start text:name="определение1"/>Определение<text:bookmark-end text:name="__RefHeading___определение_3"/><text:bookmark-end text:name="определение1"/></text:h>
      <text:p text:style-name="Text_20_body">Треугольники называются равными, если их можно совместить наложением.</text:p>
      <text:h text:style-name="Heading_20_2" text:outline-level="2"><text:bookmark-start text:name="__RefHeading___теорема_4"/><text:bookmark-start text:name="теорема"/>Теорема<text:bookmark-end text:name="__RefHeading___теорема_4"/><text:bookmark-end text:name="теорема"/></text:h>
      <text:p text:style-name="Text_20_body">Пусть на прямой  точка  лежит между точками  и . Если
от лучей  и  в разные полуплоскости отложить лучи  и
 соответственно так, чтобы , то точки $C,
OD$ лежат на одной прямой.</text:p>
      <text:p text:style-name="Text_20_body"><draw:frame draw:style-name="media" draw:name="0" text:anchor-type="as-char" draw:z-index="0" svg:width="7.9375cm" style:rel-width="100%" svg:height="6.9426089918256cm" style:rel-height="scale"><draw:image xlink:href="Pictures/597070f022aef7bdd608378906dc6278.jpg" xlink:type="simple" xlink:show="embed" xlink:actuate="onLoad"/></draw:frame></text:p>
      <text:h text:style-name="Heading_20_3" text:outline-level="3"><text:bookmark-start text:name="__RefHeading___доказательство_5"/><text:bookmark-start text:name="доказательство"/>Доказательство<text:bookmark-end text:name="__RefHeading___доказательство_5"/><text:bookmark-end text:name="доказательство"/></text:h>
      <text:p text:style-name="Text_20_body">Предположим противное.</text:p>
      <text:p text:style-name="Text_20_body">Тогда продолжим луч  за точку : получим луч </text:p>
      <text:p text:style-name="Text_20_body">Тогда , как вертикальные, и от луча  отложены два равных угла  и , что противоречит аксиоме.</text:p>
      <text:h text:style-name="Heading_20_2" text:outline-level="2"><text:bookmark-start text:name="__RefHeading___первый-признак-равенства-треугольников_6"/><text:bookmark-start text:name="первый-признак-равенства-треугольников"/>Первый признак равенства треугольников<text:bookmark-end text:name="__RefHeading___первый-признак-равенства-треугольников_6"/><text:bookmark-end text:name="первый-признак-равенства-треугольников"/></text:h>
      <text:p text:style-name="Text_20_body">Если две стороны и угол между ними одного треугольника соответственно равны двум сторонам и углу между ними другого
треугольника, то такие треугольники равны.</text:p>
      <text:p text:style-name="Text_20_body"><draw:frame draw:style-name="media" draw:name="1" text:anchor-type="as-char" draw:z-index="1" svg:width="5.2916666666667cm" style:rel-width="100%" svg:height="3.205900243309cm" style:rel-height="scale"><draw:image xlink:href="Pictures/c7a871e0817e973f299a5dafbcf90418.jpg" xlink:type="simple" xlink:show="embed" xlink:actuate="onLoad"/></draw:frame></text:p>
      <text:h text:style-name="Heading_20_3" text:outline-level="3"><text:bookmark-start text:name="__RefHeading___доказательство_7"/><text:bookmark-start text:name="доказательство1"/>Доказательство<text:bookmark-end text:name="__RefHeading___доказательство_7"/><text:bookmark-end text:name="доказательство1"/></text:h>
      <text:p text:style-name="Text_20_body">Рассмотрим треугольники  и , у которых $AB=A_1B_1,
AC=A_1C_1, \angle A=\angle A_1$.</text:p>
      <text:p text:style-name="Text_20_body">Докажем, что .</text:p>
      <text:p text:style-name="Text_20_body">Так как , то согласно аксиоме треугольник  можно наложить на треугольник
 так, что вершина  совместиться с вершиной , а стороны  и  наложатся соответственно на лучи  и .</text:p>
      <text:p text:style-name="Text_20_body">В силу аксиомы, так как  и , то стороны  и ,  и 
совместиться.</text:p>
      <text:p text:style-name="Text_20_body">В частности совместятся точки  и ,  и .</text:p>
      <text:p text:style-name="Text_20_body">Следовательно, по аксиоме совместятся и стороны  и .</text:p>
      <text:p text:style-name="Text_20_body">Итак, треугольники  и  полностью совместились.</text:p>
      <text:p text:style-name="Text_20_body">Следовательно, согласно определению, они равны.</text:p>
      <text:h text:style-name="Heading_20_2" text:outline-level="2"><text:bookmark-start text:name="__RefHeading___второй-признак-равенства-треугольников_8"/><text:bookmark-start text:name="второй-признак-равенства-треугольников"/>Второй признак равенства треугольников<text:bookmark-end text:name="__RefHeading___второй-признак-равенства-треугольников_8"/><text:bookmark-end text:name="второй-признак-равенства-треугольников"/></text:h>
      <text:p text:style-name="Text_20_body">Если сторона и два прилежащих к ней угла одного треугольника
соответственно равны стороне и двум прилежащим к ней углам другого
треугольника, то такие треугольники равны.</text:p>
      <text:p text:style-name="Text_20_body"><draw:frame draw:style-name="media" draw:name="2" text:anchor-type="as-char" draw:z-index="2" svg:width="5.2916666666667cm" style:rel-width="100%" svg:height="2.7705061082024cm" style:rel-height="scale"><draw:image xlink:href="Pictures/491792427370d61257b99a78effef89d.jpg" xlink:type="simple" xlink:show="embed" xlink:actuate="onLoad"/></draw:frame></text:p>
      <text:h text:style-name="Heading_20_3" text:outline-level="3"><text:bookmark-start text:name="__RefHeading___доказательство_9"/><text:bookmark-start text:name="доказательство2"/>Доказательство<text:bookmark-end text:name="__RefHeading___доказательство_9"/><text:bookmark-end text:name="доказательство2"/></text:h>
      <text:p text:style-name="Text_20_body">Рассмотрим треугольники  и , у которых $AB=A_1B_1,
\angle A=\angle A_1, \angle B=\angle B_1$.</text:p>
      <text:p text:style-name="Text_20_body">Докажем, что .</text:p>
      <text:p text:style-name="Text_20_body">Наложим треугольник  на треугольник  так, чтобы вершина  совместилась с вершиной ,
сторона  – с равной ей стороной , а вершины  и 
оказались по одну сторону от прямой .</text:p>
      <text:p text:style-name="Text_20_body">Так как  и , то по сторона  наложится
на луч , а сторона  – на луч .</text:p>
      <text:p text:style-name="Text_20_body">Поэтому вершина  – общая точка сторон  и  – окажется как лежащей на
луче , так и на луче  и, следовательно, совместиться
с общей точкой этих лучей – вершиной .</text:p>
      <text:p text:style-name="Text_20_body">Значит, совместятся стороны  и ,  и .</text:p>
      <text:p text:style-name="Text_20_body">Итак треугольники  и  полностью совместятся.</text:p>
      <text:p text:style-name="Text_20_body">Следовательно, они равны.</text:p>
      <text:h text:style-name="Heading_20_2" text:outline-level="2"><text:bookmark-start text:name="__RefHeading___третий-признак-равенства-треугольников_10"/><text:bookmark-start text:name="третий-признак-равенства-треугольников"/>Третий признак равенства треугольников<text:bookmark-end text:name="__RefHeading___третий-признак-равенства-треугольников_10"/><text:bookmark-end text:name="третий-признак-равенства-треугольников"/></text:h>
      <text:p text:style-name="Text_20_body">Если три стороны одного треугольника соответственно равны трем
сторонам другого треугольника, то такие треугольники равны.</text:p>
      <text:p text:style-name="Text_20_body"><draw:frame draw:style-name="media" draw:name="3" text:anchor-type="as-char" draw:z-index="3" svg:width="5.2916666666667cm" style:rel-width="100%" svg:height="2.7705061082024cm" style:rel-height="scale"><draw:image xlink:href="Pictures/a38a47f207a1c2e8beb5c023d6b512cb.jpg" xlink:type="simple" xlink:show="embed" xlink:actuate="onLoad"/></draw:frame></text:p>
      <text:h text:style-name="Heading_20_3" text:outline-level="3"><text:bookmark-start text:name="__RefHeading___доказательство_11"/><text:bookmark-start text:name="доказательство3"/>Доказательство<text:bookmark-end text:name="__RefHeading___доказательство_11"/><text:bookmark-end text:name="доказательство3"/></text:h>
      <text:p text:style-name="Text_20_body">Рассмотрим треугольники  и , у которых $AB=A_1B_1,
AC=A_1C_1, BC=B_1C_1$.</text:p>
      <text:p text:style-name="Text_20_body">Докажем, что .</text:p>
      <text:p text:style-name="Text_20_body">Приложим треугольник  к треугольнику  так, чтобы
вершина  совместилась с вершиной , вершина  – C вершиной
, а вершины  и  оказались по разные стороны от прямой
.</text:p>
      <text:p text:style-name="Text_20_body">Возможны три случая:</text:p>
      <text:list text:style-name="Numbering_20_1" text:continue-numbering="false">
        <text:list-item>
          <text:p text:style-name="Numbering_20_1_Content_First"> луч  проходит внутри угла </text:p>
        </text:list-item>
        <text:list-item>
          <text:p text:style-name="Numbering_20_1_Content"> луч  совпадает с одной из сторон этого угла</text:p>
        </text:list-item>
        <text:list-item>
          <text:p text:style-name="Numbering_20_1_Content_Last"> луч  проходит вне угла .</text:p>
        </text:list-item>
      </text:list>
      <text:p text:style-name="Text_20_body"><draw:frame draw:style-name="media" draw:name="4" text:anchor-type="as-char" draw:z-index="4" svg:width="5.2916666666667cm" style:rel-width="100%" svg:height="5.7158078880407cm" style:rel-height="scale"><draw:image xlink:href="Pictures/879ba5d4f45ad9e1c7bcb18816ffd7cf.jpg" xlink:type="simple" xlink:show="embed" xlink:actuate="onLoad"/></draw:frame>
<draw:frame draw:style-name="media" draw:name="5" text:anchor-type="as-char" draw:z-index="5" svg:width="5.2916666666667cm" style:rel-width="100%" svg:height="5.7158078880407cm" style:rel-height="scale"><draw:image xlink:href="Pictures/b315bebb29fa38fab72b5928aa78cc2b.jpg" xlink:type="simple" xlink:show="embed" xlink:actuate="onLoad"/></draw:frame>
<draw:frame draw:style-name="media" draw:name="6" text:anchor-type="as-char" draw:z-index="6" svg:width="5.2916666666667cm" style:rel-width="100%" svg:height="5.7158078880407cm" style:rel-height="scale"><draw:image xlink:href="Pictures/435ad53429834524caee002bd8cc8911.jpg" xlink:type="simple" xlink:show="embed" xlink:actuate="onLoad"/></draw:frame></text:p>
      <text:h text:style-name="Heading_20_4" text:outline-level="4"><text:bookmark-start text:name="__RefHeading___рассмотрим-первый-случай_12"/><text:bookmark-start text:name="рассмотрим-первый-случай"/>Рассмотрим первый случай.<text:bookmark-end text:name="__RefHeading___рассмотрим-первый-случай_12"/><text:bookmark-end text:name="рассмотрим-первый-случай"/></text:h>
      <text:p text:style-name="Text_20_body">По условию теоремы , следовательно, треугольники
 и  – равнобедренные.</text:p>
      <text:p text:style-name="Text_20_body">По теореме , поэтому $\angle
A_1CB_1=\angle A_1C_1B_1$.</text:p>
      <text:p text:style-name="Text_20_body">Итак, .</text:p>
      <text:p text:style-name="Text_20_body">Следовательно, треугольники  и  равны по первому признаку равенства треугольников.</text:p>
      <text:h text:style-name="Heading_20_4" text:outline-level="4"><text:bookmark-start text:name="__RefHeading___рассмотрим-второй-случай_13"/><text:bookmark-start text:name="рассмотрим-второй-случай"/>Рассмотрим второй случай.<text:bookmark-end text:name="__RefHeading___рассмотрим-второй-случай_13"/><text:bookmark-end text:name="рассмотрим-второй-случай"/></text:h>
      <text:p text:style-name="Text_20_body">Пусть луч  совпадает со стороной  угла .</text:p>
      <text:p text:style-name="Text_20_body">Тогда, так как , то треугольник  равнобедренный, и ,следовательно, .</text:p>
      <text:p text:style-name="Text_20_body">Тогда треугольники  и  равны по первому признаку равенства треугольников.</text:p>
      <text:h text:style-name="Heading_20_4" text:outline-level="4"><text:bookmark-start text:name="__RefHeading___рассмотрим-третий-случай_14"/><text:bookmark-start text:name="рассмотрим-третий-случай"/>Рассмотрим третий случай.<text:bookmark-end text:name="__RefHeading___рассмотрим-третий-случай_14"/><text:bookmark-end text:name="рассмотрим-третий-случай"/></text:h>
      <text:p text:style-name="Text_20_body">Третий случай доказывается аналогично первому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46</meta:creation-date>
    <dc:creator>Generated</dc:creator>
    <dc:date>2026-08-20T14::03:46</dc:date>
    <dc:language>en-US</dc:language>
    <meta:editing-cycles>1</meta:editing-cycles>
    <meta:editing-duration>PT0S</meta:editing-duration>
    <dc:title>math-public:priznaki-ravenstva-treugolnikov</dc:title>
  </office:meta>
</office:document-meta>
</file>