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98b1a2d70a7329e9cb170b2e2076da.png"/>
  <manifest:file-entry manifest:media-type="image/png" manifest:full-path="Pictures/6c0845421bebcc26d2047c39146803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proekciya-vectora"/><text:bookmark-start text:name="__RefHeading___определение_1"/><text:bookmark-start text:name="определение"/>Определение<text:bookmark-end text:name="__RefHeading___определение_1"/><text:bookmark-end text:name="определение"/></text:h>
      <text:p text:style-name="Text_20_body">Проекцией точки  на прямую  называется основание перпендикуляра, проведенного из точки  к прямой , если точка  не лежит на прямой , и сама точка , если она лежит на прямой .</text:p>
      <text:h text:style-name="Heading_20_3" text:outline-level="3"><text:bookmark-start text:name="__RefHeading___определение_2"/><text:bookmark-start text:name="определение1"/>Определение<text:bookmark-end text:name="__RefHeading___определение_2"/><text:bookmark-end text:name="определение1"/></text:h>
      <text:p text:style-name="Text_20_body">Проекцией отрезка на прямую  называется множество проекций всех точек этого отрезка на прямую .</text:p>
      <text:h text:style-name="Heading_20_3" text:outline-level="3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Проекцией отрезка, лежащего на одной из сторон острого угла на другую сторону является отрезок.</text:p>
      <text:p text:style-name="Text_20_body"><draw:frame draw:style-name="media" draw:name="0" text:anchor-type="as-char" draw:z-index="0" svg:width="7.9375cm" style:rel-width="100%" svg:height="5.2135196905767cm" style:rel-height="scale"><draw:image xlink:href="Pictures/7c98b1a2d70a7329e9cb170b2e2076da.png" xlink:type="simple" xlink:show="embed" xlink:actuate="onLoad"/></draw:frame>
<draw:frame draw:style-name="media" draw:name="1" text:anchor-type="as-char" draw:z-index="1" svg:width="7.9375cm" style:rel-width="100%" svg:height="5.0511363636364cm" style:rel-height="scale"><draw:image xlink:href="Pictures/6c0845421bebcc26d2047c3914680314.png" xlink:type="simple" xlink:show="embed" xlink:actuate="onLoad"/></draw:frame></text:p>
      <text:h text:style-name="Heading_20_4" text:outline-level="4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Рассмотрим острый угол  и отрезок , лежащий на стороне  этого угла (рис. 111, а). Пусть  и  – проекции точек  и  на прямую .</text:p>
      <text:p text:style-name="Text_20_body">Наглядно видно, что отрезок  является проекцией отрезка  на прямую . Однако этот факт требует обоснования: нужно доказать, что проекция каждой точки отрезка  лежит на отрезке  и, обратно, каждая точка отрезка  является проекцией некоторой точки отрезка .</text:p>
      <text:p text:style-name="Text_20_body">Начнем с доказательства первого утверждения.</text:p>
      <text:p text:style-name="Text_20_body">Пусть  – проекция точки  отрезка  на прямую  (рис. 111, б). Докажем, что точка  лежит на отрезке . Так как прямые  и  перпендикулярны к прямой , то они не пересекаются, поэтому точка  лежит по ту же сторону от прямой , что и точка . По аналогичной причине точка  лежит по ту же сторону от прямой , поскольку эта прямая пересекает отрезок .</text:p>
      <text:p text:style-name="Text_20_body">Следовательно, точки  и  также лежат по разные стороны от прямой , поэтому точка  лежит между точками  и , т. е. лежит на отрезке . Первая часть утверждения доказана.</text:p>
      <text:p text:style-name="Text_20_body">Пусть теперь  – произвольная точка отрезка . Докажем, что она является проекцией некоторой точки отрезка . Проведем прямую , перпендикулярную прямой  (рис. 111, в). Точки  и  лежат по одну сторону от этой прямой (поскольку прямые  и  не пересекаются), точки  и  также лежат по одну сторону от прямой , а точки  и  лежат по разные стороны от этой прямой. Следовательно, точка  и  также лежат по разные стороны от прямой , и поэтому прямая  пересекает отрезок  в некоторой точке  (рис. 111, г). Проекцией этой точки на прямую  и является точка . Утверждение доказано.</text:p>
      <text:p text:style-name="Text_20_body">Отметим, что точка  и  лежат на стороне  угла , а не на ее продолжении. В самом деле, если предположить, что точка  лежит на продолжении стороны  (рис. 112), то получается треугольник  с прямым углом  и тупым углом , чего не может быть. </text:p>
      <text:h text:style-name="Heading_20_2" text:outline-level="2"><text:bookmark-start text:name="__RefHeading___определение_5"/><text:bookmark-start text:name="определение2"/>Определение<text:bookmark-end text:name="__RefHeading___определение_5"/><text:bookmark-end text:name="определение2"/></text:h>
      <text:p text:style-name="Text_20_body">Проекцией вектора  на прямую  называется вектор , где  и  – это проекции точек  и  на прямую . Проекцию вектора  на прямую  обозначают так:  или так .</text:p>
      <text:h text:style-name="Heading_20_3" text:outline-level="3"><text:bookmark-start text:name="__RefHeading___определение_6"/><text:bookmark-start text:name="определение3"/>Определение<text:bookmark-end text:name="__RefHeading___определение_6"/><text:bookmark-end text:name="определение3"/></text:h>
      <text:p text:style-name="Text_20_body">Углом между двумя ненулевыми векторами называется величина образуемого ими угла, когда они отложены от одной точки. Если векторы сонаправлены, то угол между ними считается равным . Если векторы направлены противоположно, то угол между ними равен .</text:p>
      <text:h text:style-name="Heading_20_3" text:outline-level="3"><text:bookmark-start text:name="__RefHeading___теорема_7"/><text:bookmark-start text:name="теорема1"/>Теорема<text:bookmark-end text:name="__RefHeading___теорема_7"/><text:bookmark-end text:name="теорема1"/></text:h>
      <text:p text:style-name="Text_20_body">Угол между векторами не зависит от выбора точки, от которой они откладываются.</text:p>
      <text:h text:style-name="Heading_20_4" text:outline-level="4"><text:bookmark-start text:name="__RefHeading___доказательство_8"/><text:bookmark-start text:name="доказательство1"/>Доказательство<text:bookmark-end text:name="__RefHeading___доказательство_8"/><text:bookmark-end text:name="доказательство1"/></text:h>
      <text:p text:style-name="Text_20_body">Для коллинеарных векторов утверждение теоремы очевидно. Докажем теорему для неколлинеарных векторов.</text:p>
      <text:p text:style-name="Text_20_body">Пусть  и  – два неколлинеарных вектора. Отложим их от точки , тогда , и от точки , тогда .</text:p>
      <text:p text:style-name="Text_20_body">Пусть прямые  и  пересекаются в некоторой точке . Обозначим буквой  тот угол с вершиной в точке , который будет соответственным с углом  (при параллельных  и секущей ). </text:p>
      <text:p text:style-name="Text_20_body">По свойствам параллельных прямых .</text:p>
      <text:p text:style-name="Text_20_body">Но тот же угол  будет соответственным и для угла  (при параллельных прямых  и секущей ). Поэтому (по тому же свойству) .</text:p>
      <text:p text:style-name="Text_20_body">Следовательно, .</text:p>
      <text:h text:style-name="Heading_20_2" text:outline-level="2"><text:bookmark-start text:name="__RefHeading___определение_9"/><text:bookmark-start text:name="определение4"/>Определение<text:bookmark-end text:name="__RefHeading___определение_9"/><text:bookmark-end text:name="определение4"/></text:h>
      <text:p text:style-name="Text_20_body">Координатная ось – это прямая (обозначим её ), на которой выбраны точка  – начало координат, и точка , такая что . Вектор  – называют единичным вектором оси ; направление оси  задаётся её единичным вектором.</text:p>
      <text:h text:style-name="Heading_20_2" text:outline-level="2"><text:bookmark-start text:name="__RefHeading___определение_10"/><text:bookmark-start text:name="определение5"/>Определение<text:bookmark-end text:name="__RefHeading___определение_10"/><text:bookmark-end text:name="определение5"/></text:h>
      <text:p text:style-name="Text_20_body">Координатой точки , лежащей на оси , называется такое число , что , где  – единичный вектор оси .</text:p>
      <text:h text:style-name="Heading_20_3" text:outline-level="3"><text:bookmark-start text:name="__RefHeading___определение_11"/><text:bookmark-start text:name="определение6"/>Определение<text:bookmark-end text:name="__RefHeading___определение_11"/><text:bookmark-end text:name="определение6"/></text:h>
      <text:p text:style-name="Text_20_body">Проекцией  вектора  на ось  называется длина отрезка  взятая со знаком «плюс» или «минус». Точки  и  – проекции точек  и  на ось . При этом знак «плюс» берётся, если направление вектора  совпадает с направлением оси , и знак «минус», если эти направления противоположны. Если , то есть , то .</text:p>
      <text:h text:style-name="Heading_20_2" text:outline-level="2"><text:bookmark-start text:name="__RefHeading___замечание_12"/><text:bookmark-start text:name="замечание"/>Замечание<text:bookmark-end text:name="__RefHeading___замечание_12"/><text:bookmark-end text:name="замечание"/></text:h>
      <text:p text:style-name="Text_20_body">Векторная и числовая проекции вектора  на ось  с единичным вектором  связаны соотношением .</text:p>
      <text:h text:style-name="Heading_20_3" text:outline-level="3"><text:bookmark-start text:name="__RefHeading___доказательство_13"/><text:bookmark-start text:name="доказательство2"/>Доказательство<text:bookmark-end text:name="__RefHeading___доказательство_13"/><text:bookmark-end text:name="доказательство2"/></text:h>
      <text:p text:style-name="Text_20_body">…</text:p>
      <text:h text:style-name="Heading_20_2" text:outline-level="2"><text:bookmark-start text:name="__RefHeading___лемма_14"/><text:bookmark-start text:name="лемма"/>Лемма<text:bookmark-end text:name="__RefHeading___лемма_14"/><text:bookmark-end text:name="лемма"/></text:h>
      <text:p text:style-name="Text_20_body">Если точки  и  лежат на оси  и имеют координаты  и  соответственно, то  вне зависимости от расположения точек  и  на оси.</text:p>
      <text:h text:style-name="Heading_20_3" text:outline-level="3"><text:bookmark-start text:name="__RefHeading___доказательство_15"/><text:bookmark-start text:name="доказательство3"/>Доказательство<text:bookmark-end text:name="__RefHeading___доказательство_15"/><text:bookmark-end text:name="доказательство3"/></text:h>
      <text:p text:style-name="Text_20_body">…</text:p>
      <text:h text:style-name="Heading_20_2" text:outline-level="2"><text:bookmark-start text:name="__RefHeading___теорема-о-вычислении-проекции-вектора_16"/><text:bookmark-start text:name="теорема-о-вычислении-проекции-вектора"/>Теорема (о вычислении проекции вектора)<text:bookmark-end text:name="__RefHeading___теорема-о-вычислении-проекции-вектора_16"/><text:bookmark-end text:name="теорема-о-вычислении-проекции-вектора"/></text:h>
      <text:p text:style-name="Text_20_body">Проекция вектора  на ось  равна , где  и  – координаты проекций точек  и  на ось .</text:p>
      <text:h text:style-name="Heading_20_4" text:outline-level="4"><text:bookmark-start text:name="__RefHeading___доказательство_17"/><text:bookmark-start text:name="доказательство4"/>Доказательство<text:bookmark-end text:name="__RefHeading___доказательство_17"/><text:bookmark-end text:name="доказательство4"/></text:h>
      <text:p text:style-name="Text_20_body">Пусть проекциями точек  и  на ось  являются точки  и  соответственно. ОбозначимИзвестно, что .</text:p>
      <text:p text:style-name="Text_20_body">Если  и , то  и . В этом случае  и .</text:p>
      <text:p text:style-name="Text_20_body">Если , то  и . В этом случае  и .</text:p>
      <text:p text:style-name="Text_20_body">Если , то  и снова .</text:p>
      <text:p text:style-name="Text_20_body">Итак, во всех случаях .</text:p>
      <text:h text:style-name="Heading_20_3" text:outline-level="3"><text:bookmark-start text:name="__RefHeading___определение_18"/><text:bookmark-start text:name="определение7"/>Определение<text:bookmark-end text:name="__RefHeading___определение_18"/><text:bookmark-end text:name="определение7"/></text:h>
      <text:p text:style-name="Text_20_body">Углом между вектором и координатной осью называется угол между вектором и единичным вектором этой оси.</text:p>
      <text:h text:style-name="Heading_20_2" text:outline-level="2"><text:bookmark-start text:name="__RefHeading___теорема-о-вычислении-проекции-вектора-через-косинус_19"/><text:bookmark-start text:name="теорема-о-вычислении-проекции-вектора-через-косинус"/>Теорема (о вычислении проекции вектора через косинус)<text:bookmark-end text:name="__RefHeading___теорема-о-вычислении-проекции-вектора-через-косинус_19"/><text:bookmark-end text:name="теорема-о-вычислении-проекции-вектора-через-косинус"/></text:h>
      <text:p text:style-name="Text_20_body">Проекция ненулевого вектора на ось равна длине этого вектора, умноженной на косинус угла между этим вектором и осью.</text:p>
      <text:h text:style-name="Heading_20_4" text:outline-level="4"><text:bookmark-start text:name="__RefHeading___доказательство_20"/><text:bookmark-start text:name="доказательство5"/>Доказательство<text:bookmark-end text:name="__RefHeading___доказательство_20"/><text:bookmark-end text:name="доказательство5"/></text:h>
      <text:p text:style-name="Text_20_body">Пусть дан вектор ,  – единичный вектор координатной оси , и .</text:p>
      <text:p text:style-name="Text_20_body">Докажем, что проекция  вектора  на ось  вычисляется по формуле  .</text:p>
      <text:p text:style-name="Text_20_body">Возможны следующие случаи:</text:p>
      <text:p text:style-name="Text_20_body">1) Угол . Тогда ,  и . Так как =1, то .</text:p>
      <text:p text:style-name="Text_20_body">2) Угол  острый. Пусть точка  не лежит на оси . Через точку  проведем прямую , параллельную оси . Пусть точка  – проекция точки  на прямую . Получим прямоугольный треугольник  с углом  при вершине  и прямоугольник . Тогда , то есть .</text:p>
      <text:p text:style-name="Text_20_body">Если точка  лежит на оси ? то равенство  вытекает из прямоугольного треугольника .</text:p>
      <text:p text:style-name="Text_20_body">3) Угол . В этом случае ,  и . И так как , то равенство  выполняется.</text:p>
      <text:p text:style-name="Text_20_body">4) Угол  тупой. Сначала через точку  проводим прямую , параллельную оси , и проецируем на нее точку  в точку юСнова получим прямоугольный треугольник . Его угол при вершине  равен . Поэтому . В рассматриваемом случае , и поэтому , то есть снова выполняется равенство .</text:p>
      <text:p text:style-name="Text_20_body">Если же точка  лежит на прямой  то доказательство только упрощается соответственным образом.</text:p>
      <text:p text:style-name="Text_20_body">5) Угол . Тогда ,  и . Так как , то равенство  снова имеет место.</text:p>
      <text:h text:style-name="Heading_20_3" text:outline-level="3"><text:bookmark-start text:name="__RefHeading___свойство-1_21"/><text:bookmark-start text:name="свойство-1"/>Свойство 1<text:bookmark-end text:name="__RefHeading___свойство-1_21"/><text:bookmark-end text:name="свойство-1"/></text:h>
      <text:p text:style-name="Text_20_body">Равные векторы имеют равные проекции на заданную ось.</text:p>
      <text:h text:style-name="Heading_20_4" text:outline-level="4"><text:bookmark-start text:name="__RefHeading___доказательство_22"/><text:bookmark-start text:name="доказательство6"/>Доказательство<text:bookmark-end text:name="__RefHeading___доказательство_22"/><text:bookmark-end text:name="доказательство6"/></text:h>
      <text:p text:style-name="Text_20_body">Проекция вектора  зависит лишь от длины этого вектора и угла , который он образует с данной осью, так как . Равные же векторы имеют, во-первых, равные длины и, во-вторых, образуют с осью один и тот же угол (в силу параллельности прямых). Следовательно, их проекции равны.</text:p>
      <text:h text:style-name="Heading_20_3" text:outline-level="3"><text:bookmark-start text:name="__RefHeading___свойство-2_23"/><text:bookmark-start text:name="свойство-2"/>Свойство 2<text:bookmark-end text:name="__RefHeading___свойство-2_23"/><text:bookmark-end text:name="свойство-2"/></text:h>
      <text:p text:style-name="Text_20_body">При сложении векторов их проекции на ось складываются.</text:p>
      <text:h text:style-name="Heading_20_4" text:outline-level="4"><text:bookmark-start text:name="__RefHeading___доказательство_24"/><text:bookmark-start text:name="доказательство7"/>Доказательство<text:bookmark-end text:name="__RefHeading___доказательство_24"/><text:bookmark-end text:name="доказательство7"/></text:h>
      <text:p text:style-name="Text_20_body">Сложим любые два вектора  и . Получим вектор . Пусть точки  – проекции точек  на ось , а  – их координатыб и  – проекции векторов  на ось .</text:p>
      <text:p text:style-name="Text_20_body">Так как , то .</text:p>
      <text:p text:style-name="Text_20_body">C другой стороны .</text:p>
      <text:p text:style-name="Text_20_body">Поэтому .</text:p>
      <text:h text:style-name="Heading_20_3" text:outline-level="3"><text:bookmark-start text:name="__RefHeading___свойство-3_25"/><text:bookmark-start text:name="свойство-3"/>Свойство 3<text:bookmark-end text:name="__RefHeading___свойство-3_25"/><text:bookmark-end text:name="свойство-3"/></text:h>
      <text:p text:style-name="Text_20_body">При умножении вектора на число его проекция умножается на это число.</text:p>
      <text:h text:style-name="Heading_20_4" text:outline-level="4"><text:bookmark-start text:name="__RefHeading___доказательство_26"/><text:bookmark-start text:name="доказательство8"/>Доказательство<text:bookmark-end text:name="__RefHeading___доказательство_26"/><text:bookmark-end text:name="доказательство8"/></text:h>
      <text:p text:style-name="Text_20_body">Пусть  – ось с начальной точкой  и единичным вектором . Возьмем любой вектор  и отложим его от точки : . Пусть  – угол между векторами  и . Умножим вектор  на число . Получим вектор . Необходимо доказать, что .</text:p>
      <text:p text:style-name="Text_20_body">Возможны следующие случаи:</text:p>
      <text:p text:style-name="Text_20_body">1) . Тогда . Кроме того, , то есть . Поэтому . </text:p>
      <text:p text:style-name="Text_20_body">2) . Тогда . Кроме того, , то есть . А так как , то  и поэтому . Следовательно, .</text:p>
      <text:p text:style-name="Text_20_body">3) . Тогда , и поэтому  и .</text:p>
      <text:h text:style-name="Heading_20_3" text:outline-level="3"><text:bookmark-start text:name="__RefHeading___следствие_27"/><text:bookmark-start text:name="следствие"/>Следствие<text:bookmark-end text:name="__RefHeading___следствие_27"/><text:bookmark-end text:name="следствие"/></text:h>
      <text:p text:style-name="Text_20_body">Проекция линейной комбинации векторов, равна соответствующей линейной комбинации проекций этих вектор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14</meta:creation-date>
    <dc:creator>Generated</dc:creator>
    <dc:date>2026-08-20T13::59:14</dc:date>
    <dc:language>en-US</dc:language>
    <meta:editing-cycles>1</meta:editing-cycles>
    <meta:editing-duration>PT0S</meta:editing-duration>
    <dc:title>math-public:proekciya-vectora</dc:title>
  </office:meta>
</office:document-meta>
</file>