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522da7df0476d9c5030cff28eb43ae7.jpg"/>
  <manifest:file-entry manifest:media-type="image/jpeg" manifest:full-path="Pictures/b58ed89c27880e9ebe2f09fcd3c58210.jpg"/>
  <manifest:file-entry manifest:media-type="image/jpeg" manifest:full-path="Pictures/dccc956349fc692b42dfa15bd67826f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proporcionalnye_otrezki_v_kruge"/><text:bookmark-start text:name="__RefHeading___пропорциональные-отрезки-в-круге_1"/><text:bookmark-start text:name="пропорциональные-отрезки-в-круге"/>Пропорциональные отрезки в круге<text:bookmark-end text:name="__RefHeading___пропорциональные-отрезки-в-круге_1"/><text:bookmark-end text:name="пропорциональные-отрезки-в-круге"/></text:h>
      <text:h text:style-name="Heading_20_2" text:outline-level="2"><text:bookmark-start text:name="__RefHeading___теорема-о-произведении-отрезков-хорд_2"/><text:bookmark-start text:name="теорема-о-произведении-отрезков-хорд"/>Теорема о произведении отрезков хорд<text:bookmark-end text:name="__RefHeading___теорема-о-произведении-отрезков-хорд_2"/><text:bookmark-end text:name="теорема-о-произведении-отрезков-хорд"/></text:h>
      <text:p text:style-name="Text_20_body">Если две хорды окружности пересекаются, то произведение отрезков
одной хорды, равно произведению отрезков другой хорды.</text:p>
      <text:p text:style-name="Text_20_body"><draw:frame draw:style-name="media" draw:name="0" text:anchor-type="as-char" draw:z-index="0" svg:width="7.9375cm" style:rel-width="100%" svg:height="7.4755291005291cm" style:rel-height="scale"><draw:image xlink:href="Pictures/1522da7df0476d9c5030cff28eb43ae7.jpg" xlink:type="simple" xlink:show="embed" xlink:actuate="onLoad"/></draw:frame>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Пусть в окружности хорды  и  пересекаются в точке .</text:p>
      <text:p text:style-name="Text_20_body">Докажем, что .</text:p>
      <text:p text:style-name="Text_20_body">Рассмотрим треугольники  и .</text:p>
      <text:p text:style-name="Text_20_body">В этих треугольниках , так как они вписанные.</text:p>
      <text:p text:style-name="Text_20_body">Кроме того , как вертикальные.</text:p>
      <text:p text:style-name="Text_20_body">Следовательно,  по первому признаку подобия.</text:p>
      <text:p text:style-name="Text_20_body">Отсюда , или .</text:p>
      <text:h text:style-name="Heading_20_2" text:outline-level="2"><text:bookmark-start text:name="__RefHeading___теорема-о-квадрате-касательной_4"/><text:bookmark-start text:name="теорема-о-квадрате-касательной"/>Теорема о квадрате касательной<text:bookmark-end text:name="__RefHeading___теорема-о-квадрате-касательной_4"/><text:bookmark-end text:name="теорема-о-квадрате-касательной"/></text:h>
      <text:p text:style-name="Text_20_body">Если через точку  проведена касательная  ( – точка
касания) и секущая, пересекающая окружность в точках  и , то
.</text:p>
      <text:p text:style-name="Text_20_body"><draw:frame draw:style-name="media" draw:name="1" text:anchor-type="as-char" draw:z-index="1" svg:width="7.9375cm" style:rel-width="100%" svg:height="6.0084661354582cm" style:rel-height="scale"><draw:image xlink:href="Pictures/b58ed89c27880e9ebe2f09fcd3c58210.jpg" xlink:type="simple" xlink:show="embed" xlink:actuate="onLoad"/></draw:frame></text:p>
      <text:h text:style-name="Heading_20_3" text:outline-level="3"><text:bookmark-start text:name="__RefHeading___доказательство_5"/><text:bookmark-start text:name="доказательство1"/>Доказательство<text:bookmark-end text:name="__RefHeading___доказательство_5"/><text:bookmark-end text:name="доказательство1"/></text:h>
      <text:p text:style-name="Text_20_body">Пусть из точки  к окружности проведены касательная  и секущая
, пересекающая окружность в точке .</text:p>
      <text:p text:style-name="Text_20_body">Докажем, что .</text:p>
      <text:p text:style-name="Text_20_body">Обозначим . </text:p>
      <text:p text:style-name="Text_20_body">Тогда .</text:p>
      <text:p text:style-name="Text_20_body">Кроме того , как угол между касательной и хордой.</text:p>
      <text:p text:style-name="Text_20_body">Тогда  по первому признаку подобия (,  – общий). </text:p>
      <text:p text:style-name="Text_20_body">Тогда , или .</text:p>
      <text:h text:style-name="Heading_20_3" text:outline-level="3"><text:bookmark-start text:name="__RefHeading___теорема-о-произведении-отрезков-секущих_6"/><text:bookmark-start text:name="теорема-о-произведении-отрезков-секущих"/>Теорема о произведении отрезков секущих<text:bookmark-end text:name="__RefHeading___теорема-о-произведении-отрезков-секущих_6"/><text:bookmark-end text:name="теорема-о-произведении-отрезков-секущих"/></text:h>
      <text:p text:style-name="Text_20_body">Если через точку  проведены две секущие, одна из которых
пересекает окружность в точках  и , а другая – в точках  и
, то .</text:p>
      <text:p text:style-name="Text_20_body"><draw:frame draw:style-name="media" draw:name="2" text:anchor-type="as-char" draw:z-index="2" svg:width="7.9375cm" style:rel-width="100%" svg:height="7.1201372997712cm" style:rel-height="scale"><draw:image xlink:href="Pictures/dccc956349fc692b42dfa15bd67826fe.jpg" xlink:type="simple" xlink:show="embed" xlink:actuate="onLoad"/></draw:frame></text:p>
      <text:h text:style-name="Heading_20_3" text:outline-level="3"><text:bookmark-start text:name="__RefHeading___доказательство_7"/><text:bookmark-start text:name="доказательство2"/>Доказательство<text:bookmark-end text:name="__RefHeading___доказательство_7"/><text:bookmark-end text:name="доказательство2"/></text:h>
      <text:p text:style-name="Text_20_body">Пусть через точку  проведены две секущие, одна из которых пересекает окружность в точках  и , а другая – в точках  и .</text:p>
      <text:p text:style-name="Text_20_body">Докажем что .</text:p>
      <text:p text:style-name="Text_20_body">Проведем из точки  к данной окружности касательную .</text:p>
      <text:p text:style-name="Text_20_body">По теореме  и , откуда .</text:p>
      <text:h text:style-name="Heading_20_2" text:outline-level="2"><text:bookmark-start text:name="__RefHeading___определение_8"/><text:bookmark-start text:name="определение"/>Определение<text:bookmark-end text:name="__RefHeading___определение_8"/><text:bookmark-end text:name="определение"/></text:h>
      <text:p text:style-name="Text_20_body">Пусть через точку  проведена прямая, пересекающая данную
окружность в точках  и . Степенью точки  относительно
данной окружности называется произведение .</text:p>
      <text:h text:style-name="Heading_20_2" text:outline-level="2"><text:bookmark-start text:name="__RefHeading___теорема-о-степени-точки_9"/><text:bookmark-start text:name="теорема-о-степени-точки"/>Теорема о степени точки<text:bookmark-end text:name="__RefHeading___теорема-о-степени-точки_9"/><text:bookmark-end text:name="теорема-о-степени-точки"/></text:h>
      <text:p text:style-name="Text_20_body">Степень точки относительно данной окружность не зависит от выбора
прямой.</text:p>
      <text:h text:style-name="Heading_20_3" text:outline-level="3"><text:bookmark-start text:name="__RefHeading___доказательство_10"/><text:bookmark-start text:name="доказательство3"/>Доказательство<text:bookmark-end text:name="__RefHeading___доказательство_10"/><text:bookmark-end text:name="доказательство3"/></text:h>
      <text:p text:style-name="Text_20_body">Эта теорема является прямым
следствием предыдущих трёх теоре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6:45</meta:creation-date>
    <dc:creator>Generated</dc:creator>
    <dc:date>2026-08-20T14::06:45</dc:date>
    <dc:language>en-US</dc:language>
    <meta:editing-cycles>1</meta:editing-cycles>
    <meta:editing-duration>PT0S</meta:editing-duration>
    <dc:title>math-public:proporcionalnye_otrezki_v_kruge</dc:title>
  </office:meta>
</office:document-meta>
</file>