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8bb6f7a5fa165e06e13a6b55e39d27.jpg"/>
  <manifest:file-entry manifest:media-type="image/jpeg" manifest:full-path="Pictures/a0c06c7f7620bc99baf599e1e550573f.jpg"/>
  <manifest:file-entry manifest:media-type="image/jpeg" manifest:full-path="Pictures/b2756b7d7b5bba43a766cb44da0ecf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yamougolnyj-treugolnik-s-uglom-v-30-gradusov"/><text:bookmark-start text:name="__RefHeading___прямоугольный-треугольник-с-углом-в-30-градусов_1"/><text:bookmark-start text:name="прямоугольный-треугольник-с-углом-в-30-градусов"/>Прямоугольный треугольник с углом в 30 градусов<text:bookmark-end text:name="__RefHeading___прямоугольный-треугольник-с-углом-в-30-градусов_1"/><text:bookmark-end text:name="прямоугольный-треугольник-с-углом-в-30-градусов"/></text:h>
      <text:h text:style-name="Heading_20_2" text:outline-level="2"><text:bookmark-start text:name="__RefHeading___свойство_2"/><text:bookmark-start text:name="свойство"/>Свойство<text:bookmark-end text:name="__RefHeading___свойство_2"/><text:bookmark-end text:name="свойство"/></text:h>
      <text:p text:style-name="Text_20_body">Катет прямоугольного треугольника, лежащий напротив угла в
, равен половине гипотенузы.</text:p>
      <text:p text:style-name="Text_20_body"><draw:frame draw:style-name="media" draw:name="0" text:anchor-type="as-char" draw:z-index="0" svg:width="7.9375cm" style:rel-width="100%" svg:height="10.522649082569cm" style:rel-height="scale"><draw:image xlink:href="Pictures/fa8bb6f7a5fa165e06e13a6b55e39d27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треугольник , в котором .
Докажем, что .</text:p>
      <text:p text:style-name="Text_20_body">Пусть  – медиана.</text:p>
      <text:p text:style-name="Text_20_body">Тогда , следовательно,  и  – равнобедренные.</text:p>
      <text:p text:style-name="Text_20_body">Тогда , следовательно, .</text:p>
      <text:p text:style-name="Text_20_body">Тогда  – равносторонний, следовательно, .</text:p>
      <text:h text:style-name="Heading_20_2" text:outline-level="2"><text:bookmark-start text:name="__RefHeading___первый-признак_4"/><text:bookmark-start text:name="первый-признак"/>Первый признак<text:bookmark-end text:name="__RefHeading___первый-признак_4"/><text:bookmark-end text:name="первый-признак"/></text:h>
      <text:p text:style-name="Text_20_body">Если катет прямоугольного треугольника равен половине гипотенузы, то
угол, противолежащий этому катету, равен .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Рассмотрим прямоугольный треугольник , в котором .</text:p>
      <text:p text:style-name="Text_20_body">Докажем, что .</text:p>
      <text:p text:style-name="Text_20_body">Проведем медиану . Тогда по свойству медианы прямоугольного треугольника . </text:p>
      <text:p text:style-name="Text_20_body">Тогда треугольник  – равносторонний, а, значит </text:p>
      <text:p text:style-name="Text_20_body">Тогда .</text:p>
      <text:p text:style-name="Text_20_body">И поскольку треугольник  – равнобедренный, то </text:p>
      <text:h text:style-name="Heading_20_2" text:outline-level="2"><text:bookmark-start text:name="__RefHeading___второй-признак_6"/><text:bookmark-start text:name="второй-признак"/>Второй признак<text:bookmark-end text:name="__RefHeading___второй-признак_6"/><text:bookmark-end text:name="второй-признак"/></text:h>
      <text:p text:style-name="Text_20_body">Если в треугольнике напротив угла в  лежит сторона, равная
половине другой стороны этого треугольника, то треугольник
прямоугольный.</text:p>
      <text:p text:style-name="Text_20_body"><draw:frame draw:style-name="media" draw:name="1" text:anchor-type="as-char" draw:z-index="1" svg:width="7.9375cm" style:rel-width="100%" svg:height="12.319287330317cm" style:rel-height="scale"><draw:image xlink:href="Pictures/a0c06c7f7620bc99baf599e1e550573f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h text:style-name="Heading_20_4" text:outline-level="4"><text:bookmark-start text:name="__RefHeading___первый-способ_8"/><text:bookmark-start text:name="первый-способ"/>Первый способ.<text:bookmark-end text:name="__RefHeading___первый-способ_8"/><text:bookmark-end text:name="первый-способ"/></text:h>
      <text:p text:style-name="Text_20_body">Рассмотрим треугольник , в котором .</text:p>
      <text:p text:style-name="Text_20_body">Докажем, что тогда .</text:p>
      <text:p text:style-name="Text_20_body">Предположим противное, тогда из точки  можно опустить перпендикуляр  на прямую .</text:p>
      <text:p text:style-name="Text_20_body">Треугольник  – прямоугольный,, следовательно, .</text:p>
      <text:p text:style-name="Text_20_body">Тогда  – равнобедренный, и , что невозможно.</text:p>
      <text:p text:style-name="Text_20_body">Значит, </text:p>
      <text:p text:style-name="Text_20_body"><draw:frame draw:style-name="media" draw:name="2" text:anchor-type="as-char" draw:z-index="2" svg:width="7.9375cm" style:rel-width="100%" svg:height="10.236142533937cm" style:rel-height="scale"><draw:image xlink:href="Pictures/b2756b7d7b5bba43a766cb44da0ecf86.jpg" xlink:type="simple" xlink:show="embed" xlink:actuate="onLoad"/></draw:frame></text:p>
      <text:h text:style-name="Heading_20_4" text:outline-level="4"><text:bookmark-start text:name="__RefHeading___второй-способ_9"/><text:bookmark-start text:name="второй-способ"/>Второй способ.<text:bookmark-end text:name="__RefHeading___второй-способ_9"/><text:bookmark-end text:name="второй-способ"/></text:h>
      <text:p text:style-name="Text_20_body">Рассмотрим треугольник , в котором .</text:p>
      <text:p text:style-name="Text_20_body">По теореме синусов для : .</text:p>
      <text:p text:style-name="Text_20_body">Тогда , то есть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2::09:20</meta:creation-date>
    <dc:creator>Generated</dc:creator>
    <dc:date>2026-08-20T12::09:20</dc:date>
    <dc:language>en-US</dc:language>
    <meta:editing-cycles>1</meta:editing-cycles>
    <meta:editing-duration>PT0S</meta:editing-duration>
    <dc:title>math-public:pryamougolnyj-treugolnik-s-uglom-v-30-gradusov</dc:title>
  </office:meta>
</office:document-meta>
</file>