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a80e0a46bf5011c285ddfee93f7897.jpg"/>
  <manifest:file-entry manifest:media-type="image/jpeg" manifest:full-path="Pictures/d60fcce8e0058a4f84c90fecfac247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rasstojanija_zo_zh_oh"/><text:bookmark-start text:name="__RefHeading___лемма_1"/><text:bookmark-start text:name="лемма"/>Лемма<text:bookmark-end text:name="__RefHeading___лемма_1"/><text:bookmark-end text:name="лемма"/></text:h>
      <text:p text:style-name="Text_20_body">Если  - центр описанной окружности , то
.</text:p>
      <text:p text:style-name="Text_20_body"><draw:frame draw:style-name="media" draw:name="0" text:anchor-type="as-char" draw:z-index="0" svg:width="7.9375cm" style:rel-width="100%" svg:height="7.9880573248408cm" style:rel-height="scale"><draw:image xlink:href="Pictures/4da80e0a46bf5011c285ddfee93f7897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треугольник , в котором точка  – центр описанной
окружности, точка  – ортоцентр,  – середина стороны ,
 – высота.</text:p>
      <text:p text:style-name="Text_20_body">Отложим на серединном перпендикуляре  точку  так, чтобы .</text:p>
      <text:p text:style-name="Text_20_body">Тогда  – параллелограмм (так как диагонали точкой пересечения делятся пополам), а, следовательно,
.</text:p>
      <text:p text:style-name="Text_20_body">Кроме того прямые  и  перпендикулярны стороне , следовательно .</text:p>
      <text:p text:style-name="Text_20_body">Кроме того по теореме \ref{117} .</text:p>
      <text:p text:style-name="Text_20_body">Следовательно,  – параллелограмм, а значит . </text:p>
      <text:p text:style-name="Text_20_body">Таким образом 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 , где   – радиус описанной
окружности;  – длины сторон треугольника.</text:p>
      <text:p text:style-name="Text_20_body"><draw:frame draw:style-name="media" draw:name="1" text:anchor-type="as-char" draw:z-index="1" svg:width="7.9375cm" style:rel-width="100%" svg:height="8.0584523809524cm" style:rel-height="scale"><draw:image xlink:href="Pictures/d60fcce8e0058a4f84c90fecfac247de.jpg" xlink:type="simple" xlink:show="embed" xlink:actuate="onLoad"/></draw:frame>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Рассмотрим остроугольный треугольник , около которого описана окружность с
центром . Центральный угол  и вписанный угол  опираются
на дугу , поэтому .  Кроме того по
обобщённой теореме синусов верны соотношения $a=2R\sin{A},
b=2R\sin{B}, c=2R\sin{\gamma}$.  Учитывая эти соотношения, а так же
теорему \ref{119}, получаем</text:p>
      <text:p text:style-name="Text_20_body">Если треугольник тупоугольный с тупым углом , то , но доказательства это не меняет, так как .</text:p>
      <text:p text:style-name="Text_20_body">Если треугольник прямоугольный с прямым углом , то , и доказательство  не меняется.</text:p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С учетом теоремы о прямой Эйлера, получаем:</text:p>
      <text:p text:style-name="Text_20_body">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01</meta:creation-date>
    <dc:creator>Generated</dc:creator>
    <dc:date>2026-08-20T14::04:01</dc:date>
    <dc:language>en-US</dc:language>
    <meta:editing-cycles>1</meta:editing-cycles>
    <meta:editing-duration>PT0S</meta:editing-duration>
    <dc:title>math-public:rasstojanija_zo_zh_oh</dc:title>
  </office:meta>
</office:document-meta>
</file>