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bf1cbfc1fa7afaf1a0ed2595712868b.jpg"/>
  <manifest:file-entry manifest:media-type="image/jpeg" manifest:full-path="Pictures/c111d7e6d7547b6a708b21e329eaa14a.jpg"/>
  <manifest:file-entry manifest:media-type="image/jpeg" manifest:full-path="Pictures/538871815733c0b668f024bfaeefb9c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ravenstvo-vektorov"/><text:bookmark-start text:name="__RefHeading___равенство-векторов_1"/><text:bookmark-start text:name="равенство-векторов"/>Равенство векторов<text:bookmark-end text:name="__RefHeading___равенство-векторов_1"/><text:bookmark-end text:name="равенство-векторов"/></text:h>
      <text:h text:style-name="Heading_20_3" text:outline-level="3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Векторы называются равными, если их длины равны и они сонаправлены.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list text:style-name="Numbering_20_1" text:continue-numbering="false">
        <text:list-item>
          <text:p text:style-name="Numbering_20_1_Content_First"> Каждый вектор равен самому себе.</text:p>
        </text:list-item>
        <text:list-item>
          <text:p text:style-name="Numbering_20_1_Content"> Если вектор  равен вектору , то вектор  равен вектору .</text:p>
        </text:list-item>
        <text:list-item>
          <text:p text:style-name="Numbering_20_1_Content_Last"> Два вектора равные третьему вектору, равны.</text:p>
        </text:list-item>
      </text:list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Первые два свойства очевидно вытекают из определения равенства
векторов.</text:p>
      <text:p text:style-name="Text_20_body">Докажем третье свойство.</text:p>
      <text:p text:style-name="Text_20_body">Пусть  и .</text:p>
      <text:p text:style-name="Text_20_body">Тогда  и , а также  и $\vec{c}\upuparrows
\vec{b}$.</text:p>
      <text:p text:style-name="Text_20_body">Из равенства модулей следует, что .</text:p>
      <text:p text:style-name="Text_20_body">А из теоремы \ref{130} вытекает, что .</text:p>
      <text:p text:style-name="Text_20_body">Поэтому .</text:p>
      <text:h text:style-name="Heading_20_3" text:outline-level="3"><text:bookmark-start text:name="__RefHeading___теорема_5"/><text:bookmark-start text:name="теорема1"/>Теорема<text:bookmark-end text:name="__RefHeading___теорема_5"/><text:bookmark-end text:name="теорема1"/></text:h>
      <text:p text:style-name="Text_20_body">Если четырехугольник  – параллелограмм, то .</text:p>
      <text:p text:style-name="Text_20_body"><draw:frame draw:style-name="media" draw:name="0" text:anchor-type="as-char" draw:z-index="0" svg:width="7.9375cm" style:rel-width="100%" svg:height="4.8561723602484cm" style:rel-height="scale"><draw:image xlink:href="Pictures/7bf1cbfc1fa7afaf1a0ed2595712868b.jpg" xlink:type="simple" xlink:show="embed" xlink:actuate="onLoad"/></draw:frame>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Из того, что  параллелограмм следует, что  и
.</text:p>
      <text:p text:style-name="Text_20_body">Кроме того лучи  и  лежат по одну сторону от прямой , следовательно вектора
 и  сонаправлены и равны по модулю.</text:p>
      <text:p text:style-name="Text_20_body">Таким образом .</text:p>
      <text:h text:style-name="Heading_20_2" text:outline-level="2"><text:bookmark-start text:name="__RefHeading___теорема_7"/><text:bookmark-start text:name="теорема2"/>Теорема<text:bookmark-end text:name="__RefHeading___теорема_7"/><text:bookmark-end text:name="теорема2"/></text:h>
      <text:p text:style-name="Text_20_body">Если , то .</text:p>
      <text:p text:style-name="Text_20_body"><draw:frame draw:style-name="media" draw:name="1" text:anchor-type="as-char" draw:z-index="1" svg:width="7.9375cm" style:rel-width="100%" svg:height="4.8561723602484cm" style:rel-height="scale"><draw:image xlink:href="Pictures/c111d7e6d7547b6a708b21e329eaa14a.jpg" xlink:type="simple" xlink:show="embed" xlink:actuate="onLoad"/></draw:frame></text:p>
      <text:h text:style-name="Heading_20_3" text:outline-level="3"><text:bookmark-start text:name="__RefHeading___доказательство_8"/><text:bookmark-start text:name="доказательство2"/>Доказательство<text:bookmark-end text:name="__RefHeading___доказательство_8"/><text:bookmark-end text:name="доказательство2"/></text:h>
      <text:p text:style-name="Text_20_body">Из равенства векторов  и 
следует, что  и либо , либо точки  лежат на одной прямой.</text:p>
      <text:p text:style-name="Text_20_body">В первом случае, по признаку, четырехугольник  будет являться параллелограммом.</text:p>
      <text:p text:style-name="Text_20_body">Следовательно, по теореме .</text:p>
      <text:p text:style-name="Text_20_body">Во втором случае введем на прямой  координату . Пусть числа  – координаты точек  соответственно. Тогда условие  означает, что выполнено равенство .</text:p>
      <text:p text:style-name="Text_20_body"><draw:frame draw:style-name="media" draw:name="2" text:anchor-type="as-char" draw:z-index="2" svg:width="7.9375cm" style:rel-width="100%" svg:height="4.2637246621622cm" style:rel-height="scale"><draw:image xlink:href="Pictures/538871815733c0b668f024bfaeefb9ca.jpg" xlink:type="simple" xlink:show="embed" xlink:actuate="onLoad"/></draw:frame></text:p>
      <text:p text:style-name="Text_20_body">Здесь равенство модулей чисел  и  означает, что , а совпадение их знаков – что 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<text:p text:style-name="Text_20_body">Но тогда , что и означает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43:15</meta:creation-date>
    <dc:creator>Generated</dc:creator>
    <dc:date>2026-08-20T14::43:15</dc:date>
    <dc:language>en-US</dc:language>
    <meta:editing-cycles>1</meta:editing-cycles>
    <meta:editing-duration>PT0S</meta:editing-duration>
    <dc:title>math-public:ravenstvo-vektorov</dc:title>
  </office:meta>
</office:document-meta>
</file>