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a99905d95378a690fa35f3c84ed717a.jpg"/>
  <manifest:file-entry manifest:media-type="image/jpeg" manifest:full-path="Pictures/d17ddb2e041122b930a4fa8891479dee.jpg"/>
  <manifest:file-entry manifest:media-type="image/jpeg" manifest:full-path="Pictures/6e05dd38142355ffe8a3b594b9298070.jpg"/>
  <manifest:file-entry manifest:media-type="image/jpeg" manifest:full-path="Pictures/52c2e81ce3f35836f95704f1e99d93ad.jpg"/>
  <manifest:file-entry manifest:media-type="image/jpeg" manifest:full-path="Pictures/7ba3d638704e2ec6af56c6206711de10.jpg"/>
  <manifest:file-entry manifest:media-type="image/jpeg" manifest:full-path="Pictures/265e663578875ec5bb61ed51b0a3479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romb"/><text:bookmark-start text:name="__RefHeading___ромб_1"/><text:bookmark-start text:name="ромб"/>Ромб<text:bookmark-end text:name="__RefHeading___ромб_1"/><text:bookmark-end text:name="ромб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Ромб – это четырехугольник, у которого все стороны равны.</text:p>
      <text:p text:style-name="Text_20_body"><draw:frame draw:style-name="media" draw:name="0" text:anchor-type="as-char" draw:z-index="0" svg:width="3.96875cm" style:rel-width="100%" svg:height="4.8154166666667cm" style:rel-height="scale"><draw:image xlink:href="Pictures/8a99905d95378a690fa35f3c84ed717a.jpg" xlink:type="simple" xlink:show="embed" xlink:actuate="onLoad"/></draw:frame></text:p>
      <text:h text:style-name="Heading_20_2" text:outline-level="2"><text:bookmark-start text:name="__RefHeading___замечание_3"/><text:bookmark-start text:name="замечание"/>Замечание<text:bookmark-end text:name="__RefHeading___замечание_3"/><text:bookmark-end text:name="замечание"/></text:h>
      <text:p text:style-name="Text_20_body">Ромб является частным случаем параллелограмма, так как его
противоположные стороны попарно равны (третий признак).</text:p>
      <text:h text:style-name="Heading_20_2" text:outline-level="2"><text:bookmark-start text:name="__RefHeading___замечание_4"/><text:bookmark-start text:name="замечание1"/>Замечание<text:bookmark-end text:name="__RefHeading___замечание_4"/><text:bookmark-end text:name="замечание1"/></text:h>
      <text:p text:style-name="Text_20_body">Ромб наследует все свойства параллелограмма.</text:p>
      <text:h text:style-name="Heading_20_2" text:outline-level="2"><text:bookmark-start text:name="__RefHeading___свойства-ромба_5"/><text:bookmark-start text:name="свойства-ромба"/>Свойства ромба<text:bookmark-end text:name="__RefHeading___свойства-ромба_5"/><text:bookmark-end text:name="свойства-ромба"/></text:h>
      <text:list text:style-name="Numbering_20_1" text:continue-numbering="false">
        <text:list-item>
          <text:p text:style-name="Numbering_20_1_Content_First"> Диагонали ромба взаимно перпендикулярны.</text:p>
        </text:list-item>
        <text:list-item>
          <text:p text:style-name="Numbering_20_1_Content_Last"> Диагонали ромба являются биссектрисами его углов.</text:p>
        </text:list-item>
      </text:list>
      <text:p text:style-name="Text_20_body"><draw:frame draw:style-name="media" draw:name="1" text:anchor-type="as-char" draw:z-index="1" svg:width="7.9375cm" style:rel-width="100%" svg:height="4.5725152129817cm" style:rel-height="scale"><draw:image xlink:href="Pictures/d17ddb2e041122b930a4fa8891479dee.jpg" xlink:type="simple" xlink:show="embed" xlink:actuate="onLoad"/></draw:frame></text:p>
      <text:h text:style-name="Heading_20_3" text:outline-level="3"><text:bookmark-start text:name="__RefHeading___доказательство_6"/><text:bookmark-start text:name="доказательство"/>Доказательство<text:bookmark-end text:name="__RefHeading___доказательство_6"/><text:bookmark-end text:name="доказательство"/></text:h>
      <text:p text:style-name="Text_20_body"><draw:frame draw:style-name="media" draw:name="2" text:anchor-type="as-char" draw:z-index="2" svg:width="7.9375cm" style:rel-width="100%" svg:height="4.5725152129817cm" style:rel-height="scale"><draw:image xlink:href="Pictures/6e05dd38142355ffe8a3b594b9298070.jpg" xlink:type="simple" xlink:show="embed" xlink:actuate="onLoad"/></draw:frame></text:p>
      <text:p text:style-name="Text_20_body">Рассмотрим ромб , в котором диагонали  и  пересекаются
в точке .<text:line-break/></text:p>
      <text:p text:style-name="Text_20_body">Докажем, что они перпендикулярны и являются биссектрисами углов ромба.</text:p>
      <text:p text:style-name="Text_20_body">Действительно, так как  – частный случай параллелограмма, то диагонали точкой пересечения
делятся пополам, то есть .</text:p>
      <text:p text:style-name="Text_20_body">Тогда, так как , то  по третьему
признаку равенства.</text:p>
      <text:p text:style-name="Text_20_body">Тогда , так как это смежные
углы.</text:p>
      <text:p text:style-name="Text_20_body">Кроме того, , .</text:p>
      <text:p text:style-name="Text_20_body">Таким образом диагонали перпендикулярны и являются биссектрисами
углов ромба.</text:p>
      <text:h text:style-name="Heading_20_2" text:outline-level="2"><text:bookmark-start text:name="__RefHeading___следствие_7"/><text:bookmark-start text:name="следствие"/>Следствие<text:bookmark-end text:name="__RefHeading___следствие_7"/><text:bookmark-end text:name="следствие"/></text:h>
      <text:p text:style-name="Text_20_body">Диагонали ромба разбивают его на четыре равных прямоугольных
треугольника.</text:p>
      <text:h text:style-name="Heading_20_2" text:outline-level="2"><text:bookmark-start text:name="__RefHeading___признаки-ромба_8"/><text:bookmark-start text:name="признаки-ромба"/>Признаки ромба<text:bookmark-end text:name="__RefHeading___признаки-ромба_8"/><text:bookmark-end text:name="признаки-ромба"/></text:h>
      <text:list text:style-name="Numbering_20_1" text:continue-numbering="false">
        <text:list-item>
          <text:p text:style-name="Numbering_20_1_Content_First"> Если диагонали параллелограмма взаимно перпендикулярны, то этот параллелограмм – ромб.</text:p>
        </text:list-item>
        <text:list-item>
          <text:p text:style-name="Numbering_20_1_Content"> Если одна из диагоналей параллелограмма является биссектрисой его угла, то этот параллелограмм – ромб.</text:p>
        </text:list-item>
        <text:list-item>
          <text:p text:style-name="Numbering_20_1_Content_Last"> Если в четырёхугольнике  диагональ  является биссектрисой углов  и , а диагональ  является биссектрисой углов  и , то  – ромб.</text:p>
        </text:list-item>
      </text:list>
      <text:p text:style-name="Text_20_body"><draw:frame draw:style-name="media" draw:name="3" text:anchor-type="as-char" draw:z-index="3" svg:width="3.96875cm" style:rel-width="100%" svg:height="2.1752915451895cm" style:rel-height="scale"><draw:image xlink:href="Pictures/52c2e81ce3f35836f95704f1e99d93ad.jpg" xlink:type="simple" xlink:show="embed" xlink:actuate="onLoad"/></draw:frame><draw:frame draw:style-name="media" draw:name="4" text:anchor-type="as-char" draw:z-index="4" svg:width="3.96875cm" style:rel-width="100%" svg:height="2.1752915451895cm" style:rel-height="scale"><draw:image xlink:href="Pictures/7ba3d638704e2ec6af56c6206711de10.jpg" xlink:type="simple" xlink:show="embed" xlink:actuate="onLoad"/></draw:frame><draw:frame draw:style-name="media" draw:name="5" text:anchor-type="as-char" draw:z-index="5" svg:width="3.96875cm" style:rel-width="100%" svg:height="2.1752915451895cm" style:rel-height="scale"><draw:image xlink:href="Pictures/265e663578875ec5bb61ed51b0a34792.jpg" xlink:type="simple" xlink:show="embed" xlink:actuate="onLoad"/></draw:frame></text:p>
      <text:h text:style-name="Heading_20_3" text:outline-level="3"><text:bookmark-start text:name="__RefHeading___доказательство_9"/><text:bookmark-start text:name="доказательство1"/>Доказательство<text:bookmark-end text:name="__RefHeading___доказательство_9"/><text:bookmark-end text:name="доказательство1"/></text:h>
      <text:h text:style-name="Heading_20_4" text:outline-level="4"><text:bookmark-start text:name="__RefHeading___докажем-первый-пункт-теоремы_10"/><text:bookmark-start text:name="докажем-первый-пункт-теоремы"/>Докажем первый пункт теоремы.<text:bookmark-end text:name="__RefHeading___докажем-первый-пункт-теоремы_10"/><text:bookmark-end text:name="докажем-первый-пункт-теоремы"/></text:h>
      <text:p text:style-name="Text_20_body">Рассмотрим параллелограмм ,
в котором .</text:p>
      <text:p text:style-name="Text_20_body">Докажем, что  – ромб.</text:p>
      <text:p text:style-name="Text_20_body">В параллелограмме диагонали точкой пересечения делятся
пополам, следовательно, .</text:p>
      <text:p text:style-name="Text_20_body">Кроме того, .</text:p>
      <text:p text:style-name="Text_20_body">Тогда  по первому признаку равенства.</text:p>
      <text:p text:style-name="Text_20_body">Следовательно .</text:p>
      <text:p text:style-name="Text_20_body">А так как  – параллелограмм, то , то есть  – ромб.</text:p>
      <text:h text:style-name="Heading_20_4" text:outline-level="4"><text:bookmark-start text:name="__RefHeading___докажем-второй-пункт-теоремы_11"/><text:bookmark-start text:name="докажем-второй-пункт-теоремы"/>Докажем второй пункт теоремы.<text:bookmark-end text:name="__RefHeading___докажем-второй-пункт-теоремы_11"/><text:bookmark-end text:name="докажем-второй-пункт-теоремы"/></text:h>
      <text:p text:style-name="Text_20_body">Рассмотрим параллелограмм , в котором диагональ
 является биссектрисой угла , то есть .</text:p>
      <text:p text:style-name="Text_20_body">Докажем, что  – ромб. </text:p>
      <text:p text:style-name="Text_20_body">, как
накрест лежащие, следовательно, . </text:p>
      <text:p text:style-name="Text_20_body">То есть  – равнобедренный и .</text:p>
      <text:p text:style-name="Text_20_body">А так как  – параллелограмм, то
, то есть , и  – ромб.</text:p>
      <text:h text:style-name="Heading_20_4" text:outline-level="4"><text:bookmark-start text:name="__RefHeading___докажем-третий-пункт-теоремы_12"/><text:bookmark-start text:name="докажем-третий-пункт-теоремы"/>Докажем третий пункт теоремы<text:bookmark-end text:name="__RefHeading___докажем-третий-пункт-теоремы_12"/><text:bookmark-end text:name="докажем-третий-пункт-теоремы"/></text:h>
      <text:p text:style-name="Text_20_body">Заметим, что  по второму признаку ($\angle 1=\angle 2, \angle
3=\angle 4AC$ – общая).</text:p>
      <text:p text:style-name="Text_20_body">Тогда , а следовательно, равны и их половины: $\angle 5=\angle
6=\angle7=\angle 8$.</text:p>
      <text:p text:style-name="Text_20_body">Но тогда треугольники  и  – равнобедренные: .</text:p>
      <text:p text:style-name="Text_20_body">Кроме того  по второму признаку ( – общая, ).</text:p>
      <text:p text:style-name="Text_20_body">А значит  и .</text:p>
      <text:p text:style-name="Text_20_body">Таким образом все стороны четырёхугольника равны между собой: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21</meta:creation-date>
    <dc:creator>Generated</dc:creator>
    <dc:date>2026-08-20T13::59:21</dc:date>
    <dc:language>en-US</dc:language>
    <meta:editing-cycles>1</meta:editing-cycles>
    <meta:editing-duration>PT0S</meta:editing-duration>
    <dc:title>math-public:romb</dc:title>
  </office:meta>
</office:document-meta>
</file>