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3c345799e429407af2c79810841128a.jpg"/>
  <manifest:file-entry manifest:media-type="image/jpeg" manifest:full-path="Pictures/6fa3732ab5a1d1f3eee52849629a9ea7.jpg"/>
  <manifest:file-entry manifest:media-type="image/jpeg" manifest:full-path="Pictures/a85d07e4ed744f8a319e3b294c9c6e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srednyaya_liniya_trapecii"/><text:bookmark-start text:name="__RefHeading___определение_1"/><text:bookmark-start text:name="определение"/>Определение<text:bookmark-end text:name="__RefHeading___определение_1"/><text:bookmark-end text:name="определение"/></text:h>
      <text:p text:style-name="Text_20_body">Отрезок, соединяющий середины боковых сторон трапеции, называется
средней линией трапеции.</text:p>
      <text:h text:style-name="Heading_20_2" text:outline-level="2"><text:bookmark-start text:name="__RefHeading___свойства-средней-линии-трапеции_2"/><text:bookmark-start text:name="свойства-средней-линии-трапеции"/>Свойства средней линии трапеции<text:bookmark-end text:name="__RefHeading___свойства-средней-линии-трапеции_2"/><text:bookmark-end text:name="свойства-средней-линии-трапеции"/></text:h>
      <text:p text:style-name="Text_20_body">Средняя линия трапеции параллельна основаниям трапеции и равна их
полусумме.</text:p>
      <text:p text:style-name="Text_20_body"><draw:frame draw:style-name="media" draw:name="0" text:anchor-type="as-char" draw:z-index="0" svg:width="7.9375cm" style:rel-width="100%" svg:height="4.1508027522936cm" style:rel-height="scale"><draw:image xlink:href="Pictures/d3c345799e429407af2c79810841128a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апецию , в которой проведена средняя линия .</text:p>
      <text:p text:style-name="Text_20_body">Докажем, что  и .</text:p>
      <text:p text:style-name="Text_20_body">Проведем через точку  прямую  параллельно  ().</text:p>
      <text:p text:style-name="Text_20_body">Тогда  – параллелограмм ().</text:p>
      <text:p text:style-name="Text_20_body">Следовательно, , .</text:p>
      <text:p text:style-name="Text_20_body">Кроме того , по второму признаку равенства ($\angle
1=\angle 2\angle 3=\angle 4$, как вертикальные,
, так как  – середина).</text:p>
      <text:p text:style-name="Text_20_body">Следовательно, .</text:p>
      <text:p text:style-name="Text_20_body">Тогда  и  - параллелограммы ( и $FE\parallel
CD$).</text:p>
      <text:p text:style-name="Text_20_body">Следовательно, .</text:p>
      <text:p text:style-name="Text_20_body">Кроме того, из равенства треугольников  следует,что . </text:p>
      <text:p text:style-name="Text_20_body">Пусть  и .</text:p>
      <text:p text:style-name="Text_20_body">Тогда .</text:p>
      <text:p text:style-name="Text_20_body">Следовательно, .</text:p>
      <text:p text:style-name="Text_20_body">Кроме того, .</text:p>
      <text:p text:style-name="Text_20_body">Таким образом, .</text:p>
      <text:h text:style-name="Heading_20_2" text:outline-level="2"><text:bookmark-start text:name="__RefHeading___признаки-средней-линии-трапеции_4"/><text:bookmark-start text:name="признаки-средней-линии-трапеции"/>Признаки средней линии трапеции<text:bookmark-end text:name="__RefHeading___признаки-средней-линии-трапеции_4"/><text:bookmark-end text:name="признаки-средней-линии-трапеции"/></text:h>
      <text:list text:style-name="Numbering_20_1" text:continue-numbering="false">
        <text:list-item>
          <text:p text:style-name="Numbering_20_1_Content_First"> Пусть отрезок  соединяет точки на боковых сторонах трапеции. Если  – середина боковой стороны, и  параллелен основаниям трапеции, то  – это средняя линия трапеции.</text:p>
        </text:list-item>
        <text:list-item>
          <text:p text:style-name="Numbering_20_1_Content_Last"> Пусть отрезок  соединяет точки на боковых сторонах трапеции. Если  параллелен основанием трапеции и равен их полусумме, то  – средняя линия трапеции.</text:p>
        </text:list-item>
      </text:list>
      <text:p text:style-name="Text_20_body"><draw:frame draw:style-name="media" draw:name="1" text:anchor-type="as-char" draw:z-index="1" svg:width="7.9375cm" style:rel-width="100%" svg:height="2.2135932343234cm" style:rel-height="scale"><draw:image xlink:href="Pictures/6fa3732ab5a1d1f3eee52849629a9ea7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ервый пункт теоремы является прямым следствием теоремы Фалеса.</text:p>
      <text:p text:style-name="Text_20_body">Докажем второй пункт теоремы.</text:p>
      <text:p text:style-name="Text_20_body">Рассмотрим трапецию , в которой на боковых сторонах  и  выбраны точки  и  соответственно, и при этом .</text:p>
      <text:p text:style-name="Text_20_body">Докажем, что тогда  – средняя линия трапеции .</text:p>
      <text:p text:style-name="Text_20_body">Предположим противное, то есть  – не средняя линия данной трапеции.</text:p>
      <text:p text:style-name="Text_20_body">Если ровно одна из точек  или  является серединой, то по первому пункту теоремы  – это средняя линия, так как  параллельна основаниям трапеции.</text:p>
      <text:p text:style-name="Text_20_body">Пусть точки  и  – не середины боковых сторон.</text:p>
      <text:p text:style-name="Text_20_body">Тогда пусть  – средняя линия трапеции.</text:p>
      <text:p text:style-name="Text_20_body">Следовательно,  и .</text:p>
      <text:p text:style-name="Text_20_body">Но тогда  – параллелограмм, и, следовательно, , что противоречит тому, что  – это трапеция.</text:p>
      <text:p text:style-name="Text_20_body">Следовательно,  – средняя линия.</text:p>
      <text:h text:style-name="Heading_20_2" text:outline-level="2"><text:bookmark-start text:name="__RefHeading___теорема-об-отрезке-соединяющем-середины-диагоналей-трапеции_6"/><text:bookmark-start text:name="теорема-об-отрезке-соединяющем-середины-диагоналей-трапеции"/>Теорема (об отрезке, соединяющем середины диагоналей трапеции)<text:bookmark-end text:name="__RefHeading___теорема-об-отрезке-соединяющем-середины-диагоналей-трапеции_6"/><text:bookmark-end text:name="теорема-об-отрезке-соединяющем-середины-диагоналей-трапеции"/></text:h>
      <text:p text:style-name="Text_20_body">Отрезок, соединяющий середины диагоналей трапеции, равен
полуразности ее оснований.</text:p>
      <text:p text:style-name="Text_20_body"><draw:frame draw:style-name="media" draw:name="2" text:anchor-type="as-char" draw:z-index="2" svg:width="7.9375cm" style:rel-width="100%" svg:height="2.2135932343234cm" style:rel-height="scale"><draw:image xlink:href="Pictures/a85d07e4ed744f8a319e3b294c9c6ebb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Рассмотрим трапецию , в которой точки  и  – это
середины диагоналей  и  соответственно.</text:p>
      <text:p text:style-name="Text_20_body">Докажем, что .</text:p>
      <text:p text:style-name="Text_20_body">По теореме Фалеса средняя линия трапеции  делит диагонали  и  пополам, то есть точки  и  лежат на средней линии.</text:p>
      <text:p text:style-name="Text_20_body">Тогда  и  – это средние линии треугольников  и .</text:p>
      <text:p text:style-name="Text_20_body">Следовательно, если обозначить , то .</text:p>
      <text:p text:style-name="Text_20_body">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1</meta:creation-date>
    <dc:creator>Generated</dc:creator>
    <dc:date>2026-08-20T14::06:41</dc:date>
    <dc:language>en-US</dc:language>
    <meta:editing-cycles>1</meta:editing-cycles>
    <meta:editing-duration>PT0S</meta:editing-duration>
    <dc:title>math-public:srednyaya_liniya_trapecii</dc:title>
  </office:meta>
</office:document-meta>
</file>