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3723a7dd29acbd8d023a878706afc6.jpg"/>
  <manifest:file-entry manifest:media-type="image/jpeg" manifest:full-path="Pictures/bad2f3ad9bb6abd35808ad03080f99e4.jpg"/>
  <manifest:file-entry manifest:media-type="image/jpeg" manifest:full-path="Pictures/bc4da63f63aa8aa4040e57a559e94070.jpg"/>
  <manifest:file-entry manifest:media-type="image/jpeg" manifest:full-path="Pictures/dd330b7a40567e9650751165cb2aed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svojstva-parallelogramma"/><text:bookmark-start text:name="__RefHeading___свойства-параллелограмма_1"/><text:bookmark-start text:name="свойства-параллелограмма"/>Свойства параллелограмма<text:bookmark-end text:name="__RefHeading___свойства-параллелограмма_1"/><text:bookmark-end text:name="свойства-параллелограмма"/></text:h>
      <text:list text:style-name="Numbering_20_1" text:continue-numbering="false">
        <text:list-item>
          <text:p text:style-name="Numbering_20_1_Content_First"> В параллелограмме противоположные стороны равны и противоположные углы равны.</text:p>
        </text:list-item>
        <text:list-item>
          <text:p text:style-name="Numbering_20_1_Content_Last"> Диагонали параллелограмма точкой пересечения делятся пополам.</text:p>
        </text:list-item>
      </text:list>
      <text:p text:style-name="Text_20_body"><draw:frame draw:style-name="media" draw:name="0" text:anchor-type="as-char" draw:z-index="0" svg:width="5.2916666666667cm" style:rel-width="100%" svg:height="2.8863636363636cm" style:rel-height="scale"><draw:image xlink:href="Pictures/a73723a7dd29acbd8d023a878706afc6.jpg" xlink:type="simple" xlink:show="embed" xlink:actuate="onLoad"/></draw:frame><draw:frame draw:style-name="media" draw:name="1" text:anchor-type="as-char" draw:z-index="1" svg:width="5.2916666666667cm" style:rel-width="100%" svg:height="3.010775862069cm" style:rel-height="scale"><draw:image xlink:href="Pictures/bad2f3ad9bb6abd35808ad03080f99e4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.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-теоремы_3"/><text:bookmark-start text:name="докажем-первый-пункт-теоремы"/>Докажем первый пункт теоремы.<text:bookmark-end text:name="__RefHeading___докажем-первый-пункт-теоремы_3"/><text:bookmark-end text:name="докажем-первый-пункт-теоремы"/></text:h>
      <text:p text:style-name="Text_20_body"><draw:frame draw:style-name="media" draw:name="2" text:anchor-type="as-char" draw:z-index="2" svg:width="7.9375cm" style:rel-width="100%" svg:height="5.2315340909091cm" style:rel-height="scale"><draw:image xlink:href="Pictures/bc4da63f63aa8aa4040e57a559e94070.jpg" xlink:type="simple" xlink:show="embed" xlink:actuate="onLoad"/></draw:frame></text:p>
      <text:p text:style-name="Text_20_body">Проведем в параллелограмме  диагональ .<text:line-break/></text:p>
      <text:p text:style-name="Text_20_body">По определению параллелограмма  и .<text:line-break/></text:p>
      <text:p text:style-name="Text_20_body">Cледовательно, $\angle 1=\angle 2, \angle
3=\angle 4$.<text:line-break/></text:p>
      <text:p text:style-name="Text_20_body">Тогда треугольники  и  равны по второму признаку
равенства ( – общая).<text:line-break/></text:p>
      <text:p text:style-name="Text_20_body">Следовательно, .<text:line-break/>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<draw:frame draw:style-name="media" draw:name="3" text:anchor-type="as-char" draw:z-index="3" svg:width="7.9375cm" style:rel-width="100%" svg:height="5.2315340909091cm" style:rel-height="scale"><draw:image xlink:href="Pictures/dd330b7a40567e9650751165cb2aedbe.jpg" xlink:type="simple" xlink:show="embed" xlink:actuate="onLoad"/></draw:frame></text:p>
      <text:p text:style-name="Text_20_body">Пусть диагонали  и  параллелограмма  пересекаются в точке
.<text:line-break/></text:p>
      <text:p text:style-name="Text_20_body">По определению параллелограмма , следовательно, , как накрест лежащие.<text:line-break/></text:p>
      <text:p text:style-name="Text_20_body">Кроме того  по первому пункту теоремы, следовательно, $\triangle
ABO=\triangle CDO$.<text:line-break/></text:p>
      <text:p text:style-name="Text_20_body">Из равенства этих треугольников следует, что  и .</text:p>
      <text:h text:style-name="Heading_20_2" text:outline-level="2"><text:bookmark-start text:name="__RefHeading___замечание_5"/><text:bookmark-start text:name="замечание"/>Замечание<text:bookmark-end text:name="__RefHeading___замечание_5"/><text:bookmark-end text:name="замечание"/></text:h>
      <text:p text:style-name="Text_20_body">Полезно иметь ввиду, что</text:p>
      <text:list text:style-name="Numbering_20_1" text:continue-numbering="false">
        <text:list-item>
          <text:p text:style-name="Numbering_20_1_Content_First"> Сумма углов параллелограмма, прилежащих к одной стороне, равна .</text:p>
        </text:list-item>
        <text:list-item>
          <text:p text:style-name="Numbering_20_1_Content"> Диагональ параллелограмма делит его на два равных треугольника.</text:p>
        </text:list-item>
        <text:list-item>
          <text:p text:style-name="Numbering_20_1_Content_Last"> Диагонали параллелограмма делят его на две пары равных треугольник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22</meta:creation-date>
    <dc:creator>Generated</dc:creator>
    <dc:date>2026-08-20T14::05:22</dc:date>
    <dc:language>en-US</dc:language>
    <meta:editing-cycles>1</meta:editing-cycles>
    <meta:editing-duration>PT0S</meta:editing-duration>
    <dc:title>math-public:svojstva-parallelogramma</dc:title>
  </office:meta>
</office:document-meta>
</file>