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cb96d13a001fbdc1548c2d7fe1f5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tangens_i_kotangens"/><text:bookmark-start text:name="__RefHeading___тангенс-и-котангенс_1"/><text:bookmark-start text:name="тангенс-и-котангенс"/>Тангенс и котангенс<text:bookmark-end text:name="__RefHeading___тангенс-и-котангенс_1"/><text:bookmark-end text:name="тангенс-и-котангенс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Тангенсом угла называется отношение синуса угла к его косинусу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Котангенсом угла называется отношение косинуса угла к его синусу.</text:p>
      <text:h text:style-name="Heading_20_2" text:outline-level="2"><text:bookmark-start text:name="__RefHeading___свойства-тангенса_4"/><text:bookmark-start text:name="свойства-тангенса"/>Свойства тангенса<text:bookmark-end text:name="__RefHeading___свойства-тангенса_4"/><text:bookmark-end text:name="свойства-тангенса"/></text:h>
      <text:list text:style-name="Numbering_20_1" text:continue-numbering="false">
        <text:list-item>
          <text:p text:style-name="Numbering_20_1_Content_First"> При увеличении угла от  до  тангенс растет от  до бесконечности.</text:p>
        </text:list-item>
        <text:list-item>
          <text:p text:style-name="Numbering_20_1_Content"> .</text:p>
        </text:list-item>
        <text:list-item>
          <text:p text:style-name="Numbering_20_1_Content_Last"> Для острых углов значение тангенса определяет угол.</text:p>
        </text:list-item>
      </text:list>
      <text:p text:style-name="Text_20_body"><draw:frame draw:style-name="media" draw:name="0" text:anchor-type="as-char" draw:z-index="0" svg:width="7.9375cm" style:rel-width="100%" svg:height="9.6630434782609cm" style:rel-height="scale"><draw:image xlink:href="Pictures/47cb96d13a001fbdc1548c2d7fe1f57f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h text:style-name="Heading_20_4" text:outline-level="4"><text:bookmark-start text:name="__RefHeading___докажем-первый-пункт-теоремы_6"/><text:bookmark-start text:name="докажем-первый-пункт-теоремы"/>Докажем первый пункт теоремы.<text:bookmark-end text:name="__RefHeading___докажем-первый-пункт-теоремы_6"/><text:bookmark-end text:name="докажем-первый-пункт-теоремы"/></text:h>
      <text:p text:style-name="Text_20_body">Построим прямоугольный треугольник , у которого  и .</text:p>
      <text:p text:style-name="Text_20_body">Тогда другой его катет .</text:p>
      <text:p text:style-name="Text_20_body">Когда угол  возрастает от  до  катет , а значит и , возрастает от  до бесконечности.</text:p>
      <text:h text:style-name="Heading_20_4" text:outline-level="4"><text:bookmark-start text:name="__RefHeading___докажем-второй-пункт-теоремы_7"/><text:bookmark-start text:name="докажем-второй-пункт-теоремы"/>Докажем второй пункт теоремы.<text:bookmark-end text:name="__RefHeading___докажем-второй-пункт-теоремы_7"/><text:bookmark-end text:name="докажем-второй-пункт-теоремы"/></text:h>
      <text:h text:style-name="Heading_20_4" text:outline-level="4"><text:bookmark-start text:name="__RefHeading___докажем-третий-пункт-теоремы_8"/><text:bookmark-start text:name="докажем-третий-пункт-теоремы"/>Докажем третий пункт теоремы.<text:bookmark-end text:name="__RefHeading___докажем-третий-пункт-теоремы_8"/><text:bookmark-end text:name="докажем-третий-пункт-теоремы"/></text:h>
      <text:p text:style-name="Text_20_body">Пусть углы  и  – острые.</text:p>
      <text:p text:style-name="Text_20_body">Докажем, что если , то .</text:p>
      <text:p text:style-name="Text_20_body">Действительно, возможно три случая:</text:p>
      <text:list text:style-name="Numbering_20_1" text:continue-numbering="false">
        <text:list-item>
          <text:p text:style-name="Numbering_20_1_Content_First"> . Тогда по пункту 1 . Значит, этот случай не имеет места.</text:p>
        </text:list-item>
        <text:list-item>
          <text:p text:style-name="Numbering_20_1_Content"> . Тогда по пункту 1 . Значит, этот случай не имеет места.</text:p>
        </text:list-item>
        <text:list-item>
          <text:p text:style-name="Numbering_20_1_Content_Last"> Следовательно, остаётся только третья возможность: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07:23</meta:creation-date>
    <dc:creator>Generated</dc:creator>
    <dc:date>2026-08-19T17::07:23</dc:date>
    <dc:language>en-US</dc:language>
    <meta:editing-cycles>1</meta:editing-cycles>
    <meta:editing-duration>PT0S</meta:editing-duration>
    <dc:title>math-public:tangens_i_kotangens</dc:title>
  </office:meta>
</office:document-meta>
</file>