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8e466c2208517d30d1a85cc88d42ec.jpg"/>
  <manifest:file-entry manifest:media-type="image/jpeg" manifest:full-path="Pictures/7976d470a91a181e3cf89d37cea3b704.jpg"/>
  <manifest:file-entry manifest:media-type="image/jpeg" manifest:full-path="Pictures/5f1d3d5ff0fc5c013b9c26d87a61bb35.jpg"/>
  <manifest:file-entry manifest:media-type="image/jpeg" manifest:full-path="Pictures/6466d45fb2ca94931764695b6e7ab5a6.jpg"/>
  <manifest:file-entry manifest:media-type="image/jpeg" manifest:full-path="Pictures/599c4d798eab8816decfd2ba78616fa2.jpg"/>
  <manifest:file-entry manifest:media-type="image/jpeg" manifest:full-path="Pictures/b3873913d4dea78eb6501ec71c46dc37.jpg"/>
  <manifest:file-entry manifest:media-type="image/jpeg" manifest:full-path="Pictures/da6bda9102a09b2341521537af18c685.jpg"/>
  <manifest:file-entry manifest:media-type="image/jpeg" manifest:full-path="Pictures/e3fa2453a16c2d0f6062991b0109d9de.jpg"/>
  <manifest:file-entry manifest:media-type="image/jpeg" manifest:full-path="Pictures/5db8ffd74fa5cba05547bd36c61785bc.jpg"/>
  <manifest:file-entry manifest:media-type="image/jpeg" manifest:full-path="Pictures/da28b6d9e124670f4eb4741cae9a02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y_postroyeniya_secheniy" text:style-name="Internet_20_link" text:visited-style-name="Visited_20_Internet_20_Link">назад</text:a></text:p>
      <text:h text:style-name="Heading_20_1" text:outline-level="1"><text:bookmark text:name="math-public:teorema-o-ploskosti-parallelnoj-rebru-dvugrannogo-ugla-stat"/><text:bookmark-start text:name="__RefHeading___теорема-о-плоскости-параллельной-ребру-двугранного-угла_1"/><text:bookmark-start text:name="теорема-о-плоскости-параллельной-ребру-двугранного-угла"/>Теорема о плоскости, параллельной ребру двугранного угла<text:bookmark-end text:name="__RefHeading___теорема-о-плоскости-параллельной-ребру-двугранного-угла_1"/><text:bookmark-end text:name="теорема-о-плоскости-параллельной-ребру-двугранного-угла"/></text:h>
      <text:p text:style-name="Text_20_body"><text:span text:style-name="Strong_20_Emphasis"><text:a xlink:type="simple" xlink:href="http://wiki.sch239.net/math-public/teorema-o-ploskosti-parallelnoj-rebru-dvugrannogo-ugla" text:style-name="Internet_20_link" text:visited-style-name="Visited_20_Internet_20_Link">Включить анимацию</text:a>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Теорема</text:p>
          </table:table-cell>
          <table:table-cell office:value-type="string" table:style-name="tableheader">
            <text:p text:style-name="Table_20_Heading">Условия для печати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b18e466c2208517d30d1a85cc88d42e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.6458333333333cm" style:rel-width="100%" svg:height="3.7425739247312cm" style:rel-height="scale"><draw:image xlink:href="Pictures/7976d470a91a181e3cf89d37cea3b704.jpg" xlink:type="simple" xlink:show="embed" xlink:actuate="onLoad"/></draw:frame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Разбор и задачи по отдельности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1.</text:p>
          </table:table-cell>
          <table:table-cell office:value-type="string" table:style-name="tableheader">
            <text:p text:style-name="Table_20_Heading">2.</text:p>
          </table:table-cell>
          <table:table-cell office:value-type="string" table:style-name="tableheader">
            <text:p text:style-name="Table_20_Heading">3.</text:p>
          </table:table-cell>
          <table:table-cell office:value-type="string" table:style-name="tableheader">
            <text:p text:style-name="Table_20_Heading">4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par_rebru_dvugr_z1"><draw:frame draw:style-name="medialeft" draw:name="1 Legend" text:anchor-type="paragraph" draw:z-index="0" svg:width="12.197291666667cm"><draw:text-box><text:p text:style-name="legendcenter"><draw:frame draw:style-name="medialeft" draw:name="1" text:anchor-type="paragraph" draw:z-index="2" svg:width="12.197291666667cm" svg:height="12.197291666667cm"><draw:image xlink:href="Pictures/5f1d3d5ff0fc5c013b9c26d87a61bb35.jpg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2"><draw:frame draw:style-name="medialeft" draw:name="2 Legend" text:anchor-type="paragraph" draw:z-index="0" svg:width="12.197291666667cm"><draw:text-box><text:p text:style-name="legendcenter"><draw:frame draw:style-name="medialeft" draw:name="2" text:anchor-type="paragraph" draw:z-index="3" svg:width="12.197291666667cm" svg:height="12.197291666667cm"><draw:image xlink:href="Pictures/6466d45fb2ca94931764695b6e7ab5a6.jpg" xlink:type="simple" xlink:show="embed" xlink:actuate="onLoad"/></draw:frame>2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3"><draw:frame draw:style-name="medialeft" draw:name="3 Legend" text:anchor-type="paragraph" draw:z-index="0" svg:width="12.197291666667cm"><draw:text-box><text:p text:style-name="legendcenter"><draw:frame draw:style-name="medialeft" draw:name="3" text:anchor-type="paragraph" draw:z-index="4" svg:width="12.197291666667cm" svg:height="12.197291666667cm"><draw:image xlink:href="Pictures/599c4d798eab8816decfd2ba78616fa2.jpg" xlink:type="simple" xlink:show="embed" xlink:actuate="onLoad"/></draw:frame>3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4"><draw:frame draw:style-name="medialeft" draw:name="4 Legend" text:anchor-type="paragraph" draw:z-index="0" svg:width="12.197291666667cm"><draw:text-box><text:p text:style-name="legendcenter"><draw:frame draw:style-name="medialeft" draw:name="4" text:anchor-type="paragraph" draw:z-index="5" svg:width="12.197291666667cm" svg:height="12.197291666667cm"><draw:image xlink:href="Pictures/b3873913d4dea78eb6501ec71c46dc37.jpg" xlink:type="simple" xlink:show="embed" xlink:actuate="onLoad"/></draw:frame>4</text:p></draw:text-box></draw:frame></draw:a></text:p>
          </table:table-cell>
        </table:table-row>
        <table:table-row>
          <table:table-cell office:value-type="string" table:style-name="tableheader">
            <text:p text:style-name="Table_20_Heading">5.</text:p>
          </table:table-cell>
          <table:table-cell office:value-type="string" table:style-name="tableheader">
            <text:p text:style-name="Table_20_Heading">6.</text:p>
          </table:table-cell>
          <table:table-cell office:value-type="string" table:style-name="tableheader">
            <text:p text:style-name="Table_20_Heading">7.</text:p>
          </table:table-cell>
          <table:table-cell office:value-type="string" table:style-name="tableheader">
            <text:p text:style-name="Table_20_Heading">8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par_rebru_dvugr_z5"><draw:frame draw:style-name="medialeft" draw:name="5 Legend" text:anchor-type="paragraph" draw:z-index="0" svg:width="12.197291666667cm"><draw:text-box><text:p text:style-name="legendcenter"><draw:frame draw:style-name="medialeft" draw:name="5" text:anchor-type="paragraph" draw:z-index="6" svg:width="12.197291666667cm" svg:height="12.197291666667cm"><draw:image xlink:href="Pictures/da6bda9102a09b2341521537af18c685.jpg" xlink:type="simple" xlink:show="embed" xlink:actuate="onLoad"/></draw:frame>5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6"><draw:frame draw:style-name="medialeft" draw:name="6 Legend" text:anchor-type="paragraph" draw:z-index="0" svg:width="12.197291666667cm"><draw:text-box><text:p text:style-name="legendcenter"><draw:frame draw:style-name="medialeft" draw:name="6" text:anchor-type="paragraph" draw:z-index="7" svg:width="12.197291666667cm" svg:height="12.197291666667cm"><draw:image xlink:href="Pictures/e3fa2453a16c2d0f6062991b0109d9de.jpg" xlink:type="simple" xlink:show="embed" xlink:actuate="onLoad"/></draw:frame>6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7"><draw:frame draw:style-name="medialeft" draw:name="7 Legend" text:anchor-type="paragraph" draw:z-index="0" svg:width="12.197291666667cm"><draw:text-box><text:p text:style-name="legendcenter"><draw:frame draw:style-name="medialeft" draw:name="7" text:anchor-type="paragraph" draw:z-index="8" svg:width="12.197291666667cm" svg:height="12.197291666667cm"><draw:image xlink:href="Pictures/5db8ffd74fa5cba05547bd36c61785bc.jpg" xlink:type="simple" xlink:show="embed" xlink:actuate="onLoad"/></draw:frame>7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8"><draw:frame draw:style-name="medialeft" draw:name="8 Legend" text:anchor-type="paragraph" draw:z-index="0" svg:width="12.197291666667cm"><draw:text-box><text:p text:style-name="legendcenter"><draw:frame draw:style-name="medialeft" draw:name="8" text:anchor-type="paragraph" draw:z-index="9" svg:width="12.197291666667cm" svg:height="12.197291666667cm"><draw:image xlink:href="Pictures/da28b6d9e124670f4eb4741cae9a0204.jpg" xlink:type="simple" xlink:show="embed" xlink:actuate="onLoad"/></draw:frame>8</text:p></draw:text-box></draw:frame></draw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6::14:07</meta:creation-date>
    <dc:creator>Generated</dc:creator>
    <dc:date>2026-08-20T06::14:07</dc:date>
    <dc:language>en-US</dc:language>
    <meta:editing-cycles>1</meta:editing-cycles>
    <meta:editing-duration>PT0S</meta:editing-duration>
    <dc:title>math-public:teorema-o-ploskosti-parallelnoj-rebru-dvugrannogo-ugla-stat</dc:title>
  </office:meta>
</office:document-meta>
</file>