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adc38747c02dada3cdd2958cd8ec85.jpg"/>
  <manifest:file-entry manifest:media-type="image/jpeg" manifest:full-path="Pictures/f9a391bad08ec2cd751bd6ca82a60b0c.jpg"/>
  <manifest:file-entry manifest:media-type="image/jpeg" manifest:full-path="Pictures/dc02370f779b3a499a62c2a7e7465ec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_kosinusov"/><text:bookmark-start text:name="__RefHeading___теорема-косинусов_1"/><text:bookmark-start text:name="теорема-косинусов"/>Теорема косинусов<text:bookmark-end text:name="__RefHeading___теорема-косинусов_1"/><text:bookmark-end text:name="теорема-косинусов"/></text:h>
      <text:p text:style-name="Text_20_body">В каждом треугольнике квадрат любой его стороны равен сумме
квадратов двух других его сторон минус удвоенное произведение этих
сторон на косинус угла между ними.</text:p>
      <text:p text:style-name="Text_20_body"><draw:frame draw:style-name="media" draw:name="0" text:anchor-type="as-char" draw:z-index="0" svg:width="7.9375cm" style:rel-width="100%" svg:height="3.871556122449cm" style:rel-height="scale"><draw:image xlink:href="Pictures/f2adc38747c02dada3cdd2958cd8ec85.jpg" xlink:type="simple" xlink:show="embed" xlink:actuate="onLoad"/></draw:frame><draw:frame draw:style-name="media" draw:name="1" text:anchor-type="as-char" draw:z-index="1" svg:width="7.9375cm" style:rel-width="100%" svg:height="4.6610872235872cm" style:rel-height="scale"><draw:image xlink:href="Pictures/f9a391bad08ec2cd751bd6ca82a60b0c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первый-способ_3"/><text:bookmark-start text:name="первый-способ"/>Первый способ.<text:bookmark-end text:name="__RefHeading___первый-способ_3"/><text:bookmark-end text:name="первый-способ"/></text:h>
      <text:p text:style-name="Text_20_body">Рассмотрим треугольник  со сторонами  и .</text:p>
      <text:p text:style-name="Text_20_body">Докажем, что .</text:p>
      <text:p text:style-name="Text_20_body">Возможны три случая:</text:p>
      <text:list text:style-name="Numbering_20_1" text:continue-numbering="false">
        <text:list-item/>
        <text:list-item/>
        <text:list-item>
          <text:p text:style-name="Numbering_20_1_Content_Last"> .</text:p>
        </text:list-item>
      </text:list>
      <text:h text:style-name="Heading_20_4" text:outline-level="4"><text:bookmark-start text:name="__RefHeading___первый-случай_4"/><text:bookmark-start text:name="первый-случай"/>Первый случай.<text:bookmark-end text:name="__RefHeading___первый-случай_4"/><text:bookmark-end text:name="первый-случай"/></text:h>
      <text:p text:style-name="Text_20_body">Пусть .</text:p>
      <text:p text:style-name="Text_20_body">Тогда  и требуемое равенство
обращается в теорему Пифагора для прямоугольного треугольника
.</text:p>
      <text:h text:style-name="Heading_20_4" text:outline-level="4"><text:bookmark-start text:name="__RefHeading___второй-случай_5"/><text:bookmark-start text:name="второй-случай"/>Второй случай.<text:bookmark-end text:name="__RefHeading___второй-случай_5"/><text:bookmark-end text:name="второй-случай"/></text:h>
      <text:p text:style-name="Text_20_body">Пусть .</text:p>
      <text:p text:style-name="Text_20_body">В треугольнике  есть ещё хотя бы один острый угол.</text:p>
      <text:p text:style-name="Text_20_body">Пусть это будет угол .</text:p>
      <text:p text:style-name="Text_20_body">Из вершины  проведем высоту .</text:p>
      <text:p text:style-name="Text_20_body">Так как углы  и  острые, точка  лежит на стороне .</text:p>
      <text:p text:style-name="Text_20_body">Отрезок  будет катетом в прямоугольном треугольнике  с гипотенузой
 и прилежащим острым углом .</text:p>
      <text:p text:style-name="Text_20_body">Поэтому </text:p>
      <text:p text:style-name="Text_20_body">По теореме Пифагора находим  из другого прямоугольного треугольника 
с катетами  и .</text:p>
      <text:p text:style-name="Text_20_body">Получаем .</text:p>
      <text:p text:style-name="Text_20_body">Но  из треугольника .</text:p>
      <text:p text:style-name="Text_20_body">Подставив это выражение для  в предыдущее равенство и заменив  по формуле, получим: .</text:p>
      <text:h text:style-name="Heading_20_4" text:outline-level="4"><text:bookmark-start text:name="__RefHeading___третий-случай_6"/><text:bookmark-start text:name="третий-случай"/>Третий случай.<text:bookmark-end text:name="__RefHeading___третий-случай_6"/><text:bookmark-end text:name="третий-случай"/></text:h>
      <text:p text:style-name="Text_20_body">Пусть .</text:p>
      <text:p text:style-name="Text_20_body">Снова проведем высоту  из вершины .</text:p>
      <text:p text:style-name="Text_20_body">Теперь ее основание – точка  лежит на продолжении стороны  за точку .</text:p>
      <text:p text:style-name="Text_20_body">Снова обозначим отрезок  через .</text:p>
      <text:p text:style-name="Text_20_body">В этом случае  и из прямоугольного треугольника  по теореме Пифагора .</text:p>
      <text:p text:style-name="Text_20_body">По определению косинуса тупого угла .</text:p>
      <text:p text:style-name="Text_20_body">Поэтому .</text:p>
      <text:p text:style-name="Text_20_body">Наконец, из треугольника  снова получаем, что .</text:p>
      <text:p text:style-name="Text_20_body">Подставляя это выражение для  и выражение для , то есть  в, снова получаем: .</text:p>
      <text:p text:style-name="Text_20_body"><draw:frame draw:style-name="media" draw:name="2" text:anchor-type="as-char" draw:z-index="2" svg:width="7.9375cm" style:rel-width="100%" svg:height="6.6541916167665cm" style:rel-height="scale"><draw:image xlink:href="Pictures/dc02370f779b3a499a62c2a7e7465ec8.jpg" xlink:type="simple" xlink:show="embed" xlink:actuate="onLoad"/></draw:frame></text:p>
      <text:h text:style-name="Heading_20_4" text:outline-level="4"><text:bookmark-start text:name="__RefHeading___второй-способ_7"/><text:bookmark-start text:name="второй-способ"/>Второй способ.<text:bookmark-end text:name="__RefHeading___второй-способ_7"/><text:bookmark-end text:name="второй-способ"/></text:h>
      <text:p text:style-name="Text_20_body">Рассмотрим треугольник  со сторонами  и .</text:p>
      <text:p text:style-name="Text_20_body">Докажем, что .</text:p>
      <text:p text:style-name="Text_20_body">Введем систему координат с началом в точке  так, чтобы $Ox\upuparrows
\overrightarrow{AB}C$ имела бы положительную ординату.</text:p>
      <text:p text:style-name="Text_20_body">Тогда точка  имеет координаты , а точка  имеет координаты .</text:p>
      <text:p text:style-name="Text_20_body">По формуле расстояния между двумя точками получаем:
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49</meta:creation-date>
    <dc:creator>Generated</dc:creator>
    <dc:date>2026-08-20T14::02:49</dc:date>
    <dc:language>en-US</dc:language>
    <meta:editing-cycles>1</meta:editing-cycles>
    <meta:editing-duration>PT0S</meta:editing-duration>
    <dc:title>math-public:teorema_kosinusov</dc:title>
  </office:meta>
</office:document-meta>
</file>