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d549e4b2bfc9ee49cd637273b8f4191.jpg"/>
  <manifest:file-entry manifest:media-type="image/jpeg" manifest:full-path="Pictures/9e7cb5c0cfaf47e815967ae4a774e3e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math-public:teorema_menelaya"/><text:bookmark-start text:name="__RefHeading___определение_1"/><text:bookmark-start text:name="определение"/>Определение<text:bookmark-end text:name="__RefHeading___определение_1"/><text:bookmark-end text:name="определение"/></text:h>
      <text:p text:style-name="Text_20_body">Определим отношение направленных отрезков следующим
образом:<text:line-break/></text:p>
      <text:list text:style-name="Numbering_20_1" text:continue-numbering="false">
        <text:list-item>
          <text:p text:style-name="Numbering_20_1_Content_First"> , если векторы  и  сонаправленные.</text:p>
        </text:list-item>
        <text:list-item>
          <text:p text:style-name="Numbering_20_1_Content_Last"> , если векторы  и  противонаправленные.</text:p>
        </text:list-item>
      </text:list>
      <text:h text:style-name="Heading_20_2" text:outline-level="2"><text:bookmark-start text:name="__RefHeading___замечание_2"/><text:bookmark-start text:name="замечание"/>Замечание<text:bookmark-end text:name="__RefHeading___замечание_2"/><text:bookmark-end text:name="замечание"/></text:h>
      <text:p text:style-name="Text_20_body">Из определения следуют свойства:</text:p>
      <text:list text:style-name="Numbering_20_1" text:continue-numbering="false">
        <text:list-item>
          <text:p text:style-name="Numbering_20_1_Content_First"> Можно менять знак: </text:p>
        </text:list-item>
        <text:list-item>
          <text:p text:style-name="Numbering_20_1_Content"> Можно «сокращать»: </text:p>
        </text:list-item>
        <text:list-item>
          <text:p text:style-name="Numbering_20_1_Content_Last"> Можно делить обе части равенства на отношение: если , то </text:p>
        </text:list-item>
      </text:list>
      <text:h text:style-name="Heading_20_2" text:outline-level="2"><text:bookmark-start text:name="__RefHeading___теорема-менелая_3"/><text:bookmark-start text:name="теорема-менелая"/>Теорема Менелая<text:bookmark-end text:name="__RefHeading___теорема-менелая_3"/><text:bookmark-end text:name="теорема-менелая"/></text:h>
      <text:p text:style-name="Text_20_body">Точки  и , лежащие на сторонах треугольника  или
на их продолжениях, лежат на одной прямой тогда и только тогда,
когда
.<text:line-break/>
<draw:frame draw:style-name="media" draw:name="0" text:anchor-type="as-char" draw:z-index="0" svg:width="7.9375cm" style:rel-width="100%" svg:height="5.2479338842975cm" style:rel-height="scale"><draw:image xlink:href="Pictures/9d549e4b2bfc9ee49cd637273b8f4191.jpg" xlink:type="simple" xlink:show="embed" xlink:actuate="onLoad"/></draw:frame><draw:frame draw:style-name="media" draw:name="1" text:anchor-type="as-char" draw:z-index="1" svg:width="7.9375cm" style:rel-width="100%" svg:height="5.2479338842975cm" style:rel-height="scale"><draw:image xlink:href="Pictures/9e7cb5c0cfaf47e815967ae4a774e3ed.jpg" xlink:type="simple" xlink:show="embed" xlink:actuate="onLoad"/></draw:frame><text:line-break/></text:p>
      <text:h text:style-name="Heading_20_3" text:outline-level="3"><text:bookmark-start text:name="__RefHeading___доказательство_4"/><text:bookmark-start text:name="доказательство"/>Доказательство<text:bookmark-end text:name="__RefHeading___доказательство_4"/><text:bookmark-end text:name="доказательство"/></text:h>
      <text:h text:style-name="Heading_20_4" text:outline-level="4"><text:bookmark-start text:name="__RefHeading___докажем-прямую-теорему_5"/><text:bookmark-start text:name="докажем-прямую-теорему"/>Докажем прямую теорему<text:bookmark-end text:name="__RefHeading___докажем-прямую-теорему_5"/><text:bookmark-end text:name="докажем-прямую-теорему"/></text:h>
      <text:p text:style-name="Text_20_body">Рассмотрим треугольник , и пусть прямая  пересекает стороны
 или их продолжения в точках  и 
соответственно.<text:line-break/></text:p>
      <text:p text:style-name="Text_20_body">Докажем, что тогда
.<text:line-break/></text:p>
      <text:p text:style-name="Text_20_body">Проведем через вершину  прямую , параллельную прямой .<text:line-break/></text:p>
      <text:p text:style-name="Text_20_body">Пусть  – это точка пересечения прямых  и .<text:line-break/></text:p>
      <text:p text:style-name="Text_20_body">По теореме Фалеса
$\dfrac{\overrightarrow{AB_1}}{\overrightarrow{B_1C}}=\dfrac{\overrightarrow{AC_1}}{\overrightarrow{C_1K}},
\dfrac{\overrightarrow{CA_1}}{\overrightarrow{A_1B}}=-\dfrac{\overrightarrow{C_1K}}{\overrightarrow{C_1B}}$.<text:line-break/></text:p>
      <text:p text:style-name="Text_20_body">Перемножив эти равенства, получим $\dfrac{\overrightarrow{AB_1}\cdot
\overrightarrow{CA_1}}{\overrightarrow{B_1C}\cdot
\overrightarrow{A_1B}}=-\dfrac{\overrightarrow{AC_1}}{\overrightarrow{C_1B}}$,
откуда следует, что
.<text:line-break/></text:p>
      <text:h text:style-name="Heading_20_4" text:outline-level="4"><text:bookmark-start text:name="__RefHeading___докажем-обратную-теорему_6"/><text:bookmark-start text:name="докажем-обратную-теорему"/>Докажем обратную теорему.<text:bookmark-end text:name="__RefHeading___докажем-обратную-теорему_6"/><text:bookmark-end text:name="докажем-обратную-теорему"/></text:h>
      <text:p text:style-name="Text_20_body">Рассмотрим треугольник . Пусть на
прямых  и  выбраны точки  и 
соответственно.<text:line-break/></text:p>
      <text:p text:style-name="Text_20_body">Докажем, что если
,
то точки  и  лежат на одной прямой.<text:line-break/></text:p>
      <text:p text:style-name="Text_20_body">Пусть прямая  пересекает прямую  в точке .<text:line-break/></text:p>
      <text:p text:style-name="Text_20_body">Докажем, что .<text:line-break/></text:p>
      <text:p text:style-name="Text_20_body">Действительно, так как точки  $A_1,
B_1C_2$ лежат на одной прямой, то для них выполняется равенство
.<text:line-break/></text:p>
      <text:p text:style-name="Text_20_body">Но тогда
,
что и означает, что .</text:p>
      <text:h text:style-name="Heading_20_3" text:outline-level="3"><text:bookmark-start text:name="__RefHeading___замечание_7"/><text:bookmark-start text:name="замечание1"/>Замечание<text:bookmark-end text:name="__RefHeading___замечание_7"/><text:bookmark-end text:name="замечание1"/></text:h>
      <text:p text:style-name="Text_20_body">Картинка может отличаться от той, что дана при доказательстве теоремы. Но все рассуждения останутся верны. (Нужен рисунок)</text:p>
      <text:h text:style-name="Heading_20_2" text:outline-level="2"><text:bookmark-start text:name="__RefHeading___следствие_8"/><text:bookmark-start text:name="следствие"/>Следствие<text:bookmark-end text:name="__RefHeading___следствие_8"/><text:bookmark-end text:name="следствие"/></text:h>
      <text:p text:style-name="Text_20_body">Теорема Менелая в скалярной форме.</text:p>
      <text:h text:style-name="Heading_20_2" text:outline-level="2"><text:bookmark-start text:name="__RefHeading___следствие-теорема-о-двух-чевианах_9"/><text:bookmark-start text:name="следствие-теорема-о-двух-чевианах"/>Следствие (теорема о двух чевианах)<text:bookmark-end text:name="__RefHeading___следствие-теорема-о-двух-чевианах_9"/><text:bookmark-end text:name="следствие-теорема-о-двух-чевианах"/></text:h>
      <text:p text:style-name="Text_20_body">Пусть в треугольнике  чевианы  и  пересекаются в точке . Тогда 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4::05:35</meta:creation-date>
    <dc:creator>Generated</dc:creator>
    <dc:date>2026-08-20T14::05:35</dc:date>
    <dc:language>en-US</dc:language>
    <meta:editing-cycles>1</meta:editing-cycles>
    <meta:editing-duration>PT0S</meta:editing-duration>
    <dc:title>math-public:teorema_menelaya</dc:title>
  </office:meta>
</office:document-meta>
</file>