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bfbf64c3b4b1815b604ff18d043177.jpg"/>
  <manifest:file-entry manifest:media-type="image/jpeg" manifest:full-path="Pictures/92500b16c8194b4b5180bc08812de9d4.jpg"/>
  <manifest:file-entry manifest:media-type="image/jpeg" manifest:full-path="Pictures/c98cdd5028c893e347fd4ebbea69a2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teorema_pifagora"/><text:bookmark-start text:name="__RefHeading___теорема-пифагора_1"/><text:bookmark-start text:name="теорема-пифагора"/>Теорема Пифагора<text:bookmark-end text:name="__RefHeading___теорема-пифагора_1"/><text:bookmark-end text:name="теорема-пифагора"/></text:h>
      <text:h text:style-name="Heading_20_2" text:outline-level="2"><text:bookmark-start text:name="__RefHeading___теорема-пифагора_2"/><text:bookmark-start text:name="теорема-пифагора1"/>Теорема Пифагора<text:bookmark-end text:name="__RefHeading___теорема-пифагора_2"/><text:bookmark-end text:name="теорема-пифагора1"/></text:h>
      <text:p text:style-name="Text_20_body">В прямоугольном треугольнике квадрат гипотенузы равен сумме
квадратов катетов.</text:p>
      <text:p text:style-name="Text_20_body"><draw:frame draw:style-name="media" draw:name="0" text:anchor-type="as-char" draw:z-index="0" svg:width="7.9375cm" style:rel-width="100%" svg:height="7.3293850806452cm" style:rel-height="scale"><draw:image xlink:href="Pictures/bdbfbf64c3b4b1815b604ff18d043177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треугольник  с прямым углом .</text:p>
      <text:p text:style-name="Text_20_body">Пусть .</text:p>
      <text:p text:style-name="Text_20_body">Докажем, что .</text:p>
      <text:p text:style-name="Text_20_body">Достроим треугольник  до квадрата  со стороной  так, как это показано на рисунке.</text:p>
      <text:p text:style-name="Text_20_body">Треугольники , , $\triangle
EFG\triangle GHA$ равны по двум катетам.</text:p>
      <text:p text:style-name="Text_20_body">Тогда у них равны гипотенузы, следовательно  – ромб.</text:p>
      <text:p text:style-name="Text_20_body">Кроме того из равенства этих треугольников следует, что , а так как , то , следовательно, , то
есть  – ромб с прямым углом, то есть квадрат.</text:p>
      <text:p text:style-name="Text_20_body">Квадрат  – составлен из четырех равных треугольников и квадрата со
стороной .</text:p>
      <text:p text:style-name="Text_20_body">Тогда с одной стороны , а с другой .</text:p>
      <text:p text:style-name="Text_20_body">Следовательно, , откуда .</text:p>
      <text:h text:style-name="Heading_20_2" text:outline-level="2"><text:bookmark-start text:name="__RefHeading___обратная-теорема-пифагора_4"/><text:bookmark-start text:name="обратная-теорема-пифагора"/>Обратная теорема Пифагора<text:bookmark-end text:name="__RefHeading___обратная-теорема-пифагора_4"/><text:bookmark-end text:name="обратная-теорема-пифагора"/></text:h>
      <text:p text:style-name="Text_20_body">Если в треугольнике квадрат одной стороны равен сумме квадратов двух
других сторон, то треугольник прямоугольный.</text:p>
      <text:p text:style-name="Text_20_body"><draw:frame draw:style-name="media" draw:name="1" text:anchor-type="as-char" draw:z-index="1" svg:width="7.9375cm" style:rel-width="100%" svg:height="6.0229271356784cm" style:rel-height="scale"><draw:image xlink:href="Pictures/92500b16c8194b4b5180bc08812de9d4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в треугольнике  выполняется равенство
.</text:p>
      <text:p text:style-name="Text_20_body">Докажем, что .</text:p>
      <text:p text:style-name="Text_20_body">Рассмотрим прямоугольный треугольник  с прямым углом , у
которого  и .</text:p>
      <text:p text:style-name="Text_20_body">По теореме Пифагора , и, значит,
, то есть .</text:p>
      <text:p text:style-name="Text_20_body">Тогда треугольники  и  равны по третьему признаку равенства,
следовательно, </text:p>
      <text:h text:style-name="Heading_20_2" text:outline-level="2"><text:bookmark-start text:name="__RefHeading___формула-герона_6"/><text:bookmark-start text:name="формула-герона"/>Формула Герона<text:bookmark-end text:name="__RefHeading___формула-герона_6"/><text:bookmark-end text:name="формула-герона"/></text:h>
      <text:p text:style-name="Text_20_body">Площадь треугольника со сторонами  и  и полупериметром 
вычисляется по формуле .</text:p>
      <text:p text:style-name="Text_20_body"><draw:frame draw:style-name="media" draw:name="2" text:anchor-type="as-char" draw:z-index="2" svg:width="7.9375cm" style:rel-width="100%" svg:height="4.3077889447236cm" style:rel-height="scale"><draw:image xlink:href="Pictures/c98cdd5028c893e347fd4ebbea69a24c.jpg" xlink:type="simple" xlink:show="embed" xlink:actuate="onLoad"/></draw:frame></text:p>
      <text:h text:style-name="Heading_20_2" text:outline-level="2"><text:bookmark-start text:name="__RefHeading___доказательство_7"/><text:bookmark-start text:name="доказательство2"/>Доказательство<text:bookmark-end text:name="__RefHeading___доказательство_7"/><text:bookmark-end text:name="доказательство2"/></text:h>
      <text:p text:style-name="Text_20_body">Рассмотрим треугольник , в котором .</text:p>
      <text:p text:style-name="Text_20_body">В любом треугольнике по крайней мере два угла острые.</text:p>
      <text:p text:style-name="Text_20_body">Пусть  и  – острые углы треугольника .</text:p>
      <text:p text:style-name="Text_20_body">Тогда основание  высоты  треугольника лежит на стороне .</text:p>
      <text:p text:style-name="Text_20_body">Пусть .</text:p>
      <text:p text:style-name="Text_20_body">По теореме Пифагора , откуда , или .</text:p>
      <text:p text:style-name="Text_20_body">Так как , то .</text:p>
      <text:p text:style-name="Text_20_body">Сложив два последних равенства и разделив на 2, получим: .</text:p>
      <text:p text:style-name="Text_20_body">Поэтому<text:line-break/></text:p>
      <text:p text:style-name="Text_20_body">Следовательно, .</text:p>
      <text:p text:style-name="Text_20_body">Но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23</meta:creation-date>
    <dc:creator>Generated</dc:creator>
    <dc:date>2026-08-20T14::05:23</dc:date>
    <dc:language>en-US</dc:language>
    <meta:editing-cycles>1</meta:editing-cycles>
    <meta:editing-duration>PT0S</meta:editing-duration>
    <dc:title>math-public:teorema_pifagora</dc:title>
  </office:meta>
</office:document-meta>
</file>