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d755dbc32836b6bb8f37b59fa2917b3.jpg"/>
  <manifest:file-entry manifest:media-type="image/jpeg" manifest:full-path="Pictures/ee9412aa091f96de959d6c524836ebf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teorema_ptolemeya"/><text:bookmark-start text:name="__RefHeading___теорема-птолемея_1"/><text:bookmark-start text:name="теорема-птолемея"/>Теорема Птолемея<text:bookmark-end text:name="__RefHeading___теорема-птолемея_1"/><text:bookmark-end text:name="теорема-птолемея"/></text:h>
      <text:p text:style-name="Text_20_body">Около четырехугольника можно описать окружность тогда и только
тогда, когда произведение его диагоналей равно сумме произведений
его противоположных сторон.</text:p>
      <text:p text:style-name="Text_20_body"><draw:frame draw:style-name="media" draw:name="0" text:anchor-type="as-char" draw:z-index="0" svg:width="5.2916666666667cm" style:rel-width="100%" svg:height="5.0979447655748cm" style:rel-height="scale"><draw:image xlink:href="Pictures/8d755dbc32836b6bb8f37b59fa2917b3.jpg" xlink:type="simple" xlink:show="embed" xlink:actuate="onLoad"/></draw:frame>
<draw:frame draw:style-name="media" draw:name="1" text:anchor-type="as-char" draw:z-index="1" svg:width="5.2916666666667cm" style:rel-width="100%" svg:height="5.088141025641cm" style:rel-height="scale"><draw:image xlink:href="Pictures/ee9412aa091f96de959d6c524836ebfe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h text:style-name="Heading_20_4" text:outline-level="4"><text:bookmark-start text:name="__RefHeading___докажем-прямую-теорему_3"/><text:bookmark-start text:name="докажем-прямую-теорему"/>Докажем прямую теорему<text:bookmark-end text:name="__RefHeading___докажем-прямую-теорему_3"/><text:bookmark-end text:name="докажем-прямую-теорему"/></text:h>
      <text:p text:style-name="Text_20_body">Рассмотрим четырёхугольник  вписанный в окружность.</text:p>
      <text:p text:style-name="Text_20_body">Тогда , и, следовательно, косинусы этих углов противоположны.</text:p>
      <text:p text:style-name="Text_20_body">Тогда .</text:p>
      <text:p text:style-name="Text_20_body">Из треугольников  и  по теореме косинусов имеем</text:p>
      <text:p text:style-name="Text_20_body">.</text:p>
      <text:p text:style-name="Text_20_body">Сумма этих косинусов равна нулю, то есть </text:p>
      <text:p text:style-name="Text_20_body">Домножив последнее равенство на , получим: .</text:p>
      <text:p text:style-name="Text_20_body">Выразим  из последнего равенства: .</text:p>
      <text:p text:style-name="Text_20_body">Аналогично из треугольников  и  получаем .</text:p>
      <text:p text:style-name="Text_20_body">Отсюда , или .</text:p>
      <text:h text:style-name="Heading_20_4" text:outline-level="4"><text:bookmark-start text:name="__RefHeading___докажем-обратную-теорему_4"/><text:bookmark-start text:name="докажем-обратную-теорему"/>Докажем обратную теорему.<text:bookmark-end text:name="__RefHeading___докажем-обратную-теорему_4"/><text:bookmark-end text:name="докажем-обратную-теорему"/></text:h>
      <text:p text:style-name="Text_20_body">Пусть выполнено равенство .</text:p>
      <text:p text:style-name="Text_20_body">Докажем, что тогда около четырёхугольника  можно описать окружность.</text:p>
      <text:p text:style-name="Text_20_body">Обозначим через  радиус окружности, описанной около треугольника .</text:p>
      <text:p text:style-name="Text_20_body">Из точки  опустим перпендикуляры на прямые  и  и обозначим точки пересечения этих прямых и
перпендикуляров к ним через  и  соответственно.</text:p>
      <text:p text:style-name="Text_20_body">Отрезок  виден из точек  и  под углом , следовательно, точки  и  лежат на окружности с диаметром .</text:p>
      <text:p text:style-name="Text_20_body">По обобщённой теореме синусов для треугольника  получаем: .</text:p>
      <text:p text:style-name="Text_20_body">По теореме синусов для треугольника  имеем .</text:p>
      <text:p text:style-name="Text_20_body">Поделив последние два равенства друг на друга, получим .</text:p>
      <text:p text:style-name="Text_20_body">Таким же образом, рассматривая треугольники  и , получим соотношения .</text:p>
      <text:p text:style-name="Text_20_body">Отсюда, подставляя эти выражения в исходное равенство, имеем .</text:p>
      <text:p text:style-name="Text_20_body">Сократив на , получим , откуда следует, что точки  и  лежат на одной прямой.</text:p>
      <text:p text:style-name="Text_20_body">Докажем теперь, что из этого следует, что около четырёхугольника  можно описать окружность.</text:p>
      <text:p text:style-name="Text_20_body">Построим окружности на отрезках  и  как на диаметрах.</text:p>
      <text:p text:style-name="Text_20_body">Первая из них проходит через точки  и  (углы  и  прямые), а вторая – через точки 
и  ().</text:p>
      <text:p text:style-name="Text_20_body">По теореме о вписанном угле , где дуга берётся на окружности, описанной около .</text:p>
      <text:p text:style-name="Text_20_body">Аналогично  , где дуга берётся на окружности, описанной около .</text:p>
      <text:p text:style-name="Text_20_body">Но так как углы  и  равны, как вертикальные, то .</text:p>
      <text:p text:style-name="Text_20_body">Тогда в прямоугольных треугольниках  и  есть равные острые углы $\angle ADC_1=\angle
CDA_1\angle DAC_1=\angle DCA_1$.</text:p>
      <text:p text:style-name="Text_20_body">Тогда, учитывая, что углы  и  – смежные, получим .</text:p>
      <text:p text:style-name="Text_20_body">Следовательно, около четырёхугольника  можно описать окружность.</text:p>
      <text:p text:style-name="Horizontal_20_Line"/>
      <text:p text:style-name="Text_20_body"><text:span text:style-name="Strong_20_Emphasis">Другой способ доказательства прямой теоремы</text:span></text:p>
      <text:p text:style-name="Text_20_body">Обозначим диагонали  и   вписанного четырехугольника   соответственно  и , стороны  – , дуги  и  –  и , угол между прямыми  и   – . Нужно доказать, что .</text:p>
      <text:p text:style-name="Text_20_body">Вычислим удвоенную площадь  четырехугольника  разными способами.</text:p>
      <text:p text:style-name="Text_20_body">Первый способ: , при этом </text:p>
      <text:p text:style-name="Text_20_body">Второй способ:
Отрежем треугольник  от четырехугольника и приложим его к диагонали .</text:p>
      <text:p text:style-name="Text_20_body">Получим четырехугольник , равновеликий четырехугольнику , в котором стороны  и ,  и  стали соседними и который вписан в ту же окружность, так как углы  и  равны между собой. </text:p>
      <text:p text:style-name="Text_20_body">Теперь вычислим удвоенную площадь этого четырехугольника, разделив его диагональю  на два треугольника.</text:p>
      <text:p text:style-name="Text_20_body">Получим .</text:p>
      <text:p text:style-name="Text_20_body">Угол  вписан в окружность и измеряется половиной дуги . Так как углы  и  в сумме составляют развернутый, то их синусы равны.</text:p>
      <text:p text:style-name="Text_20_body">Поэтому .
Сравнивая полученную формулу с формулой 
Получаем </text:p>
      <text:p text:style-name="Horizontal_20_Line"/>
      <text:h text:style-name="Heading_20_2" text:outline-level="2"><text:bookmark-start text:name="__RefHeading___следствие_5"/><text:bookmark-start text:name="следствие"/>Следствие<text:bookmark-end text:name="__RefHeading___следствие_5"/><text:bookmark-end text:name="следствие"/></text:h>
      <text:p text:style-name="Text_20_body">Площадь вписанного четырехугольника, диагонали которого
перпендикулярны вычисляется по формуле .</text:p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Площадь четырёхугольника выражается через диагонали по формуле .</text:p>
      <text:p text:style-name="Text_20_body">Но так как , то есть , а по теореме Птолемея
, то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5:15</meta:creation-date>
    <dc:creator>Generated</dc:creator>
    <dc:date>2026-08-20T14::05:15</dc:date>
    <dc:language>en-US</dc:language>
    <meta:editing-cycles>1</meta:editing-cycles>
    <meta:editing-duration>PT0S</meta:editing-duration>
    <dc:title>math-public:teorema_ptolemeya</dc:title>
  </office:meta>
</office:document-meta>
</file>