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366999b94cf28911ac9260bf5581f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styarta"/><text:bookmark-start text:name="__RefHeading___теорема-стюарта_1"/><text:bookmark-start text:name="теорема-стюарта"/>Теорема Стюарта<text:bookmark-end text:name="__RefHeading___теорема-стюарта_1"/><text:bookmark-end text:name="теорема-стюарта"/></text:h>
      <text:p text:style-name="Text_20_body"><draw:frame draw:style-name="media" draw:name="0" text:anchor-type="as-char" draw:z-index="0" svg:width="7.9375cm" style:rel-width="100%" svg:height="6.255979498861cm" style:rel-height="scale"><draw:image xlink:href="Pictures/7366999b94cf28911ac9260bf5581f7f.png" xlink:type="simple" xlink:show="embed" xlink:actuate="onLoad"/></draw:frame></text:p>
      <text:h text:style-name="Heading_20_4" text:outline-level="4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 теореме косинусов для треугольников  и  имеем: </text:p>
      <text:p text:style-name="Text_20_body">Первое уравнение домножим на , а второе на :</text:p>
      <text:p text:style-name="Text_20_body">Сложим последние два уравнения:</text:p>
      <text:h text:style-name="Heading_20_4" text:outline-level="4"><text:bookmark-start text:name="__RefHeading___доказательство-в-маленьких-буквах_3"/><text:bookmark-start text:name="доказательство-в-маленьких-буквах"/>Доказательство (в маленьких буквах)<text:bookmark-end text:name="__RefHeading___доказательство-в-маленьких-буквах_3"/><text:bookmark-end text:name="доказательство-в-маленьких-буквах"/></text:h>
      <text:p text:style-name="Text_20_body"><draw:frame draw:style-name="media" draw:name="1" text:anchor-type="as-char" draw:z-index="1" svg:width="7.9375cm" style:rel-width="100%" svg:height="6.255979498861cm" style:rel-height="scale"><draw:image xlink:href="Pictures/7366999b94cf28911ac9260bf5581f7f.png" xlink:type="simple" xlink:show="embed" xlink:actuate="onLoad"/></draw:frame></text:p>
      <text:p text:style-name="Text_20_body">По теореме косинусов для треугольников  и  имеем: </text:p>
      <text:p text:style-name="Text_20_body">Первое уравнение домножим на , а второе на :</text:p>
      <text:p text:style-name="Text_20_body">Сложим последние два уравнения:</text:p>
      <text:p text:style-name="Text_20_body">В правой части равенства сгруппируем второе и третье слагаемое, а также первое и четвертое слагаемое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35</meta:creation-date>
    <dc:creator>Generated</dc:creator>
    <dc:date>2026-08-20T13::59:35</dc:date>
    <dc:language>en-US</dc:language>
    <meta:editing-cycles>1</meta:editing-cycles>
    <meta:editing-duration>PT0S</meta:editing-duration>
    <dc:title>math-public:teorema_styarta</dc:title>
  </office:meta>
</office:document-meta>
</file>