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04ef552ad8350e1d3fe283f6fb679c.jpg"/>
  <manifest:file-entry manifest:media-type="image/jpeg" manifest:full-path="Pictures/b3e843cd21fa256d4cf163cd240a504e.jpg"/>
  <manifest:file-entry manifest:media-type="image/jpeg" manifest:full-path="Pictures/04b85ce365ee7fdb7695f18c24e1a703.jpg"/>
  <manifest:file-entry manifest:media-type="image/jpeg" manifest:full-path="Pictures/53469f66bcfd35c553d8a04b74d11ccf.jpg"/>
  <manifest:file-entry manifest:media-type="image/jpeg" manifest:full-path="Pictures/d43fffc1760c86063643d4bc7767cddc.jpg"/>
  <manifest:file-entry manifest:media-type="image/jpeg" manifest:full-path="Pictures/136d5b2f308d9e1d184a52af58351bdb.jpg"/>
  <manifest:file-entry manifest:media-type="image/jpeg" manifest:full-path="Pictures/114018c31f56fc11c155f750846b7f06.jpg"/>
  <manifest:file-entry manifest:media-type="image/jpeg" manifest:full-path="Pictures/35ce844bdac5f65e92fb27f2963ff1f8.jpg"/>
  <manifest:file-entry manifest:media-type="image/jpeg" manifest:full-path="Pictures/82d384e26628aebb5b8da11c1aff2e51.jpg"/>
  <manifest:file-entry manifest:media-type="image/jpeg" manifest:full-path="Pictures/c006a0981604a5584b5bdf0f5e091d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ugly_v_okruzhnosti"/><text:bookmark-start text:name="__RefHeading___углы-в-окружности_1"/><text:bookmark-start text:name="углы-в-окружности"/>Углы в окружности<text:bookmark-end text:name="__RefHeading___углы-в-окружности_1"/><text:bookmark-end text:name="углы-в-окружности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Угол с вершиной в центре окружности называется ее центральным углом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Градусной мерой дуги окружности называется величина центрального
угла, который соответствует этой дуге.</text:p>
      <text:h text:style-name="Heading_20_2" text:outline-level="2"><text:bookmark-start text:name="__RefHeading___определение_4"/><text:bookmark-start text:name="определение2"/>Определение<text:bookmark-end text:name="__RefHeading___определение_4"/><text:bookmark-end text:name="определение2"/></text:h>
      <text:p text:style-name="Text_20_body">Угол, вершина которого лежит на окружности, а стороны пересекают
окружность, называется вписанным углом.</text:p>
      <text:h text:style-name="Heading_20_2" text:outline-level="2"><text:bookmark-start text:name="__RefHeading___теоерема-о-вписанном-угле_5"/><text:bookmark-start text:name="теоерема-о-вписанном-угле"/>Теоерема о вписанном угле<text:bookmark-end text:name="__RefHeading___теоерема-о-вписанном-угле_5"/><text:bookmark-end text:name="теоерема-о-вписанном-угле"/></text:h>
      <text:p text:style-name="Text_20_body">Вписанный угол измеряется половиной дуги, на которую он
опирается.</text:p>
      <text:p text:style-name="Text_20_body"><draw:frame draw:style-name="media" draw:name="0" text:anchor-type="as-char" draw:z-index="0" svg:width="3.96875cm" style:rel-width="100%" svg:height="4.3047288359788cm" style:rel-height="scale"><draw:image xlink:href="Pictures/5f04ef552ad8350e1d3fe283f6fb679c.jpg" xlink:type="simple" xlink:show="embed" xlink:actuate="onLoad"/></draw:frame>
<draw:frame draw:style-name="media" draw:name="1" text:anchor-type="as-char" draw:z-index="1" svg:width="3.96875cm" style:rel-width="100%" svg:height="4.3047288359788cm" style:rel-height="scale"><draw:image xlink:href="Pictures/b3e843cd21fa256d4cf163cd240a504e.jpg" xlink:type="simple" xlink:show="embed" xlink:actuate="onLoad"/></draw:frame>
<draw:frame draw:style-name="media" draw:name="2" text:anchor-type="as-char" draw:z-index="2" svg:width="3.96875cm" style:rel-width="100%" svg:height="4.3047288359788cm" style:rel-height="scale"><draw:image xlink:href="Pictures/04b85ce365ee7fdb7695f18c24e1a703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"/>Доказательство<text:bookmark-end text:name="__RefHeading___доказательство_6"/><text:bookmark-end text:name="доказательство"/></text:h>
      <text:p text:style-name="Text_20_body">Пусть  – вписанный угол окружности с центром ,
опирающийся на дугу .</text:p>
      <text:p text:style-name="Text_20_body">Докажем, что .</text:p>
      <text:p text:style-name="Text_20_body">Рассмотрим три возможных случая расположения луча  относительно
угла .</text:p>
      <text:h text:style-name="Heading_20_4" text:outline-level="4"><text:bookmark-start text:name="__RefHeading___первый-случай_7"/><text:bookmark-start text:name="первый-случай"/>Первый случай.<text:bookmark-end text:name="__RefHeading___первый-случай_7"/><text:bookmark-end text:name="первый-случай"/></text:h>
      <text:p text:style-name="Text_20_body">Пусть луч  совпадает с одной из сторон угла , например со стороной .</text:p>
      <text:p text:style-name="Text_20_body">В этом случае дуга  меньше полуокружности, поэтому .</text:p>
      <text:p text:style-name="Text_20_body">Так как угол  – внешний угол равнобедренного треугольника , и , как углы при основании равнобедренного треугольника, то .</text:p>
      <text:p text:style-name="Text_20_body">Отсюда следует, что  или .</text:p>
      <text:h text:style-name="Heading_20_4" text:outline-level="4"><text:bookmark-start text:name="__RefHeading___второй-случай_8"/><text:bookmark-start text:name="второй-случай"/>Второй случай.<text:bookmark-end text:name="__RefHeading___второй-случай_8"/><text:bookmark-end text:name="второй-случай"/></text:h>
      <text:p text:style-name="Text_20_body">Пусть луч  делит угол  на два угла.</text:p>
      <text:p text:style-name="Text_20_body">В этом случае луч  пересекает дугу  в некоторой точке .</text:p>
      <text:p text:style-name="Text_20_body">Точка  разделяет дугу  на две дуги:  и .</text:p>
      <text:p text:style-name="Text_20_body">По первому случаю  и .</text:p>
      <text:p text:style-name="Text_20_body">Складывая эти равенства, получим: .</text:p>
      <text:h text:style-name="Heading_20_4" text:outline-level="4"><text:bookmark-start text:name="__RefHeading___третий-случай_9"/><text:bookmark-start text:name="третий-случай"/>Третий случай.<text:bookmark-end text:name="__RefHeading___третий-случай_9"/><text:bookmark-end text:name="третий-случай"/></text:h>
      <text:p text:style-name="Text_20_body">Пусть луч  пересекает окружность в точке , при этом луч  разбивает угол  на два угла.</text:p>
      <text:p text:style-name="Text_20_body">Точка  разделяет дугу  на две дуги:  и .</text:p>
      <text:p text:style-name="Text_20_body">По первому случаю  и .</text:p>
      <text:p text:style-name="Text_20_body">Вычитая эти равенства, получим: .</text:p>
      <text:h text:style-name="Heading_20_2" text:outline-level="2"><text:bookmark-start text:name="__RefHeading___следствие_10"/><text:bookmark-start text:name="следствие"/>Следствие<text:bookmark-end text:name="__RefHeading___следствие_10"/><text:bookmark-end text:name="следствие"/></text:h>
      <text:p text:style-name="Text_20_body">Вписанные углы, опирающиеся на одну и ту же дугу, равны.</text:p>
      <text:p text:style-name="Text_20_body"><draw:frame draw:style-name="media" draw:name="3" text:anchor-type="as-char" draw:z-index="3" svg:width="5.2916666666667cm" style:rel-width="100%" svg:height="5.7396384479718cm" style:rel-height="scale"><draw:image xlink:href="Pictures/53469f66bcfd35c553d8a04b74d11ccf.jpg" xlink:type="simple" xlink:show="embed" xlink:actuate="onLoad"/></draw:frame></text:p>
      <text:h text:style-name="Heading_20_2" text:outline-level="2"><text:bookmark-start text:name="__RefHeading___следствие_11"/><text:bookmark-start text:name="следствие1"/>Следствие<text:bookmark-end text:name="__RefHeading___следствие_11"/><text:bookmark-end text:name="следствие1"/></text:h>
      <text:p text:style-name="Text_20_body">Вписанный угол, опирающийся на диаметр – прямой.</text:p>
      <text:p text:style-name="Text_20_body"><draw:frame draw:style-name="media" draw:name="4" text:anchor-type="as-char" draw:z-index="4" svg:width="7.9375cm" style:rel-width="100%" svg:height="7.4755291005291cm" style:rel-height="scale"><draw:image xlink:href="Pictures/d43fffc1760c86063643d4bc7767cddc.jpg" xlink:type="simple" xlink:show="embed" xlink:actuate="onLoad"/></draw:frame></text:p>
      <text:h text:style-name="Heading_20_2" text:outline-level="2"><text:bookmark-start text:name="__RefHeading___теорема_12"/><text:bookmark-start text:name="теорема"/>Теорема<text:bookmark-end text:name="__RefHeading___теорема_12"/><text:bookmark-end text:name="теорема"/></text:h>
      <text:list text:style-name="Numbering_20_1" text:continue-numbering="false">
        <text:list-item>
          <text:p text:style-name="Numbering_20_1_Content_First"> Угол между пересекающимися хордами окружности равен полусумме двух противоположных дуг, высекаемых этими хордами.</text:p>
        </text:list-item>
        <text:list-item>
          <text:p text:style-name="Numbering_20_1_Content"> Угол между двумя пересекающимися секущими данной окружности равен полуразности дуг, высекаемых этими секущими.</text:p>
        </text:list-item>
        <text:list-item>
          <text:p text:style-name="Numbering_20_1_Content"> Угол между двумя пересекающимися касательными к окружности равен , где  – градусная мера меньшей из дуг, образованных точками касания.</text:p>
        </text:list-item>
        <text:list-item>
          <text:p text:style-name="Numbering_20_1_Content"> Угол между касательной и хордой, проведенной из точки касания, равен половине дуги, заключенной между ними.</text:p>
        </text:list-item>
        <text:list-item>
          <text:p text:style-name="Numbering_20_1_Content_Last"> Угол между касательной и секущей, равен полуразности дуг, которые они высекают.</text:p>
        </text:list-item>
      </text:list>
      <text:p text:style-name="Text_20_body"><draw:frame draw:style-name="media" draw:name="5" text:anchor-type="as-char" draw:z-index="5" svg:width="3.96875cm" style:rel-width="100%" svg:height="4.3332270408163cm" style:rel-height="scale"><draw:image xlink:href="Pictures/136d5b2f308d9e1d184a52af58351bdb.jpg" xlink:type="simple" xlink:show="embed" xlink:actuate="onLoad"/></draw:frame>
<draw:frame draw:style-name="media" draw:name="6" text:anchor-type="as-char" draw:z-index="6" svg:width="3.96875cm" style:rel-width="100%" svg:height="5.1921268203883cm" style:rel-height="scale"><draw:image xlink:href="Pictures/114018c31f56fc11c155f750846b7f06.jpg" xlink:type="simple" xlink:show="embed" xlink:actuate="onLoad"/></draw:frame>
<draw:frame draw:style-name="media" draw:name="7" text:anchor-type="as-char" draw:z-index="7" svg:width="3.96875cm" style:rel-width="100%" svg:height="4.8275911161731cm" style:rel-height="scale"><draw:image xlink:href="Pictures/35ce844bdac5f65e92fb27f2963ff1f8.jpg" xlink:type="simple" xlink:show="embed" xlink:actuate="onLoad"/></draw:frame>
<draw:frame draw:style-name="media" draw:name="8" text:anchor-type="as-char" draw:z-index="8" svg:width="3.96875cm" style:rel-width="100%" svg:height="3.4580036919831cm" style:rel-height="scale"><draw:image xlink:href="Pictures/82d384e26628aebb5b8da11c1aff2e51.jpg" xlink:type="simple" xlink:show="embed" xlink:actuate="onLoad"/></draw:frame>
<draw:frame draw:style-name="media" draw:name="9" text:anchor-type="as-char" draw:z-index="9" svg:width="3.96875cm" style:rel-width="100%" svg:height="4.8017811433447cm" style:rel-height="scale"><draw:image xlink:href="Pictures/c006a0981604a5584b5bdf0f5e091de5.jpg" xlink:type="simple" xlink:show="embed" xlink:actuate="onLoad"/></draw:frame></text:p>
      <text:h text:style-name="Heading_20_3" text:outline-level="3"><text:bookmark-start text:name="__RefHeading___доказательство_13"/><text:bookmark-start text:name="доказательство1"/>Доказательство<text:bookmark-end text:name="__RefHeading___доказательство_13"/><text:bookmark-end text:name="доказательство1"/></text:h>
      <text:h text:style-name="Heading_20_4" text:outline-level="4"><text:bookmark-start text:name="__RefHeading___докажем-первый-пункт-теоремы_14"/><text:bookmark-start text:name="докажем-первый-пункт-теоремы"/>Докажем первый пункт теоремы.<text:bookmark-end text:name="__RefHeading___докажем-первый-пункт-теоремы_14"/><text:bookmark-end text:name="докажем-первый-пункт-теоремы"/></text:h>
      <text:p text:style-name="Text_20_body">Пусть хорды  и  окружности  пересекаются в точке .</text:p>
      <text:p text:style-name="Text_20_body">Обозначим .</text:p>
      <text:p text:style-name="Text_20_body">Докажем, что .</text:p>
      <text:p text:style-name="Text_20_body">Углы  и  – вписанные, поэтому .</text:p>
      <text:p text:style-name="Text_20_body">Кроме того  – внешний угол треугольника , поэтому $\angle
\varphi=\frac{\alpha}{2}+\frac{\beta}{2}=\frac{\alpha+\beta}{2}$.</text:p>
      <text:h text:style-name="Heading_20_4" text:outline-level="4"><text:bookmark-start text:name="__RefHeading___докажем-второй-пункт-теоремы_15"/><text:bookmark-start text:name="докажем-второй-пункт-теоремы"/>Докажем второй пункт теоремы.<text:bookmark-end text:name="__RefHeading___докажем-второй-пункт-теоремы_15"/><text:bookmark-end text:name="докажем-второй-пункт-теоремы"/></text:h>
      <text:p text:style-name="Text_20_body">Пусть секущие  и  пересекают окружность  в точках  и  соответственно.</text:p>
      <text:p text:style-name="Text_20_body">Обозначим $\alpha = \buildrel\,\,\frown\over{BD}, \beta=\buildrel\,\,\frown\over{AC},
\angle \varphi=\angle P$.</text:p>
      <text:p text:style-name="Text_20_body">Докажем, что тогда .</text:p>
      <text:p text:style-name="Text_20_body">Углы  и  – вписанные, поэтому .</text:p>
      <text:p text:style-name="Text_20_body">Кроме того  – внешний угол треугольника , следовательно, $\frac{\alpha}{2}=\angle
\varphi+\frac{\beta}{2}\angle \varphi=\frac{\alpha-\beta}{2}$.</text:p>
      <text:h text:style-name="Heading_20_4" text:outline-level="4"><text:bookmark-start text:name="__RefHeading___докажем-третий-пункт-теоремы_16"/><text:bookmark-start text:name="докажем-третий-пункт-теоремы"/>Докажем третий пункт теоремы.<text:bookmark-end text:name="__RefHeading___докажем-третий-пункт-теоремы_16"/><text:bookmark-end text:name="докажем-третий-пункт-теоремы"/></text:h>
      <text:p text:style-name="Text_20_body">Пусть из точки  к окружности с центром  проведены две касательные  и  ( и  – точки касания).</text:p>
      <text:p text:style-name="Text_20_body">Обозначим .</text:p>
      <text:p text:style-name="Text_20_body">Угол  – центральный, поэтому .</text:p>
      <text:p text:style-name="Text_20_body">Кроме того .</text:p>
      <text:p text:style-name="Text_20_body">Поскольку сумма углов четырехугольника  равна , то $\angle P=\angle
\varphi=360^\circ-90^\circ-90^\circ-\alpha=180^\circ-\alpha$.</text:p>
      <text:h text:style-name="Heading_20_4" text:outline-level="4"><text:bookmark-start text:name="__RefHeading___докажем-четвертый-пункт-теоремы_17"/><text:bookmark-start text:name="докажем-четвертый-пункт-теоремы"/>Докажем четвертый пункт теоремы.<text:bookmark-end text:name="__RefHeading___докажем-четвертый-пункт-теоремы_17"/><text:bookmark-end text:name="докажем-четвертый-пункт-теоремы"/></text:h>
      <text:p text:style-name="Text_20_body">Пусть прямая  касается окружности с центром  в точке .</text:p>
      <text:p text:style-name="Text_20_body">Кроме того пусть проведена хорда .</text:p>
      <text:p text:style-name="Text_20_body">Обозначим .</text:p>
      <text:p text:style-name="Text_20_body">Докажем, что тогда .</text:p>
      <text:p text:style-name="Text_20_body">Угол  центральный, поэтому он равен .</text:p>
      <text:p text:style-name="Text_20_body">Кроме того, треугольник  равнобедренный, следовательно, .</text:p>
      <text:p text:style-name="Text_20_body">Угол  равен , так как это угол между касательной и радиусом.</text:p>
      <text:p text:style-name="Text_20_body">Тогда .</text:p>
      <text:h text:style-name="Heading_20_4" text:outline-level="4"><text:bookmark-start text:name="__RefHeading___докажем-пятый-пункт-теоремы_18"/><text:bookmark-start text:name="докажем-пятый-пункт-теоремы"/>Докажем пятый пункт теоремы.<text:bookmark-end text:name="__RefHeading___докажем-пятый-пункт-теоремы_18"/><text:bookmark-end text:name="докажем-пятый-пункт-теоремы"/></text:h>
      <text:p text:style-name="Text_20_body">Пусть секущая  пересекает окружность в точке ,  – касательная.</text:p>
      <text:p text:style-name="Text_20_body">Обозначим , , .</text:p>
      <text:p text:style-name="Text_20_body">Докажем, что тогда .</text:p>
      <text:p text:style-name="Text_20_body">Угол  равен половине дуги , то есть .</text:p>
      <text:p text:style-name="Text_20_body">Угол  – это угол между касательной и хордой, следовательно он равен половине дуги , то есть .</text:p>
      <text:p text:style-name="Text_20_body">Угол  – внешний для треугольника , следовательно , или иначе .</text:p>
      <text:p text:style-name="Text_20_body">Отку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9:04</meta:creation-date>
    <dc:creator>Generated</dc:creator>
    <dc:date>2026-09-16T14::29:04</dc:date>
    <dc:language>en-US</dc:language>
    <meta:editing-cycles>1</meta:editing-cycles>
    <meta:editing-duration>PT0S</meta:editing-duration>
    <dc:title>math-public:ugly_v_okruzhnosti</dc:title>
  </office:meta>
</office:document-meta>
</file>