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vectmetodprint"/> Расстояние между двумя точками                                                              </text:p>
          </table:table-cell>
          <table:table-cell office:value-type="string" table:style-name="tableheader">
            <text:p text:style-name="Table_20_Heading"> Расстояние от точки до прямой                           </text:p>
          </table:table-cell>
          <table:table-cell office:value-type="string" table:style-name="tableheader">
            <text:p text:style-name="Table_20_Heading"> Расстояние от точки до плоскости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Расстояние между двумя скрещивающимися прямыми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#math-public:vectmetodprint" text:style-name="Local_20_link" text:visited-style-name="Visited_20_Local_20_Link">Array</text:a>                                      </text:p>
          </table:table-cell>
          <table:table-cell office:value-type="string" table:style-name="tablecell">
            <text:p text:style-name="tablealigncenter">  <text:a xlink:type="simple" xlink:href="#math-public:vectmetodprint" text:style-name="Local_20_link" text:visited-style-name="Visited_20_Local_20_Link">Array</text:a>  </text:p>
          </table:table-cell>
          <table:table-cell office:value-type="string" table:style-name="tablecell">
            <text:p text:style-name="tablealignleft"> <text:a xlink:type="simple" xlink:href="#math-public:vectmetodprint" text:style-name="Local_20_link" text:visited-style-name="Visited_20_Local_20_Link">Array</text:a>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#math-public:vectmetodprint" text:style-name="Local_20_link" text:visited-style-name="Visited_20_Local_20_Link">Array</text:a>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line-break/><text:line-break/><text:line-break/>  </text:p>
          </table:table-cell>
          <table:table-cell office:value-type="string" table:style-name="tablecell"/>
          <table:table-cell office:value-type="string" table:style-name="tablecell">
            <text:p text:style-name="tablealignleft"> <text:line-break/><text:line-break/> и  лежат в плоскости <text:line-break/> соединяет точку  и любую точку из плоскости   </text:p>
          </table:table-cell>
          <table:table-cell office:value-type="string" table:style-name="tablecell">
            <text:p text:style-name="tablealignleft"> <text:line-break/><text:line-break/> и  – направляющие вектора прямых<text:line-break/> произвольный вектор, соединяющий прямые  и   </text:p>
          </table:table-cell>
        </table:table-row>
        <table:table-row>
          <table:table-cell office:value-type="string" table:style-name="tableheader">
            <text:p text:style-name="Table_20_Heading">Угол между двумя прямыми</text:p>
          </table:table-cell>
          <table:table-cell office:value-type="string" table:style-name="tableheader">
            <text:p text:style-name="Table_20_Heading">Угол между прямой и плоскостью</text:p>
          </table:table-cell>
          <table:table-cell office:value-type="string" table:style-name="tableheader">
            <text:p text:style-name="Table_20_Heading">Угол между двумя плоскостями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#math-public:vectmetodprint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metodprint" text:style-name="Local_20_link" text:visited-style-name="Visited_20_Local_20_Link">Array</text:a>  </text:p>
          </table:table-cell>
          <table:table-cell office:value-type="string" table:style-name="tablecell">
            <text:p text:style-name="tablealignleft"><text:a xlink:type="simple" xlink:href="#math-public:vectmetodprint" text:style-name="Local_20_link" text:visited-style-name="Visited_20_Local_20_Link">Array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line-break/><text:line-break/> и  – направляющие вектора прямых  и </text:p>
          </table:table-cell>
          <table:table-cell office:value-type="string" table:style-name="tablecell">
            <text:p text:style-name="tablealignleft"><text:line-break/><text:line-break/> и  лежат в плоскости <text:line-break/> соединяет точку  и любую точку из плоскости   </text:p>
          </table:table-cell>
          <table:table-cell office:value-type="string" table:style-name="tablecell">
            <text:p text:style-name="tablealignleft"><text:line-break/><text:line-break/> и  – нормали к плоскостям  и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5</meta:creation-date>
    <dc:creator>Generated</dc:creator>
    <dc:date>2026-08-20T14::05:15</dc:date>
    <dc:language>en-US</dc:language>
    <meta:editing-cycles>1</meta:editing-cycles>
    <meta:editing-duration>PT0S</meta:editing-duration>
    <dc:title>math-public:vectmetodprint</dc:title>
  </office:meta>
</office:document-meta>
</file>