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fc8639e8dba530c5a282dbe1054149.jpg"/>
  <manifest:file-entry manifest:media-type="image/jpeg" manifest:full-path="Pictures/945f1e7ba4313b89a3fd00936207c942.jpg"/>
  <manifest:file-entry manifest:media-type="image/jpeg" manifest:full-path="Pictures/48d2566e432899d04607d089e4579f65.jpg"/>
  <manifest:file-entry manifest:media-type="image/jpeg" manifest:full-path="Pictures/1f5f38b9f8867451f106440d428b39dc.jpg"/>
  <manifest:file-entry manifest:media-type="image/jpeg" manifest:full-path="Pictures/bfb31f69873a38abb8d875ce48e41f53.jpg"/>
  <manifest:file-entry manifest:media-type="image/jpeg" manifest:full-path="Pictures/4a9188e70b276fff447320a7f8ecdbe8.jpg"/>
  <manifest:file-entry manifest:media-type="image/jpeg" manifest:full-path="Pictures/81c80dcf5a0c3ae515645fc3a997ea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ektory-napravlennye-otrezki"/><text:bookmark-start text:name="__RefHeading___направленные-отрезки_1"/><text:bookmark-start text:name="направленные-отрезки"/>Направленные отрезки<text:bookmark-end text:name="__RefHeading___направленные-отрезки_1"/><text:bookmark-end text:name="направленные-отрезки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Направленный отрезок – это отрезок, одна граничная точка которого считается
«началом», а другая – «концом»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Длиной направленного отрезка  называется длина отрезка .</text:p>
      <text:h text:style-name="Heading_20_2" text:outline-level="2"><text:bookmark-start text:name="__RefHeading___определение_4"/><text:bookmark-start text:name="определение2"/>Определение<text:bookmark-end text:name="__RefHeading___определение_4"/><text:bookmark-end text:name="определение2"/></text:h>
      <text:p text:style-name="Text_20_body">Направленные отрезки называются коллинеарными, если они лежат на одной прямой или на параллельных прямых.</text:p>
      <text:h text:style-name="Heading_20_2" text:outline-level="2"><text:bookmark-start text:name="__RefHeading___определение_5"/><text:bookmark-start text:name="определение3"/>Определение<text:bookmark-end text:name="__RefHeading___определение_5"/><text:bookmark-end text:name="определение3"/></text:h>
      <text:p text:style-name="Text_20_body">Направленные отрезки  и  сонаправлены,
если найдётся такая прямая , что, во-первых, они перпендикулярны
этой прямой и, во-вторых, лучи  и  лежат по одну сторону от
этой прямой.</text:p>
      <text:p text:style-name="Text_20_body"><draw:frame draw:style-name="media" draw:name="0" text:anchor-type="as-char" draw:z-index="0" svg:width="3.96875cm" style:rel-width="100%" svg:height="3.8386270491803cm" style:rel-height="scale"><draw:image xlink:href="Pictures/45fc8639e8dba530c5a282dbe1054149.jpg" xlink:type="simple" xlink:show="embed" xlink:actuate="onLoad"/></draw:frame></text:p>
      <text:p text:style-name="Text_20_body"><text:span text:style-name="Strong_20_Emphasis">Определение 2</text:span>

</text:p>
      <text:list text:style-name="Numbering_20_1" text:continue-numbering="false">
        <text:list-item>
          <text:p text:style-name="Numbering_20_1_Content_First"> отрезки лежат на одной прямой, и лучи, задаваемые этими отрезками в пересечении дают луч;</text:p>
        </text:list-item>
        <text:list-item>
          <text:p text:style-name="Numbering_20_1_Content_Last"> отрезки лежат на параллельных прямых, и их концы лежат в одной полуплоскости относительно прямой, соединяющей начала направленных отрезков.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1" text:anchor-type="as-char" draw:z-index="1" svg:width="3.96875cm" style:rel-width="100%" svg:height="1.6185405027933cm" style:rel-height="scale"><draw:image xlink:href="Pictures/945f1e7ba4313b89a3fd00936207c942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2" text:anchor-type="as-char" draw:z-index="2" svg:width="3.96875cm" style:rel-width="100%" svg:height="3.3133600917431cm" style:rel-height="scale"><draw:image xlink:href="Pictures/48d2566e432899d04607d089e4579f65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(рис. 1а)  </text:p>
          </table:table-cell>
          <table:table-cell office:value-type="string" table:style-name="tablecell">
            <text:p text:style-name="tablealigncenter">  (рис. 1б)  </text:p>
          </table:table-cell>
        </table:table-row>
      </table:table>
      <text:p text:style-name="Text_20_body"><text:span text:style-name="Strong_20_Emphasis">Определение 3</text:span>




</text:p>
      <text:p text:style-name="Text_20_body"><draw:frame draw:style-name="media" draw:name="3" text:anchor-type="as-char" draw:z-index="3" svg:width="3.96875cm" style:rel-width="100%" svg:height="4.1130681818182cm" style:rel-height="scale"><draw:image xlink:href="Pictures/1f5f38b9f8867451f106440d428b39dc.jpg" xlink:type="simple" xlink:show="embed" xlink:actuate="onLoad"/></draw:frame><text:line-break/>
<text:span text:style-name="Emphasis">(рис. 2)</text:span></text:p>
      <text:p text:style-name="Text_20_body"><text:span text:style-name="Strong_20_Emphasis">Замечание</text:span>
</text:p>
      <text:h text:style-name="Heading_20_2" text:outline-level="2"><text:bookmark-start text:name="__RefHeading___определение_6"/><text:bookmark-start text:name="определение4"/>Определение<text:bookmark-end text:name="__RefHeading___определение_6"/><text:bookmark-end text:name="определение4"/></text:h>
      <text:p text:style-name="Text_20_body">Направленные отрезки называются противоположно направленными, если
они лежат на параллельных прямых (или на одной прямой), но не
сонаправлены.</text:p>
      <text:p text:style-name="Text_20_body"><text:span text:style-name="Strong_20_Emphasis">Определение</text:span>

</text:p>
      <text:list text:style-name="Numbering_20_1" text:continue-numbering="false">
        <text:list-item>
          <text:p text:style-name="Numbering_20_1_Content_First"> отрезки лежат на одной прямой, и лучи, задаваемые этими отрезками в пересечении дают отрезок, точку или пустое множество;</text:p>
        </text:list-item>
        <text:list-item>
          <text:p text:style-name="Numbering_20_1_Content_Last"> отрезки лежат на параллельных прямых, и их концы лежат в разных полуплоскостях относительно прямой, соединяющей начала направленных отрезков.</text:p>
        </text:list-item>
      </text:list>
      <text:p text:style-name="Text_20_body"><draw:frame draw:style-name="media" draw:name="4" text:anchor-type="as-char" draw:z-index="4" svg:width="3.96875cm" style:rel-width="100%" svg:height="2.277369966443cm" style:rel-height="scale"><draw:image xlink:href="Pictures/bfb31f69873a38abb8d875ce48e41f53.jpg" xlink:type="simple" xlink:show="embed" xlink:actuate="onLoad"/></draw:frame>
<draw:frame draw:style-name="media" draw:name="5" text:anchor-type="as-char" draw:z-index="5" svg:width="3.96875cm" style:rel-width="100%" svg:height="1.4665127020785cm" style:rel-height="scale"><draw:image xlink:href="Pictures/4a9188e70b276fff447320a7f8ecdbe8.jpg" xlink:type="simple" xlink:show="embed" xlink:actuate="onLoad"/></draw:frame></text:p>
      <text:p text:style-name="Text_20_body"><text:span text:style-name="Strong_20_Emphasis">Замечание</text:span>
</text:p>
      <text:h text:style-name="Heading_20_2" text:outline-level="2"><text:bookmark-start text:name="__RefHeading___теорема_7"/><text:bookmark-start text:name="теорема"/>Теорема<text:bookmark-end text:name="__RefHeading___теорема_7"/><text:bookmark-end text:name="теорема"/></text:h>
      <text:p text:style-name="Text_20_body">Два направленных отрезка сонаправленные с третьим, сонаправлены.</text:p>
      <text:p text:style-name="Text_20_body"><draw:frame draw:style-name="media" draw:name="6" text:anchor-type="as-char" draw:z-index="6" svg:width="7.9375cm" style:rel-width="100%" svg:height="4.4005829015544cm" style:rel-height="scale"><draw:image xlink:href="Pictures/81c80dcf5a0c3ae515645fc3a997ea47.jpg" xlink:type="simple" xlink:show="embed" xlink:actuate="onLoad"/></draw:frame></text:p>
      <text:h text:style-name="Heading_20_3" text:outline-level="3"><text:bookmark-start text:name="__RefHeading___доказательство_8"/><text:bookmark-start text:name="доказательство"/>Доказательство<text:bookmark-end text:name="__RefHeading___доказательство_8"/><text:bookmark-end text:name="доказательство"/></text:h>
      <text:p text:style-name="Text_20_body">Пусть  и 
сонаправлены с .</text:p>
      <text:p text:style-name="Text_20_body">Докажем, что .</text:p>
      <text:p text:style-name="Text_20_body">Так как , то по
определению найдется такая перпендикулярная им прямая , от которой лучи  и  лежат по одну сторону.</text:p>
      <text:p text:style-name="Text_20_body">Точно так же для  и  найдётся
перпендикулярная им прямая , от которой лучи  и  лежат по
одну сторону.</text:p>
      <text:p text:style-name="Text_20_body">Если прямые  и  не совпадают, то они параллельны (как перпендикулярные одной и той же прямой ).</text:p>
      <text:p text:style-name="Text_20_body">Тогда из двух полуплоскостей, которые ограничены прямыми  и  и содержат луч
, одна содержит другую.</text:p>
      <text:p text:style-name="Text_20_body">Будем считать, что это полуплоскость ограниченная прямой .</text:p>
      <text:p text:style-name="Text_20_body">Эта полуплоскость содержит лучи ,  и .</text:p>
      <text:p text:style-name="Text_20_body">Тем самым выполнено второе условие определения.</text:p>
      <text:p text:style-name="Text_20_body">Кроме того выполнено и первое условие, так как  и 
перпендикулярны прямой .</text:p>
      <text:p text:style-name="Text_20_body">Поэтому .</text:p>
      <text:h text:style-name="Heading_20_2" text:outline-level="2"><text:bookmark-start text:name="__RefHeading___определение_9"/><text:bookmark-start text:name="определение5"/>Определение<text:bookmark-end text:name="__RefHeading___определение_9"/><text:bookmark-end text:name="определение5"/></text:h>
      <text:p text:style-name="Text_20_body">Направленные отрезки называются равными, если они равны по длине и
сонаправлен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2::40:43</meta:creation-date>
    <dc:creator>Generated</dc:creator>
    <dc:date>2026-09-16T12::40:43</dc:date>
    <dc:language>en-US</dc:language>
    <meta:editing-cycles>1</meta:editing-cycles>
    <meta:editing-duration>PT0S</meta:editing-duration>
    <dc:title>math-public:vektory-napravlennye-otrezki</dc:title>
  </office:meta>
</office:document-meta>
</file>