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65485f3daa4bd20612d2bd1c0c9165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vektory-svojstva-linejnyh-operacij"/><text:bookmark-start text:name="__RefHeading___теорема_1"/><text:bookmark-start text:name="теорема"/>Теорема<text:bookmark-end text:name="__RefHeading___теорема_1"/><text:bookmark-end text:name="теорема"/></text:h>
      <text:p text:style-name="Text_20_body">Для любых чисел  и любых векторов  справедливы равенства:</text:p>
      <text:list text:style-name="Numbering_20_1" text:continue-numbering="false">
        <text:list-item>
          <text:p text:style-name="Numbering_20_1_Content_First"> ;</text:p>
        </text:list-item>
        <text:list-item>
          <text:p text:style-name="Numbering_20_1_Content"> .</text:p>
        </text:list-item>
        <text:list-item>
          <text:p text:style-name="Numbering_20_1_Content_Last"> ; </text:p>
        </text:list-item>
      </text:list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h text:style-name="Heading_20_4" text:outline-level="4"><text:bookmark-start text:name="__RefHeading___докажем-первый-пункт_3"/><text:bookmark-start text:name="докажем-первый-пункт"/>Докажем первый пункт<text:bookmark-end text:name="__RefHeading___докажем-первый-пункт_3"/><text:bookmark-end text:name="докажем-первый-пункт"/></text:h>
      <text:p text:style-name="Text_20_body">Докажем, что для любых чисел ,  и любого вектора  справедливо равенство .</text:p>
      <text:p text:style-name="Text_20_body">Если , то справедливость этого равенство очевидна.</text:p>
      <text:p text:style-name="Text_20_body">Пусть .</text:p>
      <text:p text:style-name="Text_20_body">Имеем: . </text:p>
      <text:p text:style-name="Text_20_body">Далее, если , то  и .</text:p>
      <text:p text:style-name="Text_20_body">Если же , то  и .</text:p>
      <text:p text:style-name="Text_20_body">И в том и в другом случае .</text:p>
      <text:p text:style-name="Text_20_body">Следовательно, .</text:p>
      <text:h text:style-name="Heading_20_4" text:outline-level="4"><text:bookmark-start text:name="__RefHeading___докажем-второй-пункт_4"/><text:bookmark-start text:name="докажем-второй-пункт"/>Докажем второй пункт<text:bookmark-end text:name="__RefHeading___докажем-второй-пункт_4"/><text:bookmark-end text:name="докажем-второй-пункт"/></text:h>
      <text:p text:style-name="Text_20_body">Докажем, что для любого числа  и любых векторов  и  справедливо равенство .</text:p>
      <text:p text:style-name="Text_20_body">Если , или , или , то справедливость этого равенства очевидна.</text:p>
      <text:p text:style-name="Text_20_body">Пусть  </text:p>
      <text:p text:style-name="Text_20_body">Возможны три случая.</text:p>
      <text:h text:style-name="Heading_20_4" text:outline-level="4"><text:bookmark-start text:name="__RefHeading___первый-случай_5"/><text:bookmark-start text:name="первый-случай"/>Первый случай<text:bookmark-end text:name="__RefHeading___первый-случай_5"/><text:bookmark-end text:name="первый-случай"/></text:h>
      <text:p text:style-name="Text_20_body">Пусть .</text:p>
      <text:p text:style-name="Text_20_body">Тогда вектора , , а следовательно, и , сонаправлены. </text:p>
      <text:p text:style-name="Text_20_body">Кроме того . </text:p>
      <text:p text:style-name="Text_20_body">Следовательно, .</text:p>
      <text:h text:style-name="Heading_20_4" text:outline-level="4"><text:bookmark-start text:name="__RefHeading___второй-случай_6"/><text:bookmark-start text:name="второй-случай"/>Второй случай<text:bookmark-end text:name="__RefHeading___второй-случай_6"/><text:bookmark-end text:name="второй-случай"/></text:h>
      <text:p text:style-name="Text_20_body">Пусть .</text:p>
      <text:p text:style-name="Text_20_body">Пусть для определённости .</text:p>
      <text:p text:style-name="Text_20_body">Тогда и .</text:p>
      <text:p text:style-name="Text_20_body">Тогда .</text:p>
      <text:p text:style-name="Text_20_body">Кроме того в этом случае .</text:p>
      <text:p text:style-name="Text_20_body">Следовательно, .</text:p>
      <text:h text:style-name="Heading_20_4" text:outline-level="4"><text:bookmark-start text:name="__RefHeading___третий-случай_7"/><text:bookmark-start text:name="третий-случай"/>Третий случай<text:bookmark-end text:name="__RefHeading___третий-случай_7"/><text:bookmark-end text:name="третий-случай"/></text:h>
      <text:p text:style-name="Text_20_body">Пусть .</text:p>
      <text:p text:style-name="Text_20_body">Тогда отложим  от какой-нибудь точки  векторы  и , а от точек  и  векторы  и .</text:p>
      <text:p text:style-name="Text_20_body">Треугольники  и  подобны с коэффициентом подобия  по второму признаку подобия треугольников. </text:p>
      <text:p text:style-name="Text_20_body">Следовательно, .</text:p>
      <text:p text:style-name="Text_20_body">C другой стороны, .</text:p>
      <text:p text:style-name="Text_20_body">Итак, . </text:p>
      <text:h text:style-name="Heading_20_4" text:outline-level="4"><text:bookmark-start text:name="__RefHeading___докажем-третий-пункт_8"/><text:bookmark-start text:name="докажем-третий-пункт"/>Докажем третий пункт<text:bookmark-end text:name="__RefHeading___докажем-третий-пункт_8"/><text:bookmark-end text:name="докажем-третий-пункт"/></text:h>
      <text:p text:style-name="Text_20_body">Докажем, что для любых чисел  и любого вектора  справедливо равенство .</text:p>
      <text:p text:style-name="Text_20_body">Если , то справедливость этого равенство очевидна.</text:p>
      <text:p text:style-name="Text_20_body">Пусть хотя бы одно из чисел  отлично от нуля.</text:p>
      <text:p text:style-name="Text_20_body">Для определённости будем считать, что , и, следовательно,  и . </text:p>
      <text:p text:style-name="Text_20_body">Рассмотрим вектор .</text:p>
      <text:p text:style-name="Text_20_body">Очевидно, .</text:p>
      <text:p text:style-name="Text_20_body">Далее, .</text:p>
      <text:p text:style-name="Text_20_body">Умножая обе части этого равенства на , получим, что справедливо равенство .</text:p>
      <text:h text:style-name="Heading_20_2" text:outline-level="2"><text:bookmark-start text:name="__RefHeading___теорема_9"/><text:bookmark-start text:name="теорема1"/>Теорема<text:bookmark-end text:name="__RefHeading___теорема_9"/><text:bookmark-end text:name="теорема1"/></text:h>
      <text:p text:style-name="Text_20_body">Если точка  лежит на отрезке , и , то .</text:p>
      <text:p text:style-name="Text_20_body"><draw:frame draw:style-name="media" draw:name="0" text:anchor-type="as-char" draw:z-index="0" svg:width="7.9375cm" style:rel-width="100%" svg:height="5.8093297101449cm" style:rel-height="scale"><draw:image xlink:href="Pictures/f65485f3daa4bd20612d2bd1c0c9165e.jpg" xlink:type="simple" xlink:show="embed" xlink:actuate="onLoad"/></draw:frame></text:p>
      <text:h text:style-name="Heading_20_3" text:outline-level="3"><text:bookmark-start text:name="__RefHeading___доказательство_10"/><text:bookmark-start text:name="доказательство1"/>Доказательство<text:bookmark-end text:name="__RefHeading___доказательство_10"/><text:bookmark-end text:name="доказательство1"/></text:h>
      <text:p text:style-name="Text_20_body">Выберем произвольную точку  и обозначим $\vec{a}=\overrightarrow{OA}, \vec{b}=\overrightarrow{OB},
\vec{c}=\overrightarrow{OC}$.</text:p>
      <text:p text:style-name="Text_20_body">Тогда , .</text:p>
      <text:p text:style-name="Text_20_body">Тогда<text:line-break/>$\displaystyle\vec{c}=\overrightarrow{OC}=\overrightarrow{OA}+\overrightarrow{AC}=\vec{a}+\dfrac{\alpha}{\alpha+\beta}(\vec{b}-\vec{a})=
\dfrac{\alpha \vec{a}+\beta \vec{a}+\alpha \vec{b}-\alpha\vec{a}}{\alpha+\beta}=\dfrac{\beta \vec{a}+\alpha\vec{b}}{\alpha+\beta}$</text:p>
      <text:p text:style-name="Text_20_body">То есть </text:p>
      <text:p text:style-name="Text_20_body">Таким образом .</text:p>
      <text:h text:style-name="Heading_20_2" text:outline-level="2"><text:bookmark-start text:name="__RefHeading___следствие_11"/><text:bookmark-start text:name="следствие"/>Следствие<text:bookmark-end text:name="__RefHeading___следствие_11"/><text:bookmark-end text:name="следствие"/></text:h>
      <text:p text:style-name="Text_20_body">Если в треугольника   – это медиана, то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6:41</meta:creation-date>
    <dc:creator>Generated</dc:creator>
    <dc:date>2026-08-20T14::06:41</dc:date>
    <dc:language>en-US</dc:language>
    <meta:editing-cycles>1</meta:editing-cycles>
    <meta:editing-duration>PT0S</meta:editing-duration>
    <dc:title>math-public:vektory-svojstva-linejnyh-operacij</dc:title>
  </office:meta>
</office:document-meta>
</file>