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66bd3208c9ac782f88a31e553c68bb.jpg"/>
  <manifest:file-entry manifest:media-type="image/jpeg" manifest:full-path="Pictures/7d3c16ad94ccce0daef27d0708d210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ektory-umnozhenie-na-chislo"/><text:bookmark-start text:name="__RefHeading___определение-произведения-вектора-на-число_1"/><text:bookmark-start text:name="определение-произведения-вектора-на-число"/>Определение произведения вектора на число<text:bookmark-end text:name="__RefHeading___определение-произведения-вектора-на-число_1"/><text:bookmark-end text:name="определение-произведения-вектора-на-число"/></text:h>
      <text:p text:style-name="Text_20_body">Произведением вектора  на число 
называется такой вектор , для которого выполняются два
условия:</text:p>
      <text:list text:style-name="Numbering_20_1" text:continue-numbering="false">
        <text:list-item/>
        <text:list-item>
          <text:p text:style-name="Numbering_20_1_Content_Last"> он сонаправлен с вектором , если , и противоположно направлен вектору , если </text:p>
        </text:list-item>
      </text:list>
      <text:p text:style-name="Text_20_body">Если же  или , то вектор 
(рис. \ref{pic138})</text:p>
      <text:p text:style-name="Text_20_body"><draw:frame draw:style-name="media" draw:name="0" text:anchor-type="as-char" draw:z-index="0" svg:width="3.96875cm" style:rel-width="100%" svg:height="1.8069105691057cm" style:rel-height="scale"><draw:image xlink:href="Pictures/3c66bd3208c9ac782f88a31e553c68bb.jpg" xlink:type="simple" xlink:show="embed" xlink:actuate="onLoad"/></draw:frame>
<draw:frame draw:style-name="media" draw:name="1" text:anchor-type="as-char" draw:z-index="1" svg:width="3.96875cm" style:rel-width="100%" svg:height="1.6958975770925cm" style:rel-height="scale"><draw:image xlink:href="Pictures/7d3c16ad94ccce0daef27d0708d21098.jpg" xlink:type="simple" xlink:show="embed" xlink:actuate="onLoad"/></draw:frame></text:p>
      <text:h text:style-name="Heading_20_2" text:outline-level="2"><text:bookmark-start text:name="__RefHeading___следствие_2"/><text:bookmark-start text:name="следствие"/>Следствие<text:bookmark-end text:name="__RefHeading___следствие_2"/><text:bookmark-end text:name="следствие"/></text:h>
      <text:list text:style-name="Numbering_20_1" text:continue-numbering="false">
        <text:list-item>
          <text:p text:style-name="Numbering_20_1_Content_First">  для любого вектора .</text:p>
        </text:list-item>
        <text:list-item>
          <text:p text:style-name="Numbering_20_1_Content">  для любого вектора .</text:p>
        </text:list-item>
        <text:list-item>
          <text:p text:style-name="Numbering_20_1_Content"> Если  и , то .</text:p>
        </text:list-item>
        <text:list-item>
          <text:p text:style-name="Numbering_20_1_Content_Last"> Если  и , то .</text:p>
        </text:list-item>
      </text:list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h text:style-name="Heading_20_4" text:outline-level="4"><text:bookmark-start text:name="__RefHeading___первое_4"/><text:bookmark-start text:name="первое"/>Первое<text:bookmark-end text:name="__RefHeading___первое_4"/><text:bookmark-end text:name="первое"/></text:h>
      <text:p text:style-name="Text_20_body">По определению вектор  по модулю равен
, кроме того он сонаправлен с
, так как .</text:p>
      <text:h text:style-name="Heading_20_4" text:outline-level="4"><text:bookmark-start text:name="__RefHeading___второе_5"/><text:bookmark-start text:name="второе"/>Второе<text:bookmark-end text:name="__RefHeading___второе_5"/><text:bookmark-end text:name="второе"/></text:h>
      <text:p text:style-name="Text_20_body">По определению вектор  по модулю равен
, кроме того он противоположно направлен с
, так как , следовательно, это вектор .</text:p>
      <text:h text:style-name="Heading_20_4" text:outline-level="4"><text:bookmark-start text:name="__RefHeading___третье_6"/><text:bookmark-start text:name="третье"/>Третье<text:bookmark-end text:name="__RefHeading___третье_6"/><text:bookmark-end text:name="третье"/></text:h>
      <text:p text:style-name="Text_20_body">Если , то
, и так как , то
. Кроме того, если , то вектора  и 
сонаправлены с , а если , то они сонаправлены с
. Таким образом .</text:p>
      <text:h text:style-name="Heading_20_4" text:outline-level="4"><text:bookmark-start text:name="__RefHeading___четвертое_7"/><text:bookmark-start text:name="четвертое"/>Четвертое<text:bookmark-end text:name="__RefHeading___четвертое_7"/><text:bookmark-end text:name="четвертое"/></text:h>
      <text:p text:style-name="Text_20_body">Если , то
, а так как
, то на  можно сократить,
следовательно, . А так как вектора  и  сонаправлены,
то числа  и  одного знака. Следовательно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8</meta:creation-date>
    <dc:creator>Generated</dc:creator>
    <dc:date>2026-08-20T14::03:58</dc:date>
    <dc:language>en-US</dc:language>
    <meta:editing-cycles>1</meta:editing-cycles>
    <meta:editing-duration>PT0S</meta:editing-duration>
    <dc:title>math-public:vektory-umnozhenie-na-chislo</dc:title>
  </office:meta>
</office:document-meta>
</file>